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Arial" svg:font-family="Arial"/>
    <style:font-face style:name="Calibri" svg:font-family="Calibri"/>
  </office:font-face-decls>
  <office:automatic-styles>
    <style:style style:name="ce1" style:family="table-cell" style:parent-style-name="Normal_t50cq304" style:data-style-name="N36">
      <style:table-cell-properties style:vertical-align="automatic" fo:background-color="#FFFFFF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2" style:family="table-cell" style:parent-style-name="Normal_t50cq304" style:data-style-name="N36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Normal_t50cq304" style:data-style-name="N36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t50cq304" style:data-style-name="N0">
      <style:table-cell-properties style:vertical-align="top" fo:background-color="#FFFFFF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" style:family="table-cell" style:parent-style-name="Normal_t50cq304" style:data-style-name="N0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Normal_t50cq304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fo:background-color="#FFFFFF"/>
    </style:style>
    <style:style style:name="ce8" style:family="table-cell" style:parent-style-name="Normal_sitcimpqty" style:data-style-name="N3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Normal_t50cq304" style:data-style-name="N0">
      <style:table-cell-properties fo:border="thin solid #E7E6E6" style:vertical-align="top" fo:wrap-option="wra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_t50cq304" style:data-style-name="N0">
      <style:table-cell-properties fo:border="thin solid #E7E6E6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Normal_t50cq304" style:data-style-name="N36">
      <style:table-cell-properties fo:border="thin solid #E7E6E6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E7E6E6" fo:border-bottom="thin solid #E7E6E6" fo:border-left="thin solid #000000" fo:border-right="thin solid #E7E6E6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">
      <style:table-cell-properties fo:border="thin solid #E7E6E6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Normal_t50cq304" style:data-style-name="N3">
      <style:table-cell-properties fo:border="thin solid #E7E6E6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Normal_t50cq304" style:data-style-name="N3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3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3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Normal_t50cq304" style:data-style-name="N3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E7E6E6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">
      <style:table-cell-properties fo:border="thin solid #E7E6E6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Normal_t50cq304" style:data-style-name="N0">
      <style:table-cell-properties fo:border="thin solid #E7E6E6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" style:family="table-cell" style:parent-style-name="Normal_t50cq304" style:data-style-name="N3">
      <style:table-cell-properties fo:border="thin solid #E7E6E6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Normal_t50cq304" style:data-style-name="N0">
      <style:table-cell-properties fo:border-top="thin solid #E8E8E8" fo:border-bottom="thin solid #E7E6E6" fo:border-left="none" fo:border-right="thin solid #E7E6E6" style:vertical-align="top" fo:wrap-option="wra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Normal_t50cq304" style:data-style-name="N0">
      <style:table-cell-properties fo:border-top="thin solid #E8E8E8" fo:border-bottom="thin solid #E7E6E6" fo:border-left="thin solid #E7E6E6" fo:border-right="thin solid #E7E6E6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6" style:family="table-cell" style:parent-style-name="Normal_t50cq304" style:data-style-name="N36">
      <style:table-cell-properties fo:border-top="thin solid #E8E8E8" fo:border-bottom="thin solid #E7E6E6" fo:border-left="thin solid #E7E6E6" fo:border-right="thin solid #E7E6E6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E7E6E6" fo:border-bottom="thin solid #E7E6E6" fo:border-left="none" fo:border-right="thin solid #E7E6E6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Normal_t50cq304" style:data-style-name="N37">
      <style:table-cell-properties fo:border-top="thin solid #E7E6E6" fo:border-bottom="thin solid #E7E6E6" fo:border-left="none" fo:border-right="thin solid #E7E6E6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Normal_t50cq304" style:data-style-name="N0">
      <style:table-cell-properties fo:border-top="thin solid #E7E6E6" fo:border-bottom="thin solid #E8E8E8" fo:border-left="none" fo:border-right="thin solid #E7E6E6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Normal_t50cq304" style:data-style-name="N3">
      <style:table-cell-properties fo:border-top="thin solid #E7E6E6" fo:border-bottom="thin solid #E8E8E8" fo:border-left="thin solid #E7E6E6" fo:border-right="thin solid #E7E6E6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Default" style:data-style-name="N3">
      <style:table-cell-properties fo:border-top="thin solid #E7E6E6" fo:border-bottom="thin solid #E8E8E8" fo:border-left="thin solid #E7E6E6" fo:border-right="thin solid #E7E6E6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Normal_32_3" style:data-style-name="N0">
      <style:table-cell-properties style:vertical-align="automatic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35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Normal_32_2_32_2" style:data-style-name="N38">
      <style:table-cell-properties fo:border="thin solid #D9D9D9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Normal_32_2_32_2" style:data-style-name="N0">
      <style:table-cell-properties fo:border-top="thin solid #D9D9D9" fo:border-bottom="none" fo:border-left="thin solid #D9D9D9" fo:border-right="thin solid #D9D9D9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" style:family="table-cell" style:parent-style-name="Normal_32_2_32_2" style:data-style-name="N0">
      <style:table-cell-properties fo:border-top="thin solid #D9D9D9" fo:border-bottom="none" fo:border-left="thin solid #D9D9D9" fo:border-right="thin solid #D9D9D9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9" style:family="table-cell" style:parent-style-name="Normal_32_2_32_2" style:data-style-name="N0">
      <style:table-cell-properties fo:border-top="thin solid #D0CECE" fo:border-bottom="none" fo:border-left="thin solid #D0CECE" fo:border-right="none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0" style:family="table-cell" style:parent-style-name="Normal_32_2" style:data-style-name="N0">
      <style:table-cell-properties fo:border-top="thin solid #D0CECE" fo:border-bottom="none" fo:border-left="thin solid #D0CECE" fo:border-right="thin solid #D0CEC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Normal_32_9" style:data-style-name="N0">
      <style:table-cell-properties fo:border-top="none" fo:border-bottom="none" fo:border-left="thin solid #D0CECE" fo:border-right="none" style:vertical-align="automatic"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ce42" style:family="table-cell" style:parent-style-name="Normal_32_2" style:data-style-name="N0">
      <style:table-cell-properties fo:border-top="none" fo:border-bottom="none" fo:border-left="thin solid #D0CECE" fo:border-right="thin solid #D0CEC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3" style:family="table-cell" style:parent-style-name="Normal_32_9" style:data-style-name="N0">
      <style:table-cell-properties style:vertical-align="automatic"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ce44" style:family="table-cell" style:parent-style-name="Normal_32_2_32_2_32_2" style:data-style-name="N0">
      <style:table-cell-properties fo:border-top="none" fo:border-bottom="none" fo:border-left="thin solid #D0CECE" fo:border-right="none" style:vertical-align="automatic" fo:background-color="#FFFFFF"/>
    </style:style>
    <style:style style:name="ce45" style:family="table-cell" style:parent-style-name="Normal_32_2_32_2_32_2" style:data-style-name="N0">
      <style:table-cell-properties style:vertical-align="automatic" fo:background-color="#FFFFFF"/>
    </style:style>
    <style:style style:name="ce46" style:family="table-cell" style:parent-style-name="Normal_32_2" style:data-style-name="N30">
      <style:table-cell-properties fo:border-top="none" fo:border-bottom="none" fo:border-left="thin solid #D0CECE" fo:border-right="thin solid #D0CECE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Normal_32_9" style:data-style-name="N0">
      <style:table-cell-properties fo:border-top="none" fo:border-bottom="thin solid #D0CECE" fo:border-left="thin solid #D0CECE" fo:border-right="none" style:vertical-align="automatic" fo:wrap-option="wrap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48" style:family="table-cell" style:parent-style-name="Normal_32_2" style:data-style-name="N0">
      <style:table-cell-properties fo:border-top="none" fo:border-bottom="thin solid #D0CECE" fo:border-left="thin solid #D0CECE" fo:border-right="thin solid #D0CEC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9" style:family="table-cell" style:parent-style-name="Normal_32_9" style:data-style-name="N0">
      <style:table-cell-properties style:vertical-align="automatic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50" style:family="table-cell" style:parent-style-name="Normal_32_3" style:data-style-name="N0">
      <style:table-cell-properties style:vertical-align="middle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Normal_32_3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2" style:family="table-cell" style:parent-style-name="Normal_32_2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3" style:family="table-cell" style:parent-style-name="Normal_32_2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4" style:family="table-cell" style:parent-style-name="Normal_32_2_32_2" style:data-style-name="N0">
      <style:table-cell-properties style:vertical-align="automatic" fo:background-color="#FFFFFF"/>
      <style:text-properties style:font-name="Verdana" style:font-name-asian="Verdana" style:font-name-complex="Verdana" fo:font-size="8pt" style:font-size-asian="8pt" style:font-size-complex="8pt"/>
    </style:style>
    <style:style style:name="ce55" style:family="table-cell" style:parent-style-name="Hyperlink_32_3" style:data-style-name="N0">
      <style:table-cell-properties style:vertical-align="automatic" fo:background-color="#FFFFFF"/>
      <style:text-properties fo:color="#0066CC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6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7" style:family="table-cell" style:parent-style-name="Normal_32_2_32_2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8" style:family="table-cell" style:parent-style-name="Normal_32_3" style:data-style-name="N0">
      <style:table-cell-properties style:vertical-align="automatic" fo:wrap-option="wrap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o1" style:family="table-column">
      <style:table-column-properties fo:break-before="auto" style:column-width="5.04472222222222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page" style:column-width="2.50472222222222cm"/>
    </style:style>
    <style:style style:name="co5" style:family="table-column">
      <style:table-column-properties fo:break-before="auto" style:column-width="2.50472222222222cm"/>
    </style:style>
    <style:style style:name="co6" style:family="table-column">
      <style:table-column-properties fo:break-before="page" style:column-width="1.69333333333333cm"/>
    </style:style>
    <style:style style:name="co7" style:family="table-column">
      <style:table-column-properties fo:break-before="auto" style:column-width="2.18722222222222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18.6443055555556cm"/>
    </style:style>
    <style:style style:name="co10" style:family="table-column">
      <style:table-column-properties fo:break-before="auto" style:column-width="1.55222222222222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25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20.1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31pt" style:use-optimal-row-height="false" fo:break-before="auto"/>
    </style:style>
    <style:style style:name="ro8" style:family="table-row">
      <style:table-row-properties style:row-height="46.5pt" style:use-optimal-row-height="true" fo:break-before="auto"/>
    </style:style>
    <style:style style:name="ro9" style:family="table-row">
      <style:table-row-properties style:row-height="31pt" style:use-optimal-row-height="true" fo:break-before="auto"/>
    </style:style>
    <style:style style:name="ro10" style:family="table-row">
      <style:table-row-properties style:row-height="61.5pt" style:use-optimal-row-height="false" fo:break-before="auto"/>
    </style:style>
    <style:style style:name="ro11" style:family="table-row">
      <style:table-row-properties style:row-height="17.5pt" style:use-optimal-row-height="false" fo:break-before="auto"/>
    </style:style>
    <style:style style:name="ro12" style:family="table-row">
      <style:table-row-properties style:row-height="51.6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mports_value" table:style-name="ta1">
        <table:table-column table:style-name="co1" table:default-cell-style-name="ce6"/>
        <table:table-column table:style-name="co2" table:number-columns-repeated="12" table:default-cell-style-name="ce5"/>
        <table:table-column table:style-name="co2" table:default-cell-style-name="ce6"/>
        <table:table-column table:style-name="co3" table:number-columns-repeated="16370" table:default-cell-style-name="ce6"/>
        <table:table-row table:style-name="ro1">
          <table:table-cell office:value-type="string" table:style-name="ce1">
            <text:p>UK imports General Trade: First quarter 2024 to second quarter 2026, £ millions</text:p>
          </table:table-cell>
          <table:table-cell table:number-columns-repeated="12" table:style-name="ce2"/>
          <table:table-cell table:number-columns-repeated="16371" table:style-name="ce3"/>
        </table:table-row>
        <table:table-row table:style-name="ro2">
          <table:table-cell office:value-type="string" table:style-name="ce4">
            <text:p>Top 50 Trading partners</text:p>
          </table:table-cell>
          <table:table-cell table:number-columns-repeated="12" table:style-name="ce5"/>
          <table:table-cell table:number-columns-repeated="2" table:style-name="ce6"/>
          <table:table-cell table:number-columns-repeated="16369" table:style-name="ce7"/>
        </table:table-row>
        <table:table-row table:style-name="ro3">
          <table:table-cell office:value-type="string" table:style-name="ce8">
            <text:p>Source: UK overseas trade in goods statistics from HM Revenue &amp; Customs</text:p>
          </table:table-cell>
          <table:table-cell table:number-columns-repeated="12" table:style-name="ce5"/>
          <table:table-cell table:number-columns-repeated="2" table:style-name="ce6"/>
          <table:table-cell table:number-columns-repeated="16369" table:style-name="ce7"/>
        </table:table-row>
        <table:table-row table:style-name="ro3">
          <table:table-cell office:value-type="string" table:style-name="ce8">
            <text:p>This worksheet contains one table.</text:p>
          </table:table-cell>
          <table:table-cell table:number-columns-repeated="12" table:style-name="ce5"/>
          <table:table-cell table:number-columns-repeated="2" table:style-name="ce6"/>
          <table:table-cell table:number-columns-repeated="16369" table:style-name="ce7"/>
        </table:table-row>
        <table:table-row table:style-name="ro4">
          <table:table-cell table:style-name="ce6"/>
          <table:table-cell table:number-columns-repeated="12" table:style-name="ce5"/>
          <table:table-cell table:number-columns-repeated="2" table:style-name="ce6"/>
          <table:table-cell table:number-columns-repeated="16369" table:style-name="ce7"/>
        </table:table-row>
        <table:table-row table:style-name="ro5">
          <table:table-cell office:value-type="string" table:style-name="ce9">
            <text:p>Country of dispatch</text:p>
          </table:table-cell>
          <table:table-cell office:value-type="string" table:style-name="ce10">
            <text:p>First quarter 2024</text:p>
          </table:table-cell>
          <table:table-cell office:value-type="string" table:style-name="ce10">
            <text:p>Second quarter 2024</text:p>
          </table:table-cell>
          <table:table-cell office:value-type="string" table:style-name="ce10">
            <text:p>Third quarter 2024</text:p>
          </table:table-cell>
          <table:table-cell office:value-type="string" table:style-name="ce10">
            <text:p>Fourth quarter 2024</text:p>
          </table:table-cell>
          <table:table-cell office:value-type="string" table:style-name="ce11">
            <text:p>First quarter 2025</text:p>
          </table:table-cell>
          <table:table-cell office:value-type="string" table:style-name="ce11">
            <text:p>Second quarter 2025</text:p>
          </table:table-cell>
          <table:table-cell office:value-type="string" table:style-name="ce11">
            <text:p>Third quarter 2025</text:p>
          </table:table-cell>
          <table:table-cell office:value-type="string" table:style-name="ce11">
            <text:p>Fourth quarter 2025</text:p>
          </table:table-cell>
          <table:table-cell office:value-type="string" table:style-name="ce10">
            <text:p>First quarter 2026</text:p>
          </table:table-cell>
          <table:table-cell office:value-type="string" table:style-name="ce10">
            <text:p>Second quarter<text:s/></text:p>
            <text:p>2026</text:p>
          </table:table-cell>
          <table:table-cell office:value-type="string" table:style-name="ce10">
            <text:p>Total <text:s/>2024</text:p>
          </table:table-cell>
          <table:table-cell office:value-type="string" table:style-name="ce10">
            <text:p>Total 2025</text:p>
          </table:table-cell>
          <table:table-cell office:value-type="string" table:style-name="ce10">
            <text:p>Year to date<text:s/></text:p>
            <text:p>2026</text:p>
          </table:table-cell>
          <table:table-cell table:style-name="ce6"/>
          <table:table-cell table:number-columns-repeated="16369" table:style-name="ce7"/>
        </table:table-row>
        <table:table-row table:style-name="ro3">
          <table:table-cell office:value-type="string" table:style-name="ce12">
            <text:p>United States</text:p>
          </table:table-cell>
          <table:table-cell office:value-type="float" office:value="15921.2" table:style-name="ce13">
            <text:p>15,921</text:p>
          </table:table-cell>
          <table:table-cell office:value-type="float" office:value="15617.1" table:style-name="ce13">
            <text:p>15,617</text:p>
          </table:table-cell>
          <table:table-cell office:value-type="float" office:value="14469.7" table:style-name="ce13">
            <text:p>14,470</text:p>
          </table:table-cell>
          <table:table-cell office:value-type="float" office:value="16587.900000000001" table:style-name="ce13">
            <text:p>16,588</text:p>
          </table:table-cell>
          <table:table-cell office:value-type="float" office:value="19855.400000000001" table:style-name="ce13">
            <text:p>19,855</text:p>
          </table:table-cell>
          <table:table-cell office:value-type="float" office:value="20463.2" table:style-name="ce13">
            <text:p>20,463</text:p>
          </table:table-cell>
          <table:table-cell office:value-type="float" office:value="14050.5" table:style-name="ce13">
            <text:p>14,051</text:p>
          </table:table-cell>
          <table:table-cell office:value-type="float" office:value="21563.1" table:style-name="ce13">
            <text:p>21,563</text:p>
          </table:table-cell>
          <table:table-cell office:value-type="float" office:value="27407.1" table:style-name="ce13">
            <text:p>27,407</text:p>
          </table:table-cell>
          <table:table-cell office:value-type="float" office:value="18361.5" table:style-name="ce13">
            <text:p>18,362</text:p>
          </table:table-cell>
          <table:table-cell office:value-type="float" office:value="62595.9" table:style-name="ce13">
            <text:p>62,596</text:p>
          </table:table-cell>
          <table:table-cell office:value-type="float" office:value="75932.100000000006" table:style-name="ce14">
            <text:p>75,932</text:p>
          </table:table-cell>
          <table:table-cell office:value-type="float" office:value="45768.7" table:style-name="ce14">
            <text:p>45,769</text:p>
          </table:table-cell>
          <table:table-cell table:style-name="ce15"/>
          <table:table-cell table:style-name="ce16"/>
          <table:table-cell table:number-columns-repeated="16368" table:style-name="ce7"/>
        </table:table-row>
        <table:table-row table:style-name="ro3">
          <table:table-cell office:value-type="string" table:style-name="ce12">
            <text:p>Germany</text:p>
          </table:table-cell>
          <table:table-cell office:value-type="float" office:value="18976.5" table:style-name="ce13">
            <text:p>18,977</text:p>
          </table:table-cell>
          <table:table-cell office:value-type="float" office:value="18809.599999999999" table:style-name="ce13">
            <text:p>18,810</text:p>
          </table:table-cell>
          <table:table-cell office:value-type="float" office:value="18340.099999999999" table:style-name="ce13">
            <text:p>18,340</text:p>
          </table:table-cell>
          <table:table-cell office:value-type="float" office:value="18893.599999999999" table:style-name="ce13">
            <text:p>18,894</text:p>
          </table:table-cell>
          <table:table-cell office:value-type="float" office:value="17833.5" table:style-name="ce13">
            <text:p>17,834</text:p>
          </table:table-cell>
          <table:table-cell office:value-type="float" office:value="18637.099999999999" table:style-name="ce13">
            <text:p>18,637</text:p>
          </table:table-cell>
          <table:table-cell office:value-type="float" office:value="19175.2" table:style-name="ce13">
            <text:p>19,175</text:p>
          </table:table-cell>
          <table:table-cell office:value-type="float" office:value="19020.5" table:style-name="ce13">
            <text:p>19,021</text:p>
          </table:table-cell>
          <table:table-cell office:value-type="float" office:value="20282.3" table:style-name="ce13">
            <text:p>20,282</text:p>
          </table:table-cell>
          <table:table-cell office:value-type="float" office:value="19425.400000000001" table:style-name="ce13">
            <text:p>19,425</text:p>
          </table:table-cell>
          <table:table-cell office:value-type="float" office:value="75019.8" table:style-name="ce13">
            <text:p>75,020</text:p>
          </table:table-cell>
          <table:table-cell office:value-type="float" office:value="74666.3" table:style-name="ce13">
            <text:p>74,666</text:p>
          </table:table-cell>
          <table:table-cell office:value-type="float" office:value="39707.699999999997" table:style-name="ce13">
            <text:p>39,708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China</text:p>
          </table:table-cell>
          <table:table-cell office:value-type="float" office:value="13952.8" table:style-name="ce13">
            <text:p>13,953</text:p>
          </table:table-cell>
          <table:table-cell office:value-type="float" office:value="14721.7" table:style-name="ce13">
            <text:p>14,722</text:p>
          </table:table-cell>
          <table:table-cell office:value-type="float" office:value="15959.2" table:style-name="ce13">
            <text:p>15,959</text:p>
          </table:table-cell>
          <table:table-cell office:value-type="float" office:value="17408.8" table:style-name="ce13">
            <text:p>17,409</text:p>
          </table:table-cell>
          <table:table-cell office:value-type="float" office:value="15443" table:style-name="ce13">
            <text:p>15,443</text:p>
          </table:table-cell>
          <table:table-cell office:value-type="float" office:value="14363.1" table:style-name="ce13">
            <text:p>14,363</text:p>
          </table:table-cell>
          <table:table-cell office:value-type="float" office:value="15732.1" table:style-name="ce13">
            <text:p>15,732</text:p>
          </table:table-cell>
          <table:table-cell office:value-type="float" office:value="17071.900000000001" table:style-name="ce13">
            <text:p>17,072</text:p>
          </table:table-cell>
          <table:table-cell office:value-type="float" office:value="16701.099999999999" table:style-name="ce13">
            <text:p>16,701</text:p>
          </table:table-cell>
          <table:table-cell office:value-type="float" office:value="16228.5" table:style-name="ce13">
            <text:p>16,229</text:p>
          </table:table-cell>
          <table:table-cell office:value-type="float" office:value="62042.400000000001" table:style-name="ce13">
            <text:p>62,042</text:p>
          </table:table-cell>
          <table:table-cell office:value-type="float" office:value="62610.3" table:style-name="ce13">
            <text:p>62,610</text:p>
          </table:table-cell>
          <table:table-cell office:value-type="float" office:value="32929.599999999999" table:style-name="ce13">
            <text:p>32,930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Switzerland</text:p>
          </table:table-cell>
          <table:table-cell office:value-type="float" office:value="2895.4" table:style-name="ce13">
            <text:p>2,895</text:p>
          </table:table-cell>
          <table:table-cell office:value-type="float" office:value="3992.3" table:style-name="ce13">
            <text:p>3,992</text:p>
          </table:table-cell>
          <table:table-cell office:value-type="float" office:value="4431.8999999999996" table:style-name="ce13">
            <text:p>4,432</text:p>
          </table:table-cell>
          <table:table-cell office:value-type="float" office:value="5651.9" table:style-name="ce13">
            <text:p>5,652</text:p>
          </table:table-cell>
          <table:table-cell office:value-type="float" office:value="5451.3" table:style-name="ce13">
            <text:p>5,451</text:p>
          </table:table-cell>
          <table:table-cell office:value-type="float" office:value="10771.8" table:style-name="ce13">
            <text:p>10,772</text:p>
          </table:table-cell>
          <table:table-cell office:value-type="float" office:value="8869.1" table:style-name="ce13">
            <text:p>8,869</text:p>
          </table:table-cell>
          <table:table-cell office:value-type="float" office:value="18085.599999999999" table:style-name="ce13">
            <text:p>18,086</text:p>
          </table:table-cell>
          <table:table-cell office:value-type="float" office:value="18837" table:style-name="ce13">
            <text:p>18,837</text:p>
          </table:table-cell>
          <table:table-cell office:value-type="float" office:value="13047.8" table:style-name="ce13">
            <text:p>13,048</text:p>
          </table:table-cell>
          <table:table-cell office:value-type="float" office:value="16971.5" table:style-name="ce13">
            <text:p>16,972</text:p>
          </table:table-cell>
          <table:table-cell office:value-type="float" office:value="43177.9" table:style-name="ce13">
            <text:p>43,178</text:p>
          </table:table-cell>
          <table:table-cell office:value-type="float" office:value="31884.799999999999" table:style-name="ce13">
            <text:p>31,885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Netherlands</text:p>
          </table:table-cell>
          <table:table-cell office:value-type="float" office:value="11738.9" table:style-name="ce13">
            <text:p>11,739</text:p>
          </table:table-cell>
          <table:table-cell office:value-type="float" office:value="12065.2" table:style-name="ce13">
            <text:p>12,065</text:p>
          </table:table-cell>
          <table:table-cell office:value-type="float" office:value="11758.1" table:style-name="ce13">
            <text:p>11,758</text:p>
          </table:table-cell>
          <table:table-cell office:value-type="float" office:value="11952.9" table:style-name="ce13">
            <text:p>11,953</text:p>
          </table:table-cell>
          <table:table-cell office:value-type="float" office:value="12038.4" table:style-name="ce13">
            <text:p>12,038</text:p>
          </table:table-cell>
          <table:table-cell office:value-type="float" office:value="11997.4" table:style-name="ce13">
            <text:p>11,997</text:p>
          </table:table-cell>
          <table:table-cell office:value-type="float" office:value="12195.6" table:style-name="ce13">
            <text:p>12,196</text:p>
          </table:table-cell>
          <table:table-cell office:value-type="float" office:value="12304.4" table:style-name="ce13">
            <text:p>12,304</text:p>
          </table:table-cell>
          <table:table-cell office:value-type="float" office:value="12129.4" table:style-name="ce13">
            <text:p>12,129</text:p>
          </table:table-cell>
          <table:table-cell office:value-type="float" office:value="13829.3" table:style-name="ce13">
            <text:p>13,829</text:p>
          </table:table-cell>
          <table:table-cell office:value-type="float" office:value="47515" table:style-name="ce13">
            <text:p>47,515</text:p>
          </table:table-cell>
          <table:table-cell office:value-type="float" office:value="48535.8" table:style-name="ce13">
            <text:p>48,536</text:p>
          </table:table-cell>
          <table:table-cell office:value-type="float" office:value="25958.7" table:style-name="ce13">
            <text:p>25,959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Canada</text:p>
          </table:table-cell>
          <table:table-cell office:value-type="float" office:value="3989.3" table:style-name="ce13">
            <text:p>3,989</text:p>
          </table:table-cell>
          <table:table-cell office:value-type="float" office:value="4726.6000000000004" table:style-name="ce13">
            <text:p>4,727</text:p>
          </table:table-cell>
          <table:table-cell office:value-type="float" office:value="4349" table:style-name="ce13">
            <text:p>4,349</text:p>
          </table:table-cell>
          <table:table-cell office:value-type="float" office:value="5067.8999999999996" table:style-name="ce13">
            <text:p>5,068</text:p>
          </table:table-cell>
          <table:table-cell office:value-type="float" office:value="4624.8" table:style-name="ce13">
            <text:p>4,625</text:p>
          </table:table-cell>
          <table:table-cell office:value-type="float" office:value="7149" table:style-name="ce13">
            <text:p>7,149</text:p>
          </table:table-cell>
          <table:table-cell office:value-type="float" office:value="5785" table:style-name="ce13">
            <text:p>5,785</text:p>
          </table:table-cell>
          <table:table-cell office:value-type="float" office:value="10128.299999999999" table:style-name="ce13">
            <text:p>10,128</text:p>
          </table:table-cell>
          <table:table-cell office:value-type="float" office:value="10854.8" table:style-name="ce13">
            <text:p>10,855</text:p>
          </table:table-cell>
          <table:table-cell office:value-type="float" office:value="11168.3" table:style-name="ce13">
            <text:p>11,168</text:p>
          </table:table-cell>
          <table:table-cell office:value-type="float" office:value="18132.7" table:style-name="ce13">
            <text:p>18,133</text:p>
          </table:table-cell>
          <table:table-cell office:value-type="float" office:value="27687.1" table:style-name="ce13">
            <text:p>27,687</text:p>
          </table:table-cell>
          <table:table-cell office:value-type="float" office:value="22023.1" table:style-name="ce13">
            <text:p>22,023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France</text:p>
          </table:table-cell>
          <table:table-cell office:value-type="float" office:value="8974.5" table:style-name="ce13">
            <text:p>8,975</text:p>
          </table:table-cell>
          <table:table-cell office:value-type="float" office:value="9120.2000000000007" table:style-name="ce13">
            <text:p>9,120</text:p>
          </table:table-cell>
          <table:table-cell office:value-type="float" office:value="8679.6" table:style-name="ce13">
            <text:p>8,680</text:p>
          </table:table-cell>
          <table:table-cell office:value-type="float" office:value="8622.2999999999993" table:style-name="ce13">
            <text:p>8,622</text:p>
          </table:table-cell>
          <table:table-cell office:value-type="float" office:value="9490.9" table:style-name="ce13">
            <text:p>9,491</text:p>
          </table:table-cell>
          <table:table-cell office:value-type="float" office:value="8440" table:style-name="ce13">
            <text:p>8,440</text:p>
          </table:table-cell>
          <table:table-cell office:value-type="float" office:value="9008.6" table:style-name="ce13">
            <text:p>9,009</text:p>
          </table:table-cell>
          <table:table-cell office:value-type="float" office:value="9859.6" table:style-name="ce13">
            <text:p>9,860</text:p>
          </table:table-cell>
          <table:table-cell office:value-type="float" office:value="9312" table:style-name="ce13">
            <text:p>9,312</text:p>
          </table:table-cell>
          <table:table-cell office:value-type="float" office:value="9301.9" table:style-name="ce13">
            <text:p>9,302</text:p>
          </table:table-cell>
          <table:table-cell office:value-type="float" office:value="35396.699999999997" table:style-name="ce13">
            <text:p>35,397</text:p>
          </table:table-cell>
          <table:table-cell office:value-type="float" office:value="36799" table:style-name="ce13">
            <text:p>36,799</text:p>
          </table:table-cell>
          <table:table-cell office:value-type="float" office:value="18613.900000000001" table:style-name="ce13">
            <text:p>18,614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Belgium</text:p>
          </table:table-cell>
          <table:table-cell office:value-type="float" office:value="6567.1" table:style-name="ce13">
            <text:p>6,567</text:p>
          </table:table-cell>
          <table:table-cell office:value-type="float" office:value="8129.8" table:style-name="ce13">
            <text:p>8,130</text:p>
          </table:table-cell>
          <table:table-cell office:value-type="float" office:value="7851" table:style-name="ce13">
            <text:p>7,851</text:p>
          </table:table-cell>
          <table:table-cell office:value-type="float" office:value="8256.5" table:style-name="ce13">
            <text:p>8,257</text:p>
          </table:table-cell>
          <table:table-cell office:value-type="float" office:value="7205" table:style-name="ce13">
            <text:p>7,205</text:p>
          </table:table-cell>
          <table:table-cell office:value-type="float" office:value="7518" table:style-name="ce13">
            <text:p>7,518</text:p>
          </table:table-cell>
          <table:table-cell office:value-type="float" office:value="7423.5" table:style-name="ce13">
            <text:p>7,424</text:p>
          </table:table-cell>
          <table:table-cell office:value-type="float" office:value="7389.7" table:style-name="ce13">
            <text:p>7,390</text:p>
          </table:table-cell>
          <table:table-cell office:value-type="float" office:value="7573.5" table:style-name="ce13">
            <text:p>7,574</text:p>
          </table:table-cell>
          <table:table-cell office:value-type="float" office:value="8265.7000000000007" table:style-name="ce13">
            <text:p>8,266</text:p>
          </table:table-cell>
          <table:table-cell office:value-type="float" office:value="30804.5" table:style-name="ce13">
            <text:p>30,805</text:p>
          </table:table-cell>
          <table:table-cell office:value-type="float" office:value="29536.3" table:style-name="ce13">
            <text:p>29,536</text:p>
          </table:table-cell>
          <table:table-cell office:value-type="float" office:value="15839.1" table:style-name="ce13">
            <text:p>15,839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Norway</text:p>
          </table:table-cell>
          <table:table-cell office:value-type="float" office:value="5461.8" table:style-name="ce13">
            <text:p>5,462</text:p>
          </table:table-cell>
          <table:table-cell office:value-type="float" office:value="5500.9" table:style-name="ce13">
            <text:p>5,501</text:p>
          </table:table-cell>
          <table:table-cell office:value-type="float" office:value="5395.2" table:style-name="ce13">
            <text:p>5,395</text:p>
          </table:table-cell>
          <table:table-cell office:value-type="float" office:value="7191" table:style-name="ce13">
            <text:p>7,191</text:p>
          </table:table-cell>
          <table:table-cell office:value-type="float" office:value="7315" table:style-name="ce13">
            <text:p>7,315</text:p>
          </table:table-cell>
          <table:table-cell office:value-type="float" office:value="4655.6000000000004" table:style-name="ce13">
            <text:p>4,656</text:p>
          </table:table-cell>
          <table:table-cell office:value-type="float" office:value="4708.2" table:style-name="ce13">
            <text:p>4,708</text:p>
          </table:table-cell>
          <table:table-cell office:value-type="float" office:value="5595.3" table:style-name="ce13">
            <text:p>5,595</text:p>
          </table:table-cell>
          <table:table-cell office:value-type="float" office:value="6332.3" table:style-name="ce13">
            <text:p>6,332</text:p>
          </table:table-cell>
          <table:table-cell office:value-type="float" office:value="6497.4" table:style-name="ce13">
            <text:p>6,497</text:p>
          </table:table-cell>
          <table:table-cell office:value-type="float" office:value="23548.799999999999" table:style-name="ce13">
            <text:p>23,549</text:p>
          </table:table-cell>
          <table:table-cell office:value-type="float" office:value="22274.1" table:style-name="ce13">
            <text:p>22,274</text:p>
          </table:table-cell>
          <table:table-cell office:value-type="float" office:value="12829.7" table:style-name="ce13">
            <text:p>12,830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Spain</text:p>
          </table:table-cell>
          <table:table-cell office:value-type="float" office:value="4911.2" table:style-name="ce13">
            <text:p>4,911</text:p>
          </table:table-cell>
          <table:table-cell office:value-type="float" office:value="5637.8" table:style-name="ce13">
            <text:p>5,638</text:p>
          </table:table-cell>
          <table:table-cell office:value-type="float" office:value="4655.2" table:style-name="ce13">
            <text:p>4,655</text:p>
          </table:table-cell>
          <table:table-cell office:value-type="float" office:value="5331.3" table:style-name="ce13">
            <text:p>5,331</text:p>
          </table:table-cell>
          <table:table-cell office:value-type="float" office:value="5707.8" table:style-name="ce13">
            <text:p>5,708</text:p>
          </table:table-cell>
          <table:table-cell office:value-type="float" office:value="6047.7" table:style-name="ce13">
            <text:p>6,048</text:p>
          </table:table-cell>
          <table:table-cell office:value-type="float" office:value="5469.3" table:style-name="ce13">
            <text:p>5,469</text:p>
          </table:table-cell>
          <table:table-cell office:value-type="float" office:value="5355.4" table:style-name="ce13">
            <text:p>5,355</text:p>
          </table:table-cell>
          <table:table-cell office:value-type="float" office:value="6064.7" table:style-name="ce13">
            <text:p>6,065</text:p>
          </table:table-cell>
          <table:table-cell office:value-type="float" office:value="6153.3" table:style-name="ce13">
            <text:p>6,153</text:p>
          </table:table-cell>
          <table:table-cell office:value-type="float" office:value="20535.599999999999" table:style-name="ce13">
            <text:p>20,536</text:p>
          </table:table-cell>
          <table:table-cell office:value-type="float" office:value="22580.2" table:style-name="ce13">
            <text:p>22,580</text:p>
          </table:table-cell>
          <table:table-cell office:value-type="float" office:value="12218" table:style-name="ce13">
            <text:p>12,218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Ireland</text:p>
          </table:table-cell>
          <table:table-cell office:value-type="float" office:value="4838.3" table:style-name="ce13">
            <text:p>4,838</text:p>
          </table:table-cell>
          <table:table-cell office:value-type="float" office:value="4506.8999999999996" table:style-name="ce13">
            <text:p>4,507</text:p>
          </table:table-cell>
          <table:table-cell office:value-type="float" office:value="4379.6000000000004" table:style-name="ce13">
            <text:p>4,380</text:p>
          </table:table-cell>
          <table:table-cell office:value-type="float" office:value="4412.3" table:style-name="ce13">
            <text:p>4,412</text:p>
          </table:table-cell>
          <table:table-cell office:value-type="float" office:value="4395.5" table:style-name="ce13">
            <text:p>4,396</text:p>
          </table:table-cell>
          <table:table-cell office:value-type="float" office:value="4998.3" table:style-name="ce13">
            <text:p>4,998</text:p>
          </table:table-cell>
          <table:table-cell office:value-type="float" office:value="4476.8" table:style-name="ce13">
            <text:p>4,477</text:p>
          </table:table-cell>
          <table:table-cell office:value-type="float" office:value="4778" table:style-name="ce13">
            <text:p>4,778</text:p>
          </table:table-cell>
          <table:table-cell office:value-type="float" office:value="5551.2" table:style-name="ce13">
            <text:p>5,551</text:p>
          </table:table-cell>
          <table:table-cell office:value-type="float" office:value="6184.3" table:style-name="ce13">
            <text:p>6,184</text:p>
          </table:table-cell>
          <table:table-cell office:value-type="float" office:value="18137.099999999999" table:style-name="ce13">
            <text:p>18,137</text:p>
          </table:table-cell>
          <table:table-cell office:value-type="float" office:value="18648.7" table:style-name="ce13">
            <text:p>18,649</text:p>
          </table:table-cell>
          <table:table-cell office:value-type="float" office:value="11735.5" table:style-name="ce13">
            <text:p>11,736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Italy</text:p>
          </table:table-cell>
          <table:table-cell office:value-type="float" office:value="5260.8" table:style-name="ce13">
            <text:p>5,261</text:p>
          </table:table-cell>
          <table:table-cell office:value-type="float" office:value="5954.2" table:style-name="ce13">
            <text:p>5,954</text:p>
          </table:table-cell>
          <table:table-cell office:value-type="float" office:value="5324.1" table:style-name="ce13">
            <text:p>5,324</text:p>
          </table:table-cell>
          <table:table-cell office:value-type="float" office:value="6522.6" table:style-name="ce13">
            <text:p>6,523</text:p>
          </table:table-cell>
          <table:table-cell office:value-type="float" office:value="5764.3" table:style-name="ce13">
            <text:p>5,764</text:p>
          </table:table-cell>
          <table:table-cell office:value-type="float" office:value="5696.4" table:style-name="ce13">
            <text:p>5,696</text:p>
          </table:table-cell>
          <table:table-cell office:value-type="float" office:value="5765.5" table:style-name="ce13">
            <text:p>5,766</text:p>
          </table:table-cell>
          <table:table-cell office:value-type="float" office:value="5867.6" table:style-name="ce13">
            <text:p>5,868</text:p>
          </table:table-cell>
          <table:table-cell office:value-type="float" office:value="5373.6" table:style-name="ce13">
            <text:p>5,374</text:p>
          </table:table-cell>
          <table:table-cell office:value-type="float" office:value="5722" table:style-name="ce13">
            <text:p>5,722</text:p>
          </table:table-cell>
          <table:table-cell office:value-type="float" office:value="23061.7" table:style-name="ce13">
            <text:p>23,062</text:p>
          </table:table-cell>
          <table:table-cell office:value-type="float" office:value="23093.8" table:style-name="ce13">
            <text:p>23,094</text:p>
          </table:table-cell>
          <table:table-cell office:value-type="float" office:value="11095.6" table:style-name="ce13">
            <text:p>11,096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South Africa</text:p>
          </table:table-cell>
          <table:table-cell office:value-type="float" office:value="1495.1" table:style-name="ce13">
            <text:p>1,495</text:p>
          </table:table-cell>
          <table:table-cell office:value-type="float" office:value="2240.9" table:style-name="ce13">
            <text:p>2,241</text:p>
          </table:table-cell>
          <table:table-cell office:value-type="float" office:value="2202.6" table:style-name="ce13">
            <text:p>2,203</text:p>
          </table:table-cell>
          <table:table-cell office:value-type="float" office:value="2549.4" table:style-name="ce13">
            <text:p>2,549</text:p>
          </table:table-cell>
          <table:table-cell office:value-type="float" office:value="2081.6" table:style-name="ce13">
            <text:p>2,082</text:p>
          </table:table-cell>
          <table:table-cell office:value-type="float" office:value="2868" table:style-name="ce13">
            <text:p>2,868</text:p>
          </table:table-cell>
          <table:table-cell office:value-type="float" office:value="3245" table:style-name="ce13">
            <text:p>3,245</text:p>
          </table:table-cell>
          <table:table-cell office:value-type="float" office:value="4608.3999999999996" table:style-name="ce13">
            <text:p>4,608</text:p>
          </table:table-cell>
          <table:table-cell office:value-type="float" office:value="4939.8" table:style-name="ce13">
            <text:p>4,940</text:p>
          </table:table-cell>
          <table:table-cell office:value-type="float" office:value="4322.8" table:style-name="ce13">
            <text:p>4,323</text:p>
          </table:table-cell>
          <table:table-cell office:value-type="float" office:value="8488" table:style-name="ce13">
            <text:p>8,488</text:p>
          </table:table-cell>
          <table:table-cell office:value-type="float" office:value="12803.1" table:style-name="ce13">
            <text:p>12,803</text:p>
          </table:table-cell>
          <table:table-cell office:value-type="float" office:value="9262.6" table:style-name="ce13">
            <text:p>9,263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Poland</text:p>
          </table:table-cell>
          <table:table-cell office:value-type="float" office:value="3205.6" table:style-name="ce13">
            <text:p>3,206</text:p>
          </table:table-cell>
          <table:table-cell office:value-type="float" office:value="3392" table:style-name="ce13">
            <text:p>3,392</text:p>
          </table:table-cell>
          <table:table-cell office:value-type="float" office:value="3366.8" table:style-name="ce13">
            <text:p>3,367</text:p>
          </table:table-cell>
          <table:table-cell office:value-type="float" office:value="3413.7" table:style-name="ce13">
            <text:p>3,414</text:p>
          </table:table-cell>
          <table:table-cell office:value-type="float" office:value="3400.7" table:style-name="ce13">
            <text:p>3,401</text:p>
          </table:table-cell>
          <table:table-cell office:value-type="float" office:value="3388.9" table:style-name="ce13">
            <text:p>3,389</text:p>
          </table:table-cell>
          <table:table-cell office:value-type="float" office:value="3450.4" table:style-name="ce13">
            <text:p>3,450</text:p>
          </table:table-cell>
          <table:table-cell office:value-type="float" office:value="3429.2" table:style-name="ce13">
            <text:p>3,429</text:p>
          </table:table-cell>
          <table:table-cell office:value-type="float" office:value="3563.8" table:style-name="ce13">
            <text:p>3,564</text:p>
          </table:table-cell>
          <table:table-cell office:value-type="float" office:value="3630.9" table:style-name="ce13">
            <text:p>3,631</text:p>
          </table:table-cell>
          <table:table-cell office:value-type="float" office:value="13378.1" table:style-name="ce13">
            <text:p>13,378</text:p>
          </table:table-cell>
          <table:table-cell office:value-type="float" office:value="13669.2" table:style-name="ce13">
            <text:p>13,669</text:p>
          </table:table-cell>
          <table:table-cell office:value-type="float" office:value="7194.8" table:style-name="ce13">
            <text:p>7,195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Low Value non-EU</text:p>
          </table:table-cell>
          <table:table-cell office:value-type="float" office:value="2150.6999999999998" table:style-name="ce13">
            <text:p>2,151</text:p>
          </table:table-cell>
          <table:table-cell office:value-type="float" office:value="2704.8" table:style-name="ce13">
            <text:p>2,705</text:p>
          </table:table-cell>
          <table:table-cell office:value-type="float" office:value="2867.8" table:style-name="ce13">
            <text:p>2,868</text:p>
          </table:table-cell>
          <table:table-cell office:value-type="float" office:value="3670.2" table:style-name="ce13">
            <text:p>3,670</text:p>
          </table:table-cell>
          <table:table-cell office:value-type="float" office:value="2841" table:style-name="ce13">
            <text:p>2,841</text:p>
          </table:table-cell>
          <table:table-cell office:value-type="float" office:value="4123.8" table:style-name="ce13">
            <text:p>4,124</text:p>
          </table:table-cell>
          <table:table-cell office:value-type="float" office:value="3629.9" table:style-name="ce13">
            <text:p>3,630</text:p>
          </table:table-cell>
          <table:table-cell office:value-type="float" office:value="3957.3" table:style-name="ce13">
            <text:p>3,957</text:p>
          </table:table-cell>
          <table:table-cell office:value-type="float" office:value="3136.9" table:style-name="ce13">
            <text:p>3,137</text:p>
          </table:table-cell>
          <table:table-cell office:value-type="float" office:value="3501.8" table:style-name="ce13">
            <text:p>3,502</text:p>
          </table:table-cell>
          <table:table-cell office:value-type="float" office:value="11393.5" table:style-name="ce13">
            <text:p>11,394</text:p>
          </table:table-cell>
          <table:table-cell office:value-type="float" office:value="14552" table:style-name="ce13">
            <text:p>14,552</text:p>
          </table:table-cell>
          <table:table-cell office:value-type="float" office:value="6638.7" table:style-name="ce13">
            <text:p>6,639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Turkey</text:p>
          </table:table-cell>
          <table:table-cell office:value-type="float" office:value="3114.3" table:style-name="ce13">
            <text:p>3,114</text:p>
          </table:table-cell>
          <table:table-cell office:value-type="float" office:value="3469.4" table:style-name="ce13">
            <text:p>3,469</text:p>
          </table:table-cell>
          <table:table-cell office:value-type="float" office:value="3568.4" table:style-name="ce13">
            <text:p>3,568</text:p>
          </table:table-cell>
          <table:table-cell office:value-type="float" office:value="3557.1" table:style-name="ce13">
            <text:p>3,557</text:p>
          </table:table-cell>
          <table:table-cell office:value-type="float" office:value="3341.5" table:style-name="ce13">
            <text:p>3,342</text:p>
          </table:table-cell>
          <table:table-cell office:value-type="float" office:value="3322.2" table:style-name="ce13">
            <text:p>3,322</text:p>
          </table:table-cell>
          <table:table-cell office:value-type="float" office:value="3420.8" table:style-name="ce13">
            <text:p>3,421</text:p>
          </table:table-cell>
          <table:table-cell office:value-type="float" office:value="3000.8" table:style-name="ce13">
            <text:p>3,001</text:p>
          </table:table-cell>
          <table:table-cell office:value-type="float" office:value="2776.9" table:style-name="ce13">
            <text:p>2,777</text:p>
          </table:table-cell>
          <table:table-cell office:value-type="float" office:value="2977.5" table:style-name="ce13">
            <text:p>2,978</text:p>
          </table:table-cell>
          <table:table-cell office:value-type="float" office:value="13709.1" table:style-name="ce13">
            <text:p>13,709</text:p>
          </table:table-cell>
          <table:table-cell office:value-type="float" office:value="13085.2" table:style-name="ce13">
            <text:p>13,085</text:p>
          </table:table-cell>
          <table:table-cell office:value-type="float" office:value="5754.3" table:style-name="ce13">
            <text:p>5,754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Japan</text:p>
          </table:table-cell>
          <table:table-cell office:value-type="float" office:value="2350" table:style-name="ce13">
            <text:p>2,350</text:p>
          </table:table-cell>
          <table:table-cell office:value-type="float" office:value="2100" table:style-name="ce13">
            <text:p>2,100</text:p>
          </table:table-cell>
          <table:table-cell office:value-type="float" office:value="2066.8000000000002" table:style-name="ce13">
            <text:p>2,067</text:p>
          </table:table-cell>
          <table:table-cell office:value-type="float" office:value="2210.5" table:style-name="ce13">
            <text:p>2,211</text:p>
          </table:table-cell>
          <table:table-cell office:value-type="float" office:value="2479.9" table:style-name="ce13">
            <text:p>2,480</text:p>
          </table:table-cell>
          <table:table-cell office:value-type="float" office:value="2404.8000000000002" table:style-name="ce13">
            <text:p>2,405</text:p>
          </table:table-cell>
          <table:table-cell office:value-type="float" office:value="2743" table:style-name="ce13">
            <text:p>2,743</text:p>
          </table:table-cell>
          <table:table-cell office:value-type="float" office:value="2657.1" table:style-name="ce13">
            <text:p>2,657</text:p>
          </table:table-cell>
          <table:table-cell office:value-type="float" office:value="2794.2" table:style-name="ce13">
            <text:p>2,794</text:p>
          </table:table-cell>
          <table:table-cell office:value-type="float" office:value="2648.5" table:style-name="ce13">
            <text:p>2,649</text:p>
          </table:table-cell>
          <table:table-cell office:value-type="float" office:value="8727.2000000000007" table:style-name="ce13">
            <text:p>8,727</text:p>
          </table:table-cell>
          <table:table-cell office:value-type="float" office:value="10284.799999999999" table:style-name="ce13">
            <text:p>10,285</text:p>
          </table:table-cell>
          <table:table-cell office:value-type="float" office:value="5442.7" table:style-name="ce13">
            <text:p>5,443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Low Value Trade EU</text:p>
          </table:table-cell>
          <table:table-cell office:value-type="float" office:value="2634" table:style-name="ce13">
            <text:p>2,634</text:p>
          </table:table-cell>
          <table:table-cell office:value-type="float" office:value="2731.5" table:style-name="ce13">
            <text:p>2,732</text:p>
          </table:table-cell>
          <table:table-cell office:value-type="float" office:value="2576.6999999999998" table:style-name="ce13">
            <text:p>2,577</text:p>
          </table:table-cell>
          <table:table-cell office:value-type="float" office:value="2791.7" table:style-name="ce13">
            <text:p>2,792</text:p>
          </table:table-cell>
          <table:table-cell office:value-type="float" office:value="2476.8000000000002" table:style-name="ce13">
            <text:p>2,477</text:p>
          </table:table-cell>
          <table:table-cell office:value-type="float" office:value="2536.9" table:style-name="ce13">
            <text:p>2,537</text:p>
          </table:table-cell>
          <table:table-cell office:value-type="float" office:value="2687.5" table:style-name="ce13">
            <text:p>2,688</text:p>
          </table:table-cell>
          <table:table-cell office:value-type="float" office:value="2958.7" table:style-name="ce13">
            <text:p>2,959</text:p>
          </table:table-cell>
          <table:table-cell office:value-type="float" office:value="2618" table:style-name="ce13">
            <text:p>2,618</text:p>
          </table:table-cell>
          <table:table-cell office:value-type="float" office:value="2647.2" table:style-name="ce13">
            <text:p>2,647</text:p>
          </table:table-cell>
          <table:table-cell office:value-type="float" office:value="10733.9" table:style-name="ce13">
            <text:p>10,734</text:p>
          </table:table-cell>
          <table:table-cell office:value-type="float" office:value="10659.9" table:style-name="ce13">
            <text:p>10,660</text:p>
          </table:table-cell>
          <table:table-cell office:value-type="float" office:value="5265.2" table:style-name="ce13">
            <text:p>5,265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India</text:p>
          </table:table-cell>
          <table:table-cell office:value-type="float" office:value="1928.6" table:style-name="ce13">
            <text:p>1,929</text:p>
          </table:table-cell>
          <table:table-cell office:value-type="float" office:value="2965.7" table:style-name="ce13">
            <text:p>2,966</text:p>
          </table:table-cell>
          <table:table-cell office:value-type="float" office:value="2630" table:style-name="ce13">
            <text:p>2,630</text:p>
          </table:table-cell>
          <table:table-cell office:value-type="float" office:value="2653.9" table:style-name="ce13">
            <text:p>2,654</text:p>
          </table:table-cell>
          <table:table-cell office:value-type="float" office:value="2560.8000000000002" table:style-name="ce13">
            <text:p>2,561</text:p>
          </table:table-cell>
          <table:table-cell office:value-type="float" office:value="2483.9" table:style-name="ce13">
            <text:p>2,484</text:p>
          </table:table-cell>
          <table:table-cell office:value-type="float" office:value="2450.6" table:style-name="ce13">
            <text:p>2,451</text:p>
          </table:table-cell>
          <table:table-cell office:value-type="float" office:value="2690.7" table:style-name="ce13">
            <text:p>2,691</text:p>
          </table:table-cell>
          <table:table-cell office:value-type="float" office:value="2329.8000000000002" table:style-name="ce13">
            <text:p>2,330</text:p>
          </table:table-cell>
          <table:table-cell office:value-type="float" office:value="2725.7" table:style-name="ce13">
            <text:p>2,726</text:p>
          </table:table-cell>
          <table:table-cell office:value-type="float" office:value="10178.299999999999" table:style-name="ce13">
            <text:p>10,178</text:p>
          </table:table-cell>
          <table:table-cell office:value-type="float" office:value="10186" table:style-name="ce13">
            <text:p>10,186</text:p>
          </table:table-cell>
          <table:table-cell office:value-type="float" office:value="5055.5" table:style-name="ce13">
            <text:p>5,056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Sweden</text:p>
          </table:table-cell>
          <table:table-cell office:value-type="float" office:value="2018" table:style-name="ce13">
            <text:p>2,018</text:p>
          </table:table-cell>
          <table:table-cell office:value-type="float" office:value="2031.9" table:style-name="ce13">
            <text:p>2,032</text:p>
          </table:table-cell>
          <table:table-cell office:value-type="float" office:value="1817.9" table:style-name="ce13">
            <text:p>1,818</text:p>
          </table:table-cell>
          <table:table-cell office:value-type="float" office:value="1924.9" table:style-name="ce13">
            <text:p>1,925</text:p>
          </table:table-cell>
          <table:table-cell office:value-type="float" office:value="1972.3" table:style-name="ce13">
            <text:p>1,972</text:p>
          </table:table-cell>
          <table:table-cell office:value-type="float" office:value="1919.6" table:style-name="ce13">
            <text:p>1,920</text:p>
          </table:table-cell>
          <table:table-cell office:value-type="float" office:value="1701.2" table:style-name="ce13">
            <text:p>1,701</text:p>
          </table:table-cell>
          <table:table-cell office:value-type="float" office:value="1959.6" table:style-name="ce13">
            <text:p>1,960</text:p>
          </table:table-cell>
          <table:table-cell office:value-type="float" office:value="2006.4" table:style-name="ce13">
            <text:p>2,006</text:p>
          </table:table-cell>
          <table:table-cell office:value-type="float" office:value="2253.1" table:style-name="ce13">
            <text:p>2,253</text:p>
          </table:table-cell>
          <table:table-cell office:value-type="float" office:value="7792.6" table:style-name="ce13">
            <text:p>7,793</text:p>
          </table:table-cell>
          <table:table-cell office:value-type="float" office:value="7552.6" table:style-name="ce13">
            <text:p>7,553</text:p>
          </table:table-cell>
          <table:table-cell office:value-type="float" office:value="4259.3999999999996" table:style-name="ce13">
            <text:p>4,259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Vietnam</text:p>
          </table:table-cell>
          <table:table-cell office:value-type="float" office:value="1297.3" table:style-name="ce13">
            <text:p>1,297</text:p>
          </table:table-cell>
          <table:table-cell office:value-type="float" office:value="1370.9" table:style-name="ce13">
            <text:p>1,371</text:p>
          </table:table-cell>
          <table:table-cell office:value-type="float" office:value="1402.8" table:style-name="ce13">
            <text:p>1,403</text:p>
          </table:table-cell>
          <table:table-cell office:value-type="float" office:value="2065.8000000000002" table:style-name="ce13">
            <text:p>2,066</text:p>
          </table:table-cell>
          <table:table-cell office:value-type="float" office:value="1945.2" table:style-name="ce13">
            <text:p>1,945</text:p>
          </table:table-cell>
          <table:table-cell office:value-type="float" office:value="1658.5" table:style-name="ce13">
            <text:p>1,659</text:p>
          </table:table-cell>
          <table:table-cell office:value-type="float" office:value="2172.3000000000002" table:style-name="ce13">
            <text:p>2,172</text:p>
          </table:table-cell>
          <table:table-cell office:value-type="float" office:value="2066.6" table:style-name="ce13">
            <text:p>2,067</text:p>
          </table:table-cell>
          <table:table-cell office:value-type="float" office:value="1669.6" table:style-name="ce13">
            <text:p>1,670</text:p>
          </table:table-cell>
          <table:table-cell office:value-type="float" office:value="1781.4" table:style-name="ce13">
            <text:p>1,781</text:p>
          </table:table-cell>
          <table:table-cell office:value-type="float" office:value="6136.7" table:style-name="ce13">
            <text:p>6,137</text:p>
          </table:table-cell>
          <table:table-cell office:value-type="float" office:value="7842.4" table:style-name="ce13">
            <text:p>7,842</text:p>
          </table:table-cell>
          <table:table-cell office:value-type="float" office:value="3451" table:style-name="ce13">
            <text:p>3,451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Denmark</text:p>
          </table:table-cell>
          <table:table-cell office:value-type="float" office:value="1424" table:style-name="ce13">
            <text:p>1,424</text:p>
          </table:table-cell>
          <table:table-cell office:value-type="float" office:value="1486.9" table:style-name="ce13">
            <text:p>1,487</text:p>
          </table:table-cell>
          <table:table-cell office:value-type="float" office:value="1538.6" table:style-name="ce13">
            <text:p>1,539</text:p>
          </table:table-cell>
          <table:table-cell office:value-type="float" office:value="1671.9" table:style-name="ce13">
            <text:p>1,672</text:p>
          </table:table-cell>
          <table:table-cell office:value-type="float" office:value="1464.5" table:style-name="ce13">
            <text:p>1,465</text:p>
          </table:table-cell>
          <table:table-cell office:value-type="float" office:value="1501.7" table:style-name="ce13">
            <text:p>1,502</text:p>
          </table:table-cell>
          <table:table-cell office:value-type="float" office:value="1584.6" table:style-name="ce13">
            <text:p>1,585</text:p>
          </table:table-cell>
          <table:table-cell office:value-type="float" office:value="1677.6" table:style-name="ce13">
            <text:p>1,678</text:p>
          </table:table-cell>
          <table:table-cell office:value-type="float" office:value="1596.7" table:style-name="ce13">
            <text:p>1,597</text:p>
          </table:table-cell>
          <table:table-cell office:value-type="float" office:value="1669" table:style-name="ce13">
            <text:p>1,669</text:p>
          </table:table-cell>
          <table:table-cell office:value-type="float" office:value="6121.3" table:style-name="ce13">
            <text:p>6,121</text:p>
          </table:table-cell>
          <table:table-cell office:value-type="float" office:value="6228.3" table:style-name="ce13">
            <text:p>6,228</text:p>
          </table:table-cell>
          <table:table-cell office:value-type="float" office:value="3265.6" table:style-name="ce13">
            <text:p>3,266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Hong Kong</text:p>
          </table:table-cell>
          <table:table-cell office:value-type="float" office:value="856.6" table:style-name="ce13">
            <text:p>857</text:p>
          </table:table-cell>
          <table:table-cell office:value-type="float" office:value="1177.5" table:style-name="ce13">
            <text:p>1,178</text:p>
          </table:table-cell>
          <table:table-cell office:value-type="float" office:value="2022" table:style-name="ce13">
            <text:p>2,022</text:p>
          </table:table-cell>
          <table:table-cell office:value-type="float" office:value="1847.1" table:style-name="ce13">
            <text:p>1,847</text:p>
          </table:table-cell>
          <table:table-cell office:value-type="float" office:value="1562.3" table:style-name="ce13">
            <text:p>1,562</text:p>
          </table:table-cell>
          <table:table-cell office:value-type="float" office:value="2252.4" table:style-name="ce13">
            <text:p>2,252</text:p>
          </table:table-cell>
          <table:table-cell office:value-type="float" office:value="2226.1999999999998" table:style-name="ce13">
            <text:p>2,226</text:p>
          </table:table-cell>
          <table:table-cell office:value-type="float" office:value="3677.6" table:style-name="ce13">
            <text:p>3,678</text:p>
          </table:table-cell>
          <table:table-cell office:value-type="float" office:value="1775" table:style-name="ce13">
            <text:p>1,775</text:p>
          </table:table-cell>
          <table:table-cell office:value-type="float" office:value="1385.5" table:style-name="ce13">
            <text:p>1,386</text:p>
          </table:table-cell>
          <table:table-cell office:value-type="float" office:value="5903.2" table:style-name="ce13">
            <text:p>5,903</text:p>
          </table:table-cell>
          <table:table-cell office:value-type="float" office:value="9718.5" table:style-name="ce13">
            <text:p>9,719</text:p>
          </table:table-cell>
          <table:table-cell office:value-type="float" office:value="3160.5" table:style-name="ce13">
            <text:p>3,161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South Korea</text:p>
          </table:table-cell>
          <table:table-cell office:value-type="float" office:value="1302.5999999999999" table:style-name="ce13">
            <text:p>1,303</text:p>
          </table:table-cell>
          <table:table-cell office:value-type="float" office:value="1496.7" table:style-name="ce13">
            <text:p>1,497</text:p>
          </table:table-cell>
          <table:table-cell office:value-type="float" office:value="1304.2" table:style-name="ce13">
            <text:p>1,304</text:p>
          </table:table-cell>
          <table:table-cell office:value-type="float" office:value="1491.2" table:style-name="ce13">
            <text:p>1,491</text:p>
          </table:table-cell>
          <table:table-cell office:value-type="float" office:value="1203.3" table:style-name="ce13">
            <text:p>1,203</text:p>
          </table:table-cell>
          <table:table-cell office:value-type="float" office:value="1288.8" table:style-name="ce13">
            <text:p>1,289</text:p>
          </table:table-cell>
          <table:table-cell office:value-type="float" office:value="1478.5" table:style-name="ce13">
            <text:p>1,479</text:p>
          </table:table-cell>
          <table:table-cell office:value-type="float" office:value="1507.3" table:style-name="ce13">
            <text:p>1,507</text:p>
          </table:table-cell>
          <table:table-cell office:value-type="float" office:value="1458.3" table:style-name="ce13">
            <text:p>1,458</text:p>
          </table:table-cell>
          <table:table-cell office:value-type="float" office:value="1665.5" table:style-name="ce13">
            <text:p>1,666</text:p>
          </table:table-cell>
          <table:table-cell office:value-type="float" office:value="5594.8" table:style-name="ce13">
            <text:p>5,595</text:p>
          </table:table-cell>
          <table:table-cell office:value-type="float" office:value="5477.9" table:style-name="ce13">
            <text:p>5,478</text:p>
          </table:table-cell>
          <table:table-cell office:value-type="float" office:value="3123.8" table:style-name="ce13">
            <text:p>3,124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Austria</text:p>
          </table:table-cell>
          <table:table-cell office:value-type="float" office:value="1295.3" table:style-name="ce13">
            <text:p>1,295</text:p>
          </table:table-cell>
          <table:table-cell office:value-type="float" office:value="955" table:style-name="ce13">
            <text:p>955</text:p>
          </table:table-cell>
          <table:table-cell office:value-type="float" office:value="908.2" table:style-name="ce13">
            <text:p>908</text:p>
          </table:table-cell>
          <table:table-cell office:value-type="float" office:value="996.8" table:style-name="ce13">
            <text:p>997</text:p>
          </table:table-cell>
          <table:table-cell office:value-type="float" office:value="1146.0999999999999" table:style-name="ce13">
            <text:p>1,146</text:p>
          </table:table-cell>
          <table:table-cell office:value-type="float" office:value="1234.3" table:style-name="ce13">
            <text:p>1,234</text:p>
          </table:table-cell>
          <table:table-cell office:value-type="float" office:value="1283.3" table:style-name="ce13">
            <text:p>1,283</text:p>
          </table:table-cell>
          <table:table-cell office:value-type="float" office:value="1179" table:style-name="ce13">
            <text:p>1,179</text:p>
          </table:table-cell>
          <table:table-cell office:value-type="float" office:value="1345" table:style-name="ce13">
            <text:p>1,345</text:p>
          </table:table-cell>
          <table:table-cell office:value-type="float" office:value="1411.7" table:style-name="ce13">
            <text:p>1,412</text:p>
          </table:table-cell>
          <table:table-cell office:value-type="float" office:value="4155.3" table:style-name="ce13">
            <text:p>4,155</text:p>
          </table:table-cell>
          <table:table-cell office:value-type="float" office:value="4842.6000000000004" table:style-name="ce13">
            <text:p>4,843</text:p>
          </table:table-cell>
          <table:table-cell office:value-type="float" office:value="2756.7" table:style-name="ce13">
            <text:p>2,757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Australia</text:p>
          </table:table-cell>
          <table:table-cell office:value-type="float" office:value="488.9" table:style-name="ce13">
            <text:p>489</text:p>
          </table:table-cell>
          <table:table-cell office:value-type="float" office:value="1393.7" table:style-name="ce13">
            <text:p>1,394</text:p>
          </table:table-cell>
          <table:table-cell office:value-type="float" office:value="1534.1" table:style-name="ce13">
            <text:p>1,534</text:p>
          </table:table-cell>
          <table:table-cell office:value-type="float" office:value="2113.1" table:style-name="ce13">
            <text:p>2,113</text:p>
          </table:table-cell>
          <table:table-cell office:value-type="float" office:value="786.4" table:style-name="ce13">
            <text:p>786</text:p>
          </table:table-cell>
          <table:table-cell office:value-type="float" office:value="2879.5" table:style-name="ce13">
            <text:p>2,880</text:p>
          </table:table-cell>
          <table:table-cell office:value-type="float" office:value="3538.6" table:style-name="ce13">
            <text:p>3,539</text:p>
          </table:table-cell>
          <table:table-cell office:value-type="float" office:value="3094.4" table:style-name="ce13">
            <text:p>3,094</text:p>
          </table:table-cell>
          <table:table-cell office:value-type="float" office:value="2109.6" table:style-name="ce13">
            <text:p>2,110</text:p>
          </table:table-cell>
          <table:table-cell office:value-type="float" office:value="607.70000000000005" table:style-name="ce13">
            <text:p>608</text:p>
          </table:table-cell>
          <table:table-cell office:value-type="float" office:value="5529.9" table:style-name="ce13">
            <text:p>5,530</text:p>
          </table:table-cell>
          <table:table-cell office:value-type="float" office:value="10298.9" table:style-name="ce13">
            <text:p>10,299</text:p>
          </table:table-cell>
          <table:table-cell office:value-type="float" office:value="2717.3" table:style-name="ce13">
            <text:p>2,717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Czechia</text:p>
          </table:table-cell>
          <table:table-cell office:value-type="float" office:value="1432.3" table:style-name="ce13">
            <text:p>1,432</text:p>
          </table:table-cell>
          <table:table-cell office:value-type="float" office:value="1327.8" table:style-name="ce13">
            <text:p>1,328</text:p>
          </table:table-cell>
          <table:table-cell office:value-type="float" office:value="1431.9" table:style-name="ce13">
            <text:p>1,432</text:p>
          </table:table-cell>
          <table:table-cell office:value-type="float" office:value="1409.6" table:style-name="ce13">
            <text:p>1,410</text:p>
          </table:table-cell>
          <table:table-cell office:value-type="float" office:value="1309.8" table:style-name="ce13">
            <text:p>1,310</text:p>
          </table:table-cell>
          <table:table-cell office:value-type="float" office:value="1430.5" table:style-name="ce13">
            <text:p>1,431</text:p>
          </table:table-cell>
          <table:table-cell office:value-type="float" office:value="1330.9" table:style-name="ce13">
            <text:p>1,331</text:p>
          </table:table-cell>
          <table:table-cell office:value-type="float" office:value="1401.3" table:style-name="ce13">
            <text:p>1,401</text:p>
          </table:table-cell>
          <table:table-cell office:value-type="float" office:value="1176.7" table:style-name="ce13">
            <text:p>1,177</text:p>
          </table:table-cell>
          <table:table-cell office:value-type="float" office:value="1473" table:style-name="ce13">
            <text:p>1,473</text:p>
          </table:table-cell>
          <table:table-cell office:value-type="float" office:value="5601.6" table:style-name="ce13">
            <text:p>5,602</text:p>
          </table:table-cell>
          <table:table-cell office:value-type="float" office:value="5472.5" table:style-name="ce13">
            <text:p>5,473</text:p>
          </table:table-cell>
          <table:table-cell office:value-type="float" office:value="2649.6" table:style-name="ce13">
            <text:p>2,650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Hungary</text:p>
          </table:table-cell>
          <table:table-cell office:value-type="float" office:value="897.6" table:style-name="ce13">
            <text:p>898</text:p>
          </table:table-cell>
          <table:table-cell office:value-type="float" office:value="955.1" table:style-name="ce13">
            <text:p>955</text:p>
          </table:table-cell>
          <table:table-cell office:value-type="float" office:value="839.9" table:style-name="ce13">
            <text:p>840</text:p>
          </table:table-cell>
          <table:table-cell office:value-type="float" office:value="871.3" table:style-name="ce13">
            <text:p>871</text:p>
          </table:table-cell>
          <table:table-cell office:value-type="float" office:value="925.8" table:style-name="ce13">
            <text:p>926</text:p>
          </table:table-cell>
          <table:table-cell office:value-type="float" office:value="914.3" table:style-name="ce13">
            <text:p>914</text:p>
          </table:table-cell>
          <table:table-cell office:value-type="float" office:value="927" table:style-name="ce13">
            <text:p>927</text:p>
          </table:table-cell>
          <table:table-cell office:value-type="float" office:value="944.8" table:style-name="ce13">
            <text:p>945</text:p>
          </table:table-cell>
          <table:table-cell office:value-type="float" office:value="1122.5" table:style-name="ce13">
            <text:p>1,123</text:p>
          </table:table-cell>
          <table:table-cell office:value-type="float" office:value="1148.7" table:style-name="ce13">
            <text:p>1,149</text:p>
          </table:table-cell>
          <table:table-cell office:value-type="float" office:value="3563.9" table:style-name="ce13">
            <text:p>3,564</text:p>
          </table:table-cell>
          <table:table-cell office:value-type="float" office:value="3711.9" table:style-name="ce13">
            <text:p>3,712</text:p>
          </table:table-cell>
          <table:table-cell office:value-type="float" office:value="2271.1999999999998" table:style-name="ce13">
            <text:p>2,271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UAE</text:p>
          </table:table-cell>
          <table:table-cell office:value-type="float" office:value="921.5" table:style-name="ce13">
            <text:p>922</text:p>
          </table:table-cell>
          <table:table-cell office:value-type="float" office:value="1074.2" table:style-name="ce13">
            <text:p>1,074</text:p>
          </table:table-cell>
          <table:table-cell office:value-type="float" office:value="860.4" table:style-name="ce13">
            <text:p>860</text:p>
          </table:table-cell>
          <table:table-cell office:value-type="float" office:value="973.5" table:style-name="ce13">
            <text:p>974</text:p>
          </table:table-cell>
          <table:table-cell office:value-type="float" office:value="848.4" table:style-name="ce13">
            <text:p>848</text:p>
          </table:table-cell>
          <table:table-cell office:value-type="float" office:value="904.3" table:style-name="ce13">
            <text:p>904</text:p>
          </table:table-cell>
          <table:table-cell office:value-type="float" office:value="959.4" table:style-name="ce13">
            <text:p>959</text:p>
          </table:table-cell>
          <table:table-cell office:value-type="float" office:value="965" table:style-name="ce13">
            <text:p>965</text:p>
          </table:table-cell>
          <table:table-cell office:value-type="float" office:value="1121.2" table:style-name="ce13">
            <text:p>1,121</text:p>
          </table:table-cell>
          <table:table-cell office:value-type="float" office:value="806.2" table:style-name="ce13">
            <text:p>806</text:p>
          </table:table-cell>
          <table:table-cell office:value-type="float" office:value="3829.5" table:style-name="ce13">
            <text:p>3,830</text:p>
          </table:table-cell>
          <table:table-cell office:value-type="float" office:value="3677" table:style-name="ce13">
            <text:p>3,677</text:p>
          </table:table-cell>
          <table:table-cell office:value-type="float" office:value="1927.4" table:style-name="ce13">
            <text:p>1,927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Brazil</text:p>
          </table:table-cell>
          <table:table-cell office:value-type="float" office:value="646.5" table:style-name="ce13">
            <text:p>647</text:p>
          </table:table-cell>
          <table:table-cell office:value-type="float" office:value="747.5" table:style-name="ce13">
            <text:p>748</text:p>
          </table:table-cell>
          <table:table-cell office:value-type="float" office:value="677.6" table:style-name="ce13">
            <text:p>678</text:p>
          </table:table-cell>
          <table:table-cell office:value-type="float" office:value="812.4" table:style-name="ce13">
            <text:p>812</text:p>
          </table:table-cell>
          <table:table-cell office:value-type="float" office:value="754.8" table:style-name="ce13">
            <text:p>755</text:p>
          </table:table-cell>
          <table:table-cell office:value-type="float" office:value="896.1" table:style-name="ce13">
            <text:p>896</text:p>
          </table:table-cell>
          <table:table-cell office:value-type="float" office:value="970.4" table:style-name="ce13">
            <text:p>970</text:p>
          </table:table-cell>
          <table:table-cell office:value-type="float" office:value="926" table:style-name="ce13">
            <text:p>926</text:p>
          </table:table-cell>
          <table:table-cell office:value-type="float" office:value="879.4" table:style-name="ce13">
            <text:p>879</text:p>
          </table:table-cell>
          <table:table-cell office:value-type="float" office:value="872.4" table:style-name="ce13">
            <text:p>872</text:p>
          </table:table-cell>
          <table:table-cell office:value-type="float" office:value="2884" table:style-name="ce13">
            <text:p>2,884</text:p>
          </table:table-cell>
          <table:table-cell office:value-type="float" office:value="3547.2" table:style-name="ce13">
            <text:p>3,547</text:p>
          </table:table-cell>
          <table:table-cell office:value-type="float" office:value="1751.8" table:style-name="ce13">
            <text:p>1,752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Romania</text:p>
          </table:table-cell>
          <table:table-cell office:value-type="float" office:value="841.6" table:style-name="ce13">
            <text:p>842</text:p>
          </table:table-cell>
          <table:table-cell office:value-type="float" office:value="770.7" table:style-name="ce13">
            <text:p>771</text:p>
          </table:table-cell>
          <table:table-cell office:value-type="float" office:value="858.9" table:style-name="ce13">
            <text:p>859</text:p>
          </table:table-cell>
          <table:table-cell office:value-type="float" office:value="856.4" table:style-name="ce13">
            <text:p>856</text:p>
          </table:table-cell>
          <table:table-cell office:value-type="float" office:value="801.8" table:style-name="ce13">
            <text:p>802</text:p>
          </table:table-cell>
          <table:table-cell office:value-type="float" office:value="870.6" table:style-name="ce13">
            <text:p>871</text:p>
          </table:table-cell>
          <table:table-cell office:value-type="float" office:value="980.8" table:style-name="ce13">
            <text:p>981</text:p>
          </table:table-cell>
          <table:table-cell office:value-type="float" office:value="881.1" table:style-name="ce13">
            <text:p>881</text:p>
          </table:table-cell>
          <table:table-cell office:value-type="float" office:value="847.4" table:style-name="ce13">
            <text:p>847</text:p>
          </table:table-cell>
          <table:table-cell office:value-type="float" office:value="843.1" table:style-name="ce13">
            <text:p>843</text:p>
          </table:table-cell>
          <table:table-cell office:value-type="float" office:value="3327.5" table:style-name="ce13">
            <text:p>3,328</text:p>
          </table:table-cell>
          <table:table-cell office:value-type="float" office:value="3534.3" table:style-name="ce13">
            <text:p>3,534</text:p>
          </table:table-cell>
          <table:table-cell office:value-type="float" office:value="1690.5" table:style-name="ce13">
            <text:p>1,691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Thailand</text:p>
          </table:table-cell>
          <table:table-cell office:value-type="float" office:value="624" table:style-name="ce13">
            <text:p>624</text:p>
          </table:table-cell>
          <table:table-cell office:value-type="float" office:value="756.2" table:style-name="ce13">
            <text:p>756</text:p>
          </table:table-cell>
          <table:table-cell office:value-type="float" office:value="764.5" table:style-name="ce13">
            <text:p>765</text:p>
          </table:table-cell>
          <table:table-cell office:value-type="float" office:value="829.8" table:style-name="ce13">
            <text:p>830</text:p>
          </table:table-cell>
          <table:table-cell office:value-type="float" office:value="817.1" table:style-name="ce13">
            <text:p>817</text:p>
          </table:table-cell>
          <table:table-cell office:value-type="float" office:value="864" table:style-name="ce13">
            <text:p>864</text:p>
          </table:table-cell>
          <table:table-cell office:value-type="float" office:value="804" table:style-name="ce13">
            <text:p>804</text:p>
          </table:table-cell>
          <table:table-cell office:value-type="float" office:value="1079.7" table:style-name="ce13">
            <text:p>1,080</text:p>
          </table:table-cell>
          <table:table-cell office:value-type="float" office:value="811.3" table:style-name="ce13">
            <text:p>811</text:p>
          </table:table-cell>
          <table:table-cell office:value-type="float" office:value="869.6" table:style-name="ce13">
            <text:p>870</text:p>
          </table:table-cell>
          <table:table-cell office:value-type="float" office:value="2974.5" table:style-name="ce13">
            <text:p>2,975</text:p>
          </table:table-cell>
          <table:table-cell office:value-type="float" office:value="3564.8" table:style-name="ce13">
            <text:p>3,565</text:p>
          </table:table-cell>
          <table:table-cell office:value-type="float" office:value="1680.9" table:style-name="ce13">
            <text:p>1,681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Singapore</text:p>
          </table:table-cell>
          <table:table-cell office:value-type="float" office:value="600.1" table:style-name="ce13">
            <text:p>600</text:p>
          </table:table-cell>
          <table:table-cell office:value-type="float" office:value="961.2" table:style-name="ce13">
            <text:p>961</text:p>
          </table:table-cell>
          <table:table-cell office:value-type="float" office:value="642.5" table:style-name="ce13">
            <text:p>643</text:p>
          </table:table-cell>
          <table:table-cell office:value-type="float" office:value="1358" table:style-name="ce13">
            <text:p>1,358</text:p>
          </table:table-cell>
          <table:table-cell office:value-type="float" office:value="912.3" table:style-name="ce13">
            <text:p>912</text:p>
          </table:table-cell>
          <table:table-cell office:value-type="float" office:value="1527.4" table:style-name="ce13">
            <text:p>1,527</text:p>
          </table:table-cell>
          <table:table-cell office:value-type="float" office:value="837.6" table:style-name="ce13">
            <text:p>838</text:p>
          </table:table-cell>
          <table:table-cell office:value-type="float" office:value="1828.9" table:style-name="ce13">
            <text:p>1,829</text:p>
          </table:table-cell>
          <table:table-cell office:value-type="float" office:value="892.7" table:style-name="ce13">
            <text:p>893</text:p>
          </table:table-cell>
          <table:table-cell office:value-type="float" office:value="768" table:style-name="ce13">
            <text:p>768</text:p>
          </table:table-cell>
          <table:table-cell office:value-type="float" office:value="3561.8" table:style-name="ce13">
            <text:p>3,562</text:p>
          </table:table-cell>
          <table:table-cell office:value-type="float" office:value="5106.1000000000004" table:style-name="ce13">
            <text:p>5,106</text:p>
          </table:table-cell>
          <table:table-cell office:value-type="float" office:value="1660.7" table:style-name="ce13">
            <text:p>1,661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Taiwan</text:p>
          </table:table-cell>
          <table:table-cell office:value-type="float" office:value="615.4" table:style-name="ce13">
            <text:p>615</text:p>
          </table:table-cell>
          <table:table-cell office:value-type="float" office:value="677.4" table:style-name="ce13">
            <text:p>677</text:p>
          </table:table-cell>
          <table:table-cell office:value-type="float" office:value="697.2" table:style-name="ce13">
            <text:p>697</text:p>
          </table:table-cell>
          <table:table-cell office:value-type="float" office:value="705.2" table:style-name="ce13">
            <text:p>705</text:p>
          </table:table-cell>
          <table:table-cell office:value-type="float" office:value="792.8" table:style-name="ce13">
            <text:p>793</text:p>
          </table:table-cell>
          <table:table-cell office:value-type="float" office:value="737.9" table:style-name="ce13">
            <text:p>738</text:p>
          </table:table-cell>
          <table:table-cell office:value-type="float" office:value="714" table:style-name="ce13">
            <text:p>714</text:p>
          </table:table-cell>
          <table:table-cell office:value-type="float" office:value="824.1" table:style-name="ce13">
            <text:p>824</text:p>
          </table:table-cell>
          <table:table-cell office:value-type="float" office:value="769.9" table:style-name="ce13">
            <text:p>770</text:p>
          </table:table-cell>
          <table:table-cell office:value-type="float" office:value="838.1" table:style-name="ce13">
            <text:p>838</text:p>
          </table:table-cell>
          <table:table-cell office:value-type="float" office:value="2695.3" table:style-name="ce13">
            <text:p>2,695</text:p>
          </table:table-cell>
          <table:table-cell office:value-type="float" office:value="3068.9" table:style-name="ce13">
            <text:p>3,069</text:p>
          </table:table-cell>
          <table:table-cell office:value-type="float" office:value="1608" table:style-name="ce13">
            <text:p>1,608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Bangladesh</text:p>
          </table:table-cell>
          <table:table-cell office:value-type="float" office:value="662" table:style-name="ce13">
            <text:p>662</text:p>
          </table:table-cell>
          <table:table-cell office:value-type="float" office:value="752.2" table:style-name="ce13">
            <text:p>752</text:p>
          </table:table-cell>
          <table:table-cell office:value-type="float" office:value="668.1" table:style-name="ce13">
            <text:p>668</text:p>
          </table:table-cell>
          <table:table-cell office:value-type="float" office:value="818.2" table:style-name="ce13">
            <text:p>818</text:p>
          </table:table-cell>
          <table:table-cell office:value-type="float" office:value="795.3" table:style-name="ce13">
            <text:p>795</text:p>
          </table:table-cell>
          <table:table-cell office:value-type="float" office:value="889.4" table:style-name="ce13">
            <text:p>889</text:p>
          </table:table-cell>
          <table:table-cell office:value-type="float" office:value="913.3" table:style-name="ce13">
            <text:p>913</text:p>
          </table:table-cell>
          <table:table-cell office:value-type="float" office:value="859.1" table:style-name="ce13">
            <text:p>859</text:p>
          </table:table-cell>
          <table:table-cell office:value-type="float" office:value="776.1" table:style-name="ce13">
            <text:p>776</text:p>
          </table:table-cell>
          <table:table-cell office:value-type="float" office:value="817.2" table:style-name="ce13">
            <text:p>817</text:p>
          </table:table-cell>
          <table:table-cell office:value-type="float" office:value="2900.4" table:style-name="ce13">
            <text:p>2,900</text:p>
          </table:table-cell>
          <table:table-cell office:value-type="float" office:value="3457.1" table:style-name="ce13">
            <text:p>3,457</text:p>
          </table:table-cell>
          <table:table-cell office:value-type="float" office:value="1593.3" table:style-name="ce13">
            <text:p>1,593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Portugal</text:p>
          </table:table-cell>
          <table:table-cell office:value-type="float" office:value="835.3" table:style-name="ce13">
            <text:p>835</text:p>
          </table:table-cell>
          <table:table-cell office:value-type="float" office:value="810.7" table:style-name="ce13">
            <text:p>811</text:p>
          </table:table-cell>
          <table:table-cell office:value-type="float" office:value="752.4" table:style-name="ce13">
            <text:p>752</text:p>
          </table:table-cell>
          <table:table-cell office:value-type="float" office:value="736.8" table:style-name="ce13">
            <text:p>737</text:p>
          </table:table-cell>
          <table:table-cell office:value-type="float" office:value="723" table:style-name="ce13">
            <text:p>723</text:p>
          </table:table-cell>
          <table:table-cell office:value-type="float" office:value="822.2" table:style-name="ce13">
            <text:p>822</text:p>
          </table:table-cell>
          <table:table-cell office:value-type="float" office:value="803.2" table:style-name="ce13">
            <text:p>803</text:p>
          </table:table-cell>
          <table:table-cell office:value-type="float" office:value="791.9" table:style-name="ce13">
            <text:p>792</text:p>
          </table:table-cell>
          <table:table-cell office:value-type="float" office:value="629.9" table:style-name="ce13">
            <text:p>630</text:p>
          </table:table-cell>
          <table:table-cell office:value-type="float" office:value="903" table:style-name="ce13">
            <text:p>903</text:p>
          </table:table-cell>
          <table:table-cell office:value-type="float" office:value="3135.1" table:style-name="ce13">
            <text:p>3,135</text:p>
          </table:table-cell>
          <table:table-cell office:value-type="float" office:value="3140.3" table:style-name="ce13">
            <text:p>3,140</text:p>
          </table:table-cell>
          <table:table-cell office:value-type="float" office:value="1532.9" table:style-name="ce13">
            <text:p>1,533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Slovakia</text:p>
          </table:table-cell>
          <table:table-cell office:value-type="float" office:value="551.70000000000005" table:style-name="ce13">
            <text:p>552</text:p>
          </table:table-cell>
          <table:table-cell office:value-type="float" office:value="536.9" table:style-name="ce13">
            <text:p>537</text:p>
          </table:table-cell>
          <table:table-cell office:value-type="float" office:value="517.9" table:style-name="ce13">
            <text:p>518</text:p>
          </table:table-cell>
          <table:table-cell office:value-type="float" office:value="582.79999999999995" table:style-name="ce13">
            <text:p>583</text:p>
          </table:table-cell>
          <table:table-cell office:value-type="float" office:value="597.29999999999995" table:style-name="ce13">
            <text:p>597</text:p>
          </table:table-cell>
          <table:table-cell office:value-type="float" office:value="594.79999999999995" table:style-name="ce13">
            <text:p>595</text:p>
          </table:table-cell>
          <table:table-cell office:value-type="float" office:value="478.1" table:style-name="ce13">
            <text:p>478</text:p>
          </table:table-cell>
          <table:table-cell office:value-type="float" office:value="607.6" table:style-name="ce13">
            <text:p>608</text:p>
          </table:table-cell>
          <table:table-cell office:value-type="float" office:value="645.9" table:style-name="ce13">
            <text:p>646</text:p>
          </table:table-cell>
          <table:table-cell office:value-type="float" office:value="663.3" table:style-name="ce13">
            <text:p>663</text:p>
          </table:table-cell>
          <table:table-cell office:value-type="float" office:value="2189.3000000000002" table:style-name="ce13">
            <text:p>2,189</text:p>
          </table:table-cell>
          <table:table-cell office:value-type="float" office:value="2277.9" table:style-name="ce13">
            <text:p>2,278</text:p>
          </table:table-cell>
          <table:table-cell office:value-type="float" office:value="1309.2" table:style-name="ce13">
            <text:p>1,309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Saudi Arabia</text:p>
          </table:table-cell>
          <table:table-cell office:value-type="float" office:value="474" table:style-name="ce13">
            <text:p>474</text:p>
          </table:table-cell>
          <table:table-cell office:value-type="float" office:value="721.7" table:style-name="ce13">
            <text:p>722</text:p>
          </table:table-cell>
          <table:table-cell office:value-type="float" office:value="285.8" table:style-name="ce13">
            <text:p>286</text:p>
          </table:table-cell>
          <table:table-cell office:value-type="float" office:value="326.2" table:style-name="ce13">
            <text:p>326</text:p>
          </table:table-cell>
          <table:table-cell office:value-type="float" office:value="455" table:style-name="ce13">
            <text:p>455</text:p>
          </table:table-cell>
          <table:table-cell office:value-type="float" office:value="378" table:style-name="ce13">
            <text:p>378</text:p>
          </table:table-cell>
          <table:table-cell office:value-type="float" office:value="679.1" table:style-name="ce13">
            <text:p>679</text:p>
          </table:table-cell>
          <table:table-cell office:value-type="float" office:value="421.6" table:style-name="ce13">
            <text:p>422</text:p>
          </table:table-cell>
          <table:table-cell office:value-type="float" office:value="679.5" table:style-name="ce13">
            <text:p>680</text:p>
          </table:table-cell>
          <table:table-cell office:value-type="float" office:value="595.29999999999995" table:style-name="ce13">
            <text:p>595</text:p>
          </table:table-cell>
          <table:table-cell office:value-type="float" office:value="1807.7" table:style-name="ce13">
            <text:p>1,808</text:p>
          </table:table-cell>
          <table:table-cell office:value-type="float" office:value="1933.8" table:style-name="ce13">
            <text:p>1,934</text:p>
          </table:table-cell>
          <table:table-cell office:value-type="float" office:value="1274.8" table:style-name="ce13">
            <text:p>1,275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Mexico</text:p>
          </table:table-cell>
          <table:table-cell office:value-type="float" office:value="478.5" table:style-name="ce13">
            <text:p>479</text:p>
          </table:table-cell>
          <table:table-cell office:value-type="float" office:value="598.4" table:style-name="ce13">
            <text:p>598</text:p>
          </table:table-cell>
          <table:table-cell office:value-type="float" office:value="632.79999999999995" table:style-name="ce13">
            <text:p>633</text:p>
          </table:table-cell>
          <table:table-cell office:value-type="float" office:value="727.7" table:style-name="ce13">
            <text:p>728</text:p>
          </table:table-cell>
          <table:table-cell office:value-type="float" office:value="713.3" table:style-name="ce13">
            <text:p>713</text:p>
          </table:table-cell>
          <table:table-cell office:value-type="float" office:value="761.3" table:style-name="ce13">
            <text:p>761</text:p>
          </table:table-cell>
          <table:table-cell office:value-type="float" office:value="646.29999999999995" table:style-name="ce13">
            <text:p>646</text:p>
          </table:table-cell>
          <table:table-cell office:value-type="float" office:value="886.3" table:style-name="ce13">
            <text:p>886</text:p>
          </table:table-cell>
          <table:table-cell office:value-type="float" office:value="538.20000000000005" table:style-name="ce13">
            <text:p>538</text:p>
          </table:table-cell>
          <table:table-cell office:value-type="float" office:value="718.9" table:style-name="ce13">
            <text:p>719</text:p>
          </table:table-cell>
          <table:table-cell office:value-type="float" office:value="2437.5" table:style-name="ce13">
            <text:p>2,438</text:p>
          </table:table-cell>
          <table:table-cell office:value-type="float" office:value="3007.2" table:style-name="ce13">
            <text:p>3,007</text:p>
          </table:table-cell>
          <table:table-cell office:value-type="float" office:value="1257.0999999999999" table:style-name="ce13">
            <text:p>1,257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Finland</text:p>
          </table:table-cell>
          <table:table-cell office:value-type="float" office:value="521.20000000000005" table:style-name="ce13">
            <text:p>521</text:p>
          </table:table-cell>
          <table:table-cell office:value-type="float" office:value="631.1" table:style-name="ce13">
            <text:p>631</text:p>
          </table:table-cell>
          <table:table-cell office:value-type="float" office:value="523.20000000000005" table:style-name="ce13">
            <text:p>523</text:p>
          </table:table-cell>
          <table:table-cell office:value-type="float" office:value="554.5" table:style-name="ce13">
            <text:p>555</text:p>
          </table:table-cell>
          <table:table-cell office:value-type="float" office:value="483.5" table:style-name="ce13">
            <text:p>484</text:p>
          </table:table-cell>
          <table:table-cell office:value-type="float" office:value="550.6" table:style-name="ce13">
            <text:p>551</text:p>
          </table:table-cell>
          <table:table-cell office:value-type="float" office:value="615.29999999999995" table:style-name="ce13">
            <text:p>615</text:p>
          </table:table-cell>
          <table:table-cell office:value-type="float" office:value="562.6" table:style-name="ce13">
            <text:p>563</text:p>
          </table:table-cell>
          <table:table-cell office:value-type="float" office:value="571.20000000000005" table:style-name="ce13">
            <text:p>571</text:p>
          </table:table-cell>
          <table:table-cell office:value-type="float" office:value="658" table:style-name="ce13">
            <text:p>658</text:p>
          </table:table-cell>
          <table:table-cell office:value-type="float" office:value="2230" table:style-name="ce13">
            <text:p>2,230</text:p>
          </table:table-cell>
          <table:table-cell office:value-type="float" office:value="2211.9" table:style-name="ce13">
            <text:p>2,212</text:p>
          </table:table-cell>
          <table:table-cell office:value-type="float" office:value="1229.0999999999999" table:style-name="ce13">
            <text:p>1,229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Uzbekistan</text:p>
          </table:table-cell>
          <table:table-cell office:value-type="float" office:value="2.2000000000000002" table:style-name="ce13">
            <text:p>2</text:p>
          </table:table-cell>
          <table:table-cell office:value-type="float" office:value="1.6" table:style-name="ce13">
            <text:p>2</text:p>
          </table:table-cell>
          <table:table-cell office:value-type="float" office:value="1210" table:style-name="ce13">
            <text:p>1,210</text:p>
          </table:table-cell>
          <table:table-cell office:value-type="float" office:value="1362.9" table:style-name="ce13">
            <text:p>1,363</text:p>
          </table:table-cell>
          <table:table-cell office:value-type="float" office:value="2979.1" table:style-name="ce13">
            <text:p>2,979</text:p>
          </table:table-cell>
          <table:table-cell office:value-type="float" office:value="1494" table:style-name="ce13">
            <text:p>1,494</text:p>
          </table:table-cell>
          <table:table-cell office:value-type="float" office:value="2497.6" table:style-name="ce13">
            <text:p>2,498</text:p>
          </table:table-cell>
          <table:table-cell office:value-type="float" office:value="1.6" table:style-name="ce13">
            <text:p>2</text:p>
          </table:table-cell>
          <table:table-cell office:value-type="float" office:value="1.7" table:style-name="ce13">
            <text:p>2</text:p>
          </table:table-cell>
          <table:table-cell office:value-type="float" office:value="1179" table:style-name="ce13">
            <text:p>1,179</text:p>
          </table:table-cell>
          <table:table-cell office:value-type="float" office:value="2576.6" table:style-name="ce13">
            <text:p>2,577</text:p>
          </table:table-cell>
          <table:table-cell office:value-type="float" office:value="6972.4" table:style-name="ce13">
            <text:p>6,972</text:p>
          </table:table-cell>
          <table:table-cell office:value-type="float" office:value="1180.7" table:style-name="ce13">
            <text:p>1,181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Morocco</text:p>
          </table:table-cell>
          <table:table-cell office:value-type="float" office:value="472.5" table:style-name="ce13">
            <text:p>473</text:p>
          </table:table-cell>
          <table:table-cell office:value-type="float" office:value="422.8" table:style-name="ce13">
            <text:p>423</text:p>
          </table:table-cell>
          <table:table-cell office:value-type="float" office:value="279.10000000000002" table:style-name="ce13">
            <text:p>279</text:p>
          </table:table-cell>
          <table:table-cell office:value-type="float" office:value="417.4" table:style-name="ce13">
            <text:p>417</text:p>
          </table:table-cell>
          <table:table-cell office:value-type="float" office:value="504.2" table:style-name="ce13">
            <text:p>504</text:p>
          </table:table-cell>
          <table:table-cell office:value-type="float" office:value="438.9" table:style-name="ce13">
            <text:p>439</text:p>
          </table:table-cell>
          <table:table-cell office:value-type="float" office:value="290.10000000000002" table:style-name="ce13">
            <text:p>290</text:p>
          </table:table-cell>
          <table:table-cell office:value-type="float" office:value="432.2" table:style-name="ce13">
            <text:p>432</text:p>
          </table:table-cell>
          <table:table-cell office:value-type="float" office:value="603.70000000000005" table:style-name="ce13">
            <text:p>604</text:p>
          </table:table-cell>
          <table:table-cell office:value-type="float" office:value="459.2" table:style-name="ce13">
            <text:p>459</text:p>
          </table:table-cell>
          <table:table-cell office:value-type="float" office:value="1591.8" table:style-name="ce13">
            <text:p>1,592</text:p>
          </table:table-cell>
          <table:table-cell office:value-type="float" office:value="1665.4" table:style-name="ce13">
            <text:p>1,665</text:p>
          </table:table-cell>
          <table:table-cell office:value-type="float" office:value="1062.9000000000001" table:style-name="ce13">
            <text:p>1,063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Nigeria</text:p>
          </table:table-cell>
          <table:table-cell office:value-type="float" office:value="162.6" table:style-name="ce13">
            <text:p>163</text:p>
          </table:table-cell>
          <table:table-cell office:value-type="float" office:value="236.1" table:style-name="ce13">
            <text:p>236</text:p>
          </table:table-cell>
          <table:table-cell office:value-type="float" office:value="442.9" table:style-name="ce13">
            <text:p>443</text:p>
          </table:table-cell>
          <table:table-cell office:value-type="float" office:value="361" table:style-name="ce13">
            <text:p>361</text:p>
          </table:table-cell>
          <table:table-cell office:value-type="float" office:value="475.6" table:style-name="ce13">
            <text:p>476</text:p>
          </table:table-cell>
          <table:table-cell office:value-type="float" office:value="312.5" table:style-name="ce13">
            <text:p>313</text:p>
          </table:table-cell>
          <table:table-cell office:value-type="float" office:value="411.9" table:style-name="ce13">
            <text:p>412</text:p>
          </table:table-cell>
          <table:table-cell office:value-type="float" office:value="131" table:style-name="ce13">
            <text:p>131</text:p>
          </table:table-cell>
          <table:table-cell office:value-type="float" office:value="372.6" table:style-name="ce13">
            <text:p>373</text:p>
          </table:table-cell>
          <table:table-cell office:value-type="float" office:value="686.2" table:style-name="ce13">
            <text:p>686</text:p>
          </table:table-cell>
          <table:table-cell office:value-type="float" office:value="1202.5" table:style-name="ce13">
            <text:p>1,203</text:p>
          </table:table-cell>
          <table:table-cell office:value-type="float" office:value="1330.9" table:style-name="ce13">
            <text:p>1,331</text:p>
          </table:table-cell>
          <table:table-cell office:value-type="float" office:value="1058.8" table:style-name="ce13">
            <text:p>1,059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Malaysia</text:p>
          </table:table-cell>
          <table:table-cell office:value-type="float" office:value="378.6" table:style-name="ce13">
            <text:p>379</text:p>
          </table:table-cell>
          <table:table-cell office:value-type="float" office:value="434.7" table:style-name="ce13">
            <text:p>435</text:p>
          </table:table-cell>
          <table:table-cell office:value-type="float" office:value="411.5" table:style-name="ce13">
            <text:p>412</text:p>
          </table:table-cell>
          <table:table-cell office:value-type="float" office:value="500.3" table:style-name="ce13">
            <text:p>500</text:p>
          </table:table-cell>
          <table:table-cell office:value-type="float" office:value="465.5" table:style-name="ce13">
            <text:p>466</text:p>
          </table:table-cell>
          <table:table-cell office:value-type="float" office:value="609.79999999999995" table:style-name="ce13">
            <text:p>610</text:p>
          </table:table-cell>
          <table:table-cell office:value-type="float" office:value="493.2" table:style-name="ce13">
            <text:p>493</text:p>
          </table:table-cell>
          <table:table-cell office:value-type="float" office:value="498.3" table:style-name="ce13">
            <text:p>498</text:p>
          </table:table-cell>
          <table:table-cell office:value-type="float" office:value="463.1" table:style-name="ce13">
            <text:p>463</text:p>
          </table:table-cell>
          <table:table-cell office:value-type="float" office:value="537.29999999999995" table:style-name="ce13">
            <text:p>537</text:p>
          </table:table-cell>
          <table:table-cell office:value-type="float" office:value="1725.1" table:style-name="ce13">
            <text:p>1,725</text:p>
          </table:table-cell>
          <table:table-cell office:value-type="float" office:value="2066.9" table:style-name="ce13">
            <text:p>2,067</text:p>
          </table:table-cell>
          <table:table-cell office:value-type="float" office:value="1000.5" table:style-name="ce13">
            <text:p>1,001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Algeria</text:p>
          </table:table-cell>
          <table:table-cell office:value-type="float" office:value="202" table:style-name="ce13">
            <text:p>202</text:p>
          </table:table-cell>
          <table:table-cell office:value-type="float" office:value="469.6" table:style-name="ce13">
            <text:p>470</text:p>
          </table:table-cell>
          <table:table-cell office:value-type="float" office:value="346.4" table:style-name="ce13">
            <text:p>346</text:p>
          </table:table-cell>
          <table:table-cell office:value-type="float" office:value="279.39999999999998" table:style-name="ce13">
            <text:p>279</text:p>
          </table:table-cell>
          <table:table-cell office:value-type="float" office:value="382.4" table:style-name="ce13">
            <text:p>382</text:p>
          </table:table-cell>
          <table:table-cell office:value-type="float" office:value="572.20000000000005" table:style-name="ce13">
            <text:p>572</text:p>
          </table:table-cell>
          <table:table-cell office:value-type="float" office:value="335.5" table:style-name="ce13">
            <text:p>336</text:p>
          </table:table-cell>
          <table:table-cell office:value-type="float" office:value="365.7" table:style-name="ce13">
            <text:p>366</text:p>
          </table:table-cell>
          <table:table-cell office:value-type="float" office:value="358.4" table:style-name="ce13">
            <text:p>358</text:p>
          </table:table-cell>
          <table:table-cell office:value-type="float" office:value="636.4" table:style-name="ce13">
            <text:p>636</text:p>
          </table:table-cell>
          <table:table-cell office:value-type="float" office:value="1297.4000000000001" table:style-name="ce13">
            <text:p>1,297</text:p>
          </table:table-cell>
          <table:table-cell office:value-type="float" office:value="1655.8" table:style-name="ce13">
            <text:p>1,656</text:p>
          </table:table-cell>
          <table:table-cell office:value-type="float" office:value="994.8" table:style-name="ce13">
            <text:p>995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Greece</text:p>
          </table:table-cell>
          <table:table-cell office:value-type="float" office:value="480.8" table:style-name="ce13">
            <text:p>481</text:p>
          </table:table-cell>
          <table:table-cell office:value-type="float" office:value="384.7" table:style-name="ce13">
            <text:p>385</text:p>
          </table:table-cell>
          <table:table-cell office:value-type="float" office:value="357.2" table:style-name="ce13">
            <text:p>357</text:p>
          </table:table-cell>
          <table:table-cell office:value-type="float" office:value="359.2" table:style-name="ce13">
            <text:p>359</text:p>
          </table:table-cell>
          <table:table-cell office:value-type="float" office:value="329.3" table:style-name="ce13">
            <text:p>329</text:p>
          </table:table-cell>
          <table:table-cell office:value-type="float" office:value="425.7" table:style-name="ce13">
            <text:p>426</text:p>
          </table:table-cell>
          <table:table-cell office:value-type="float" office:value="397.2" table:style-name="ce13">
            <text:p>397</text:p>
          </table:table-cell>
          <table:table-cell office:value-type="float" office:value="388" table:style-name="ce13">
            <text:p>388</text:p>
          </table:table-cell>
          <table:table-cell office:value-type="float" office:value="404.2" table:style-name="ce13">
            <text:p>404</text:p>
          </table:table-cell>
          <table:table-cell office:value-type="float" office:value="541" table:style-name="ce13">
            <text:p>541</text:p>
          </table:table-cell>
          <table:table-cell office:value-type="float" office:value="1581.8" table:style-name="ce13">
            <text:p>1,582</text:p>
          </table:table-cell>
          <table:table-cell office:value-type="float" office:value="1540.2" table:style-name="ce13">
            <text:p>1,540</text:p>
          </table:table-cell>
          <table:table-cell office:value-type="float" office:value="945.2" table:style-name="ce13">
            <text:p>945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Philippines</text:p>
          </table:table-cell>
          <table:table-cell office:value-type="float" office:value="110.3" table:style-name="ce13">
            <text:p>110</text:p>
          </table:table-cell>
          <table:table-cell office:value-type="float" office:value="133.30000000000001" table:style-name="ce13">
            <text:p>133</text:p>
          </table:table-cell>
          <table:table-cell office:value-type="float" office:value="133.80000000000001" table:style-name="ce13">
            <text:p>134</text:p>
          </table:table-cell>
          <table:table-cell office:value-type="float" office:value="168.6" table:style-name="ce13">
            <text:p>169</text:p>
          </table:table-cell>
          <table:table-cell office:value-type="float" office:value="125.5" table:style-name="ce13">
            <text:p>126</text:p>
          </table:table-cell>
          <table:table-cell office:value-type="float" office:value="1046.4000000000001" table:style-name="ce13">
            <text:p>1,046</text:p>
          </table:table-cell>
          <table:table-cell office:value-type="float" office:value="131.69999999999999" table:style-name="ce13">
            <text:p>132</text:p>
          </table:table-cell>
          <table:table-cell office:value-type="float" office:value="148.4" table:style-name="ce13">
            <text:p>148</text:p>
          </table:table-cell>
          <table:table-cell office:value-type="float" office:value="103.7" table:style-name="ce13">
            <text:p>104</text:p>
          </table:table-cell>
          <table:table-cell office:value-type="float" office:value="799.5" table:style-name="ce13">
            <text:p>800</text:p>
          </table:table-cell>
          <table:table-cell office:value-type="float" office:value="546.1" table:style-name="ce13">
            <text:p>546</text:p>
          </table:table-cell>
          <table:table-cell office:value-type="float" office:value="1452.1" table:style-name="ce13">
            <text:p>1,452</text:p>
          </table:table-cell>
          <table:table-cell office:value-type="float" office:value="903.3" table:style-name="ce13">
            <text:p>903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Egypt</text:p>
          </table:table-cell>
          <table:table-cell office:value-type="float" office:value="383.2" table:style-name="ce13">
            <text:p>383</text:p>
          </table:table-cell>
          <table:table-cell office:value-type="float" office:value="358.3" table:style-name="ce13">
            <text:p>358</text:p>
          </table:table-cell>
          <table:table-cell office:value-type="float" office:value="329" table:style-name="ce13">
            <text:p>329</text:p>
          </table:table-cell>
          <table:table-cell office:value-type="float" office:value="355" table:style-name="ce13">
            <text:p>355</text:p>
          </table:table-cell>
          <table:table-cell office:value-type="float" office:value="378.3" table:style-name="ce13">
            <text:p>378</text:p>
          </table:table-cell>
          <table:table-cell office:value-type="float" office:value="337.4" table:style-name="ce13">
            <text:p>337</text:p>
          </table:table-cell>
          <table:table-cell office:value-type="float" office:value="395.9" table:style-name="ce13">
            <text:p>396</text:p>
          </table:table-cell>
          <table:table-cell office:value-type="float" office:value="408.1" table:style-name="ce13">
            <text:p>408</text:p>
          </table:table-cell>
          <table:table-cell office:value-type="float" office:value="418.5" table:style-name="ce13">
            <text:p>419</text:p>
          </table:table-cell>
          <table:table-cell office:value-type="float" office:value="429.8" table:style-name="ce13">
            <text:p>430</text:p>
          </table:table-cell>
          <table:table-cell office:value-type="float" office:value="1425.4" table:style-name="ce13">
            <text:p>1,425</text:p>
          </table:table-cell>
          <table:table-cell office:value-type="float" office:value="1519.7" table:style-name="ce13">
            <text:p>1,520</text:p>
          </table:table-cell>
          <table:table-cell office:value-type="float" office:value="848.3" table:style-name="ce13">
            <text:p>848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Lithuania</text:p>
          </table:table-cell>
          <table:table-cell office:value-type="float" office:value="277.10000000000002" table:style-name="ce13">
            <text:p>277</text:p>
          </table:table-cell>
          <table:table-cell office:value-type="float" office:value="294.60000000000002" table:style-name="ce13">
            <text:p>295</text:p>
          </table:table-cell>
          <table:table-cell office:value-type="float" office:value="298.3" table:style-name="ce13">
            <text:p>298</text:p>
          </table:table-cell>
          <table:table-cell office:value-type="float" office:value="315.60000000000002" table:style-name="ce13">
            <text:p>316</text:p>
          </table:table-cell>
          <table:table-cell office:value-type="float" office:value="334" table:style-name="ce13">
            <text:p>334</text:p>
          </table:table-cell>
          <table:table-cell office:value-type="float" office:value="351.5" table:style-name="ce13">
            <text:p>352</text:p>
          </table:table-cell>
          <table:table-cell office:value-type="float" office:value="304.5" table:style-name="ce13">
            <text:p>305</text:p>
          </table:table-cell>
          <table:table-cell office:value-type="float" office:value="359.5" table:style-name="ce13">
            <text:p>360</text:p>
          </table:table-cell>
          <table:table-cell office:value-type="float" office:value="334.8" table:style-name="ce13">
            <text:p>335</text:p>
          </table:table-cell>
          <table:table-cell office:value-type="float" office:value="408.5" table:style-name="ce13">
            <text:p>409</text:p>
          </table:table-cell>
          <table:table-cell office:value-type="float" office:value="1185.5999999999999" table:style-name="ce13">
            <text:p>1,186</text:p>
          </table:table-cell>
          <table:table-cell office:value-type="float" office:value="1349.5" table:style-name="ce13">
            <text:p>1,350</text:p>
          </table:table-cell>
          <table:table-cell office:value-type="float" office:value="743.3" table:style-name="ce13">
            <text:p>743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office:value-type="string" table:style-name="ce12">
            <text:p>Pakistan</text:p>
          </table:table-cell>
          <table:table-cell office:value-type="float" office:value="327.3" table:style-name="ce13">
            <text:p>327</text:p>
          </table:table-cell>
          <table:table-cell office:value-type="float" office:value="396.3" table:style-name="ce13">
            <text:p>396</text:p>
          </table:table-cell>
          <table:table-cell office:value-type="float" office:value="391.8" table:style-name="ce13">
            <text:p>392</text:p>
          </table:table-cell>
          <table:table-cell office:value-type="float" office:value="418.1" table:style-name="ce13">
            <text:p>418</text:p>
          </table:table-cell>
          <table:table-cell office:value-type="float" office:value="391.5" table:style-name="ce13">
            <text:p>392</text:p>
          </table:table-cell>
          <table:table-cell office:value-type="float" office:value="341.5" table:style-name="ce13">
            <text:p>342</text:p>
          </table:table-cell>
          <table:table-cell office:value-type="float" office:value="429.2" table:style-name="ce13">
            <text:p>429</text:p>
          </table:table-cell>
          <table:table-cell office:value-type="float" office:value="399.6" table:style-name="ce13">
            <text:p>400</text:p>
          </table:table-cell>
          <table:table-cell office:value-type="float" office:value="356.8" table:style-name="ce13">
            <text:p>357</text:p>
          </table:table-cell>
          <table:table-cell office:value-type="float" office:value="355.6" table:style-name="ce13">
            <text:p>356</text:p>
          </table:table-cell>
          <table:table-cell office:value-type="float" office:value="1533.5" table:style-name="ce13">
            <text:p>1,534</text:p>
          </table:table-cell>
          <table:table-cell office:value-type="float" office:value="1561.7" table:style-name="ce13">
            <text:p>1,562</text:p>
          </table:table-cell>
          <table:table-cell office:value-type="float" office:value="712.3" table:style-name="ce13">
            <text:p>712</text:p>
          </table:table-cell>
          <table:table-cell table:style-name="ce15"/>
          <table:table-cell table:number-columns-repeated="16369" table:style-name="ce16"/>
        </table:table-row>
        <table:table-row table:style-name="ro3">
          <table:table-cell table:style-name="ce16"/>
          <table:table-cell table:number-columns-repeated="12" table:style-name="ce17"/>
          <table:table-cell table:number-columns-repeated="2" table:style-name="ce18"/>
          <table:table-cell table:number-columns-repeated="16369" table:style-name="ce16"/>
        </table:table-row>
        <table:table-row table:number-rows-repeated="56" table:style-name="ro3">
          <table:table-cell table:style-name="ce6"/>
          <table:table-cell table:number-columns-repeated="12" table:style-name="ce19"/>
          <table:table-cell table:number-columns-repeated="2" table:style-name="ce15"/>
          <table:table-cell table:number-columns-repeated="16369" table:style-name="ce7"/>
        </table:table-row>
        <table:table-row table:number-rows-repeated="1048463" table:style-name="ro6">
          <table:table-cell table:number-columns-repeated="16384"/>
        </table:table-row>
        <table:named-expressions>
          <table:named-range table:name="Print_Area" table:cell-range-address="Imports_value.$A$1:Imports_value.$N$57" table:base-cell-address="Imports_value.$A$1"/>
        </table:named-expressions>
      </table:table>
      <table:table table:name="Imports_tonnes" table:style-name="ta2">
        <table:table-column table:style-name="co1" table:default-cell-style-name="ce6"/>
        <table:table-column table:style-name="co2" table:number-columns-repeated="10" table:default-cell-style-name="ce6"/>
        <table:table-column table:style-name="co2" table:default-cell-style-name="ce16"/>
        <table:table-column table:style-name="co2" table:number-columns-repeated="2" table:default-cell-style-name="ce6"/>
        <table:table-column table:style-name="co4" table:default-cell-style-name="ce6"/>
        <table:table-column table:style-name="co5" table:number-columns-repeated="16369" table:default-cell-style-name="ce6"/>
        <table:table-row table:style-name="ro1">
          <table:table-cell office:value-type="string" table:style-name="ce1">
            <text:p>UK imports General Trade: First quarter 2024 to second quarter 2026, net mass tonnes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Top 50 Trading partners</text:p>
          </table:table-cell>
          <table:table-cell table:number-columns-repeated="10" table:style-name="ce6"/>
          <table:table-cell table:style-name="ce16"/>
          <table:table-cell table:number-columns-repeated="3" table:style-name="ce6"/>
          <table:table-cell table:number-columns-repeated="16369" table:style-name="ce7"/>
        </table:table-row>
        <table:table-row table:style-name="ro3">
          <table:table-cell office:value-type="string" table:style-name="ce8">
            <text:p>Source: UK overseas trade in goods statistics from HM Revenue &amp; Customs</text:p>
          </table:table-cell>
          <table:table-cell table:number-columns-repeated="10" table:style-name="ce6"/>
          <table:table-cell table:style-name="ce16"/>
          <table:table-cell table:number-columns-repeated="3" table:style-name="ce6"/>
          <table:table-cell table:number-columns-repeated="16369" table:style-name="ce7"/>
        </table:table-row>
        <table:table-row table:style-name="ro3">
          <table:table-cell office:value-type="string" table:style-name="ce8">
            <text:p>This worksheet contains one table.</text:p>
          </table:table-cell>
          <table:table-cell table:number-columns-repeated="10" table:style-name="ce6"/>
          <table:table-cell table:style-name="ce16"/>
          <table:table-cell table:number-columns-repeated="3" table:style-name="ce6"/>
          <table:table-cell table:number-columns-repeated="16369" table:style-name="ce7"/>
        </table:table-row>
        <table:table-row table:style-name="ro4">
          <table:table-cell table:style-name="ce8"/>
          <table:table-cell table:number-columns-repeated="10" table:style-name="ce6"/>
          <table:table-cell table:style-name="ce16"/>
          <table:table-cell table:number-columns-repeated="3" table:style-name="ce6"/>
          <table:table-cell table:number-columns-repeated="16369" table:style-name="ce7"/>
        </table:table-row>
        <table:table-row table:style-name="ro5">
          <table:table-cell office:value-type="string" table:style-name="ce9">
            <text:p>Country of dispatch</text:p>
          </table:table-cell>
          <table:table-cell office:value-type="string" table:style-name="ce10">
            <text:p>First quarter 2024</text:p>
          </table:table-cell>
          <table:table-cell office:value-type="string" table:style-name="ce10">
            <text:p>Second quarter 2024</text:p>
          </table:table-cell>
          <table:table-cell office:value-type="string" table:style-name="ce10">
            <text:p>Third quarter 2024</text:p>
          </table:table-cell>
          <table:table-cell office:value-type="string" table:style-name="ce10">
            <text:p>Fourth quarter 2024</text:p>
          </table:table-cell>
          <table:table-cell office:value-type="string" table:style-name="ce11">
            <text:p>First quarter 2025</text:p>
          </table:table-cell>
          <table:table-cell office:value-type="string" table:style-name="ce11">
            <text:p>Second quarter 2025</text:p>
          </table:table-cell>
          <table:table-cell office:value-type="string" table:style-name="ce11">
            <text:p>Third quarter 2025</text:p>
          </table:table-cell>
          <table:table-cell office:value-type="string" table:style-name="ce11">
            <text:p>Fourth quarter 2025</text:p>
          </table:table-cell>
          <table:table-cell office:value-type="string" table:style-name="ce10">
            <text:p>First quarter 2026</text:p>
          </table:table-cell>
          <table:table-cell office:value-type="string" table:style-name="ce10">
            <text:p>Second quarter<text:s/></text:p>
            <text:p>2026</text:p>
          </table:table-cell>
          <table:table-cell office:value-type="string" table:style-name="ce11">
            <text:p>Total <text:s/>2024</text:p>
          </table:table-cell>
          <table:table-cell office:value-type="string" table:style-name="ce10">
            <text:p>Total 2025</text:p>
          </table:table-cell>
          <table:table-cell office:value-type="string" table:style-name="ce10">
            <text:p>Year to date<text:s/></text:p>
            <text:p>2026</text:p>
          </table:table-cell>
          <table:table-cell table:style-name="ce6"/>
          <table:table-cell table:number-columns-repeated="16369" table:style-name="ce7"/>
        </table:table-row>
        <table:table-row table:style-name="ro3">
          <table:table-cell office:value-type="string" table:style-name="ce20">
            <text:p>United States</text:p>
          </table:table-cell>
          <table:table-cell office:value-type="float" office:value="11398821.800000001" table:style-name="ce21">
            <text:p>11,398,822</text:p>
          </table:table-cell>
          <table:table-cell office:value-type="float" office:value="9024464" table:style-name="ce21">
            <text:p>9,024,464</text:p>
          </table:table-cell>
          <table:table-cell office:value-type="float" office:value="8476213.8000000007" table:style-name="ce21">
            <text:p>8,476,214</text:p>
          </table:table-cell>
          <table:table-cell office:value-type="float" office:value="10469821.800000001" table:style-name="ce21">
            <text:p>10,469,822</text:p>
          </table:table-cell>
          <table:table-cell office:value-type="float" office:value="11520881.5" table:style-name="ce21">
            <text:p>11,520,882</text:p>
          </table:table-cell>
          <table:table-cell office:value-type="float" office:value="8581811.6999999993" table:style-name="ce21">
            <text:p>8,581,812</text:p>
          </table:table-cell>
          <table:table-cell office:value-type="float" office:value="7129488.5999999996" table:style-name="ce21">
            <text:p>7,129,489</text:p>
          </table:table-cell>
          <table:table-cell office:value-type="float" office:value="10169525.5" table:style-name="ce21">
            <text:p>10,169,526</text:p>
          </table:table-cell>
          <table:table-cell office:value-type="float" office:value="12297245" table:style-name="ce21">
            <text:p>12,297,245</text:p>
          </table:table-cell>
          <table:table-cell office:value-type="float" office:value="8812679.4000000004" table:style-name="ce21">
            <text:p>8,812,679</text:p>
          </table:table-cell>
          <table:table-cell office:value-type="float" office:value="39369321.5" table:style-name="ce21">
            <text:p>39,369,322</text:p>
          </table:table-cell>
          <table:table-cell office:value-type="float" office:value="37401707.299999997" table:style-name="ce21">
            <text:p>37,401,707</text:p>
          </table:table-cell>
          <table:table-cell office:value-type="float" office:value="21109924.399999999" table:style-name="ce21">
            <text:p>21,109,92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Germany</text:p>
          </table:table-cell>
          <table:table-cell office:value-type="float" office:value="3062949.8" table:style-name="ce21">
            <text:p>3,062,950</text:p>
          </table:table-cell>
          <table:table-cell office:value-type="float" office:value="3330686" table:style-name="ce21">
            <text:p>3,330,686</text:p>
          </table:table-cell>
          <table:table-cell office:value-type="float" office:value="3289738.3" table:style-name="ce21">
            <text:p>3,289,738</text:p>
          </table:table-cell>
          <table:table-cell office:value-type="float" office:value="3237966.4" table:style-name="ce21">
            <text:p>3,237,966</text:p>
          </table:table-cell>
          <table:table-cell office:value-type="float" office:value="2859887.9" table:style-name="ce21">
            <text:p>2,859,888</text:p>
          </table:table-cell>
          <table:table-cell office:value-type="float" office:value="3047967.4" table:style-name="ce21">
            <text:p>3,047,967</text:p>
          </table:table-cell>
          <table:table-cell office:value-type="float" office:value="2833786.3" table:style-name="ce21">
            <text:p>2,833,786</text:p>
          </table:table-cell>
          <table:table-cell office:value-type="float" office:value="2705090.9" table:style-name="ce21">
            <text:p>2,705,091</text:p>
          </table:table-cell>
          <table:table-cell office:value-type="float" office:value="2680799.2999999998" table:style-name="ce21">
            <text:p>2,680,799</text:p>
          </table:table-cell>
          <table:table-cell office:value-type="float" office:value="2964257.5" table:style-name="ce21">
            <text:p>2,964,258</text:p>
          </table:table-cell>
          <table:table-cell office:value-type="float" office:value="12921340.5" table:style-name="ce21">
            <text:p>12,921,341</text:p>
          </table:table-cell>
          <table:table-cell office:value-type="float" office:value="11446732.5" table:style-name="ce21">
            <text:p>11,446,733</text:p>
          </table:table-cell>
          <table:table-cell office:value-type="float" office:value="5645056.7999999998" table:style-name="ce21">
            <text:p>5,645,057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China</text:p>
          </table:table-cell>
          <table:table-cell office:value-type="float" office:value="2558553.9" table:style-name="ce21">
            <text:p>2,558,554</text:p>
          </table:table-cell>
          <table:table-cell office:value-type="float" office:value="2641423.5" table:style-name="ce21">
            <text:p>2,641,424</text:p>
          </table:table-cell>
          <table:table-cell office:value-type="float" office:value="2883153.3" table:style-name="ce21">
            <text:p>2,883,153</text:p>
          </table:table-cell>
          <table:table-cell office:value-type="float" office:value="2941987.7" table:style-name="ce21">
            <text:p>2,941,988</text:p>
          </table:table-cell>
          <table:table-cell office:value-type="float" office:value="2956589.6" table:style-name="ce21">
            <text:p>2,956,590</text:p>
          </table:table-cell>
          <table:table-cell office:value-type="float" office:value="2821203.4" table:style-name="ce21">
            <text:p>2,821,203</text:p>
          </table:table-cell>
          <table:table-cell office:value-type="float" office:value="3325098.1" table:style-name="ce21">
            <text:p>3,325,098</text:p>
          </table:table-cell>
          <table:table-cell office:value-type="float" office:value="3162350.3" table:style-name="ce21">
            <text:p>3,162,350</text:p>
          </table:table-cell>
          <table:table-cell office:value-type="float" office:value="3430422.3" table:style-name="ce21">
            <text:p>3,430,422</text:p>
          </table:table-cell>
          <table:table-cell office:value-type="float" office:value="3272864" table:style-name="ce21">
            <text:p>3,272,864</text:p>
          </table:table-cell>
          <table:table-cell office:value-type="float" office:value="11025118.5" table:style-name="ce21">
            <text:p>11,025,119</text:p>
          </table:table-cell>
          <table:table-cell office:value-type="float" office:value="12265241.4" table:style-name="ce21">
            <text:p>12,265,241</text:p>
          </table:table-cell>
          <table:table-cell office:value-type="float" office:value="6703286.2999999998" table:style-name="ce21">
            <text:p>6,703,28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Switzerland</text:p>
          </table:table-cell>
          <table:table-cell office:value-type="float" office:value="73499.399999999994" table:style-name="ce21">
            <text:p>73,499</text:p>
          </table:table-cell>
          <table:table-cell office:value-type="float" office:value="74237.3" table:style-name="ce21">
            <text:p>74,237</text:p>
          </table:table-cell>
          <table:table-cell office:value-type="float" office:value="81285.600000000006" table:style-name="ce21">
            <text:p>81,286</text:p>
          </table:table-cell>
          <table:table-cell office:value-type="float" office:value="77625.2" table:style-name="ce21">
            <text:p>77,625</text:p>
          </table:table-cell>
          <table:table-cell office:value-type="float" office:value="89064.2" table:style-name="ce21">
            <text:p>89,064</text:p>
          </table:table-cell>
          <table:table-cell office:value-type="float" office:value="81030.399999999994" table:style-name="ce21">
            <text:p>81,030</text:p>
          </table:table-cell>
          <table:table-cell office:value-type="float" office:value="87224.4" table:style-name="ce21">
            <text:p>87,224</text:p>
          </table:table-cell>
          <table:table-cell office:value-type="float" office:value="84681.2" table:style-name="ce21">
            <text:p>84,681</text:p>
          </table:table-cell>
          <table:table-cell office:value-type="float" office:value="99238.1" table:style-name="ce21">
            <text:p>99,238</text:p>
          </table:table-cell>
          <table:table-cell office:value-type="float" office:value="151846" table:style-name="ce21">
            <text:p>151,846</text:p>
          </table:table-cell>
          <table:table-cell office:value-type="float" office:value="306647.59999999998" table:style-name="ce21">
            <text:p>306,648</text:p>
          </table:table-cell>
          <table:table-cell office:value-type="float" office:value="342000.1" table:style-name="ce21">
            <text:p>342,000</text:p>
          </table:table-cell>
          <table:table-cell office:value-type="float" office:value="251084.1" table:style-name="ce21">
            <text:p>251,08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Netherlands</text:p>
          </table:table-cell>
          <table:table-cell office:value-type="float" office:value="5628324.5" table:style-name="ce21">
            <text:p>5,628,325</text:p>
          </table:table-cell>
          <table:table-cell office:value-type="float" office:value="6041701" table:style-name="ce21">
            <text:p>6,041,701</text:p>
          </table:table-cell>
          <table:table-cell office:value-type="float" office:value="6158672.5999999996" table:style-name="ce21">
            <text:p>6,158,673</text:p>
          </table:table-cell>
          <table:table-cell office:value-type="float" office:value="5754286.7000000002" table:style-name="ce21">
            <text:p>5,754,287</text:p>
          </table:table-cell>
          <table:table-cell office:value-type="float" office:value="6282498.2000000002" table:style-name="ce21">
            <text:p>6,282,498</text:p>
          </table:table-cell>
          <table:table-cell office:value-type="float" office:value="6315465.2999999998" table:style-name="ce21">
            <text:p>6,315,465</text:p>
          </table:table-cell>
          <table:table-cell office:value-type="float" office:value="6006909" table:style-name="ce21">
            <text:p>6,006,909</text:p>
          </table:table-cell>
          <table:table-cell office:value-type="float" office:value="6262868.0999999996" table:style-name="ce21">
            <text:p>6,262,868</text:p>
          </table:table-cell>
          <table:table-cell office:value-type="float" office:value="5718822.2999999998" table:style-name="ce21">
            <text:p>5,718,822</text:p>
          </table:table-cell>
          <table:table-cell office:value-type="float" office:value="6340031.2999999998" table:style-name="ce21">
            <text:p>6,340,031</text:p>
          </table:table-cell>
          <table:table-cell office:value-type="float" office:value="23582984.800000001" table:style-name="ce21">
            <text:p>23,582,985</text:p>
          </table:table-cell>
          <table:table-cell office:value-type="float" office:value="24867740.600000001" table:style-name="ce21">
            <text:p>24,867,741</text:p>
          </table:table-cell>
          <table:table-cell office:value-type="float" office:value="12058853.6" table:style-name="ce21">
            <text:p>12,058,85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Canada</text:p>
          </table:table-cell>
          <table:table-cell office:value-type="float" office:value="1038250.8" table:style-name="ce21">
            <text:p>1,038,251</text:p>
          </table:table-cell>
          <table:table-cell office:value-type="float" office:value="1063989.8" table:style-name="ce21">
            <text:p>1,063,990</text:p>
          </table:table-cell>
          <table:table-cell office:value-type="float" office:value="769084.5" table:style-name="ce21">
            <text:p>769,085</text:p>
          </table:table-cell>
          <table:table-cell office:value-type="float" office:value="1050090.5" table:style-name="ce21">
            <text:p>1,050,091</text:p>
          </table:table-cell>
          <table:table-cell office:value-type="float" office:value="1338152" table:style-name="ce21">
            <text:p>1,338,152</text:p>
          </table:table-cell>
          <table:table-cell office:value-type="float" office:value="1291704.1000000001" table:style-name="ce21">
            <text:p>1,291,704</text:p>
          </table:table-cell>
          <table:table-cell office:value-type="float" office:value="1483057.6" table:style-name="ce21">
            <text:p>1,483,058</text:p>
          </table:table-cell>
          <table:table-cell office:value-type="float" office:value="1101096.8" table:style-name="ce21">
            <text:p>1,101,097</text:p>
          </table:table-cell>
          <table:table-cell office:value-type="float" office:value="1092318.6000000001" table:style-name="ce21">
            <text:p>1,092,319</text:p>
          </table:table-cell>
          <table:table-cell office:value-type="float" office:value="1873897.5" table:style-name="ce21">
            <text:p>1,873,898</text:p>
          </table:table-cell>
          <table:table-cell office:value-type="float" office:value="3921415.6" table:style-name="ce21">
            <text:p>3,921,416</text:p>
          </table:table-cell>
          <table:table-cell office:value-type="float" office:value="5214010.5" table:style-name="ce21">
            <text:p>5,214,011</text:p>
          </table:table-cell>
          <table:table-cell office:value-type="float" office:value="2966216.1" table:style-name="ce21">
            <text:p>2,966,21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France</text:p>
          </table:table-cell>
          <table:table-cell office:value-type="float" office:value="2212157.4" table:style-name="ce21">
            <text:p>2,212,157</text:p>
          </table:table-cell>
          <table:table-cell office:value-type="float" office:value="2173638.9" table:style-name="ce21">
            <text:p>2,173,639</text:p>
          </table:table-cell>
          <table:table-cell office:value-type="float" office:value="2068902.9" table:style-name="ce21">
            <text:p>2,068,903</text:p>
          </table:table-cell>
          <table:table-cell office:value-type="float" office:value="2186488.5" table:style-name="ce21">
            <text:p>2,186,489</text:p>
          </table:table-cell>
          <table:table-cell office:value-type="float" office:value="2343733.5" table:style-name="ce21">
            <text:p>2,343,734</text:p>
          </table:table-cell>
          <table:table-cell office:value-type="float" office:value="2369391.2999999998" table:style-name="ce21">
            <text:p>2,369,391</text:p>
          </table:table-cell>
          <table:table-cell office:value-type="float" office:value="2346878.7000000002" table:style-name="ce21">
            <text:p>2,346,879</text:p>
          </table:table-cell>
          <table:table-cell office:value-type="float" office:value="2229626.4" table:style-name="ce21">
            <text:p>2,229,626</text:p>
          </table:table-cell>
          <table:table-cell office:value-type="float" office:value="2348332.5" table:style-name="ce21">
            <text:p>2,348,333</text:p>
          </table:table-cell>
          <table:table-cell office:value-type="float" office:value="2258655.1" table:style-name="ce21">
            <text:p>2,258,655</text:p>
          </table:table-cell>
          <table:table-cell office:value-type="float" office:value="8641187.5999999996" table:style-name="ce21">
            <text:p>8,641,188</text:p>
          </table:table-cell>
          <table:table-cell office:value-type="float" office:value="9289629.8000000007" table:style-name="ce21">
            <text:p>9,289,630</text:p>
          </table:table-cell>
          <table:table-cell office:value-type="float" office:value="4606987.7" table:style-name="ce21">
            <text:p>4,606,988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Belgium</text:p>
          </table:table-cell>
          <table:table-cell office:value-type="float" office:value="2714183.7" table:style-name="ce21">
            <text:p>2,714,184</text:p>
          </table:table-cell>
          <table:table-cell office:value-type="float" office:value="3656839.1" table:style-name="ce21">
            <text:p>3,656,839</text:p>
          </table:table-cell>
          <table:table-cell office:value-type="float" office:value="2958113.5" table:style-name="ce21">
            <text:p>2,958,114</text:p>
          </table:table-cell>
          <table:table-cell office:value-type="float" office:value="3270265.9" table:style-name="ce21">
            <text:p>3,270,266</text:p>
          </table:table-cell>
          <table:table-cell office:value-type="float" office:value="3138863.8" table:style-name="ce21">
            <text:p>3,138,864</text:p>
          </table:table-cell>
          <table:table-cell office:value-type="float" office:value="3177458.9" table:style-name="ce21">
            <text:p>3,177,459</text:p>
          </table:table-cell>
          <table:table-cell office:value-type="float" office:value="2949602" table:style-name="ce21">
            <text:p>2,949,602</text:p>
          </table:table-cell>
          <table:table-cell office:value-type="float" office:value="2782206" table:style-name="ce21">
            <text:p>2,782,206</text:p>
          </table:table-cell>
          <table:table-cell office:value-type="float" office:value="3034362" table:style-name="ce21">
            <text:p>3,034,362</text:p>
          </table:table-cell>
          <table:table-cell office:value-type="float" office:value="3247424.5" table:style-name="ce21">
            <text:p>3,247,425</text:p>
          </table:table-cell>
          <table:table-cell office:value-type="float" office:value="12599402.199999999" table:style-name="ce21">
            <text:p>12,599,402</text:p>
          </table:table-cell>
          <table:table-cell office:value-type="float" office:value="12048130.699999999" table:style-name="ce21">
            <text:p>12,048,131</text:p>
          </table:table-cell>
          <table:table-cell office:value-type="float" office:value="6281786.5999999996" table:style-name="ce21">
            <text:p>6,281,787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Norway</text:p>
          </table:table-cell>
          <table:table-cell office:value-type="float" office:value="13091908.5" table:style-name="ce21">
            <text:p>13,091,909</text:p>
          </table:table-cell>
          <table:table-cell office:value-type="float" office:value="12306910.199999999" table:style-name="ce21">
            <text:p>12,306,910</text:p>
          </table:table-cell>
          <table:table-cell office:value-type="float" office:value="11923620.199999999" table:style-name="ce21">
            <text:p>11,923,620</text:p>
          </table:table-cell>
          <table:table-cell office:value-type="float" office:value="14648087.699999999" table:style-name="ce21">
            <text:p>14,648,088</text:p>
          </table:table-cell>
          <table:table-cell office:value-type="float" office:value="13523816" table:style-name="ce21">
            <text:p>13,523,816</text:p>
          </table:table-cell>
          <table:table-cell office:value-type="float" office:value="11112776.9" table:style-name="ce21">
            <text:p>11,112,777</text:p>
          </table:table-cell>
          <table:table-cell office:value-type="float" office:value="11490748.1" table:style-name="ce21">
            <text:p>11,490,748</text:p>
          </table:table-cell>
          <table:table-cell office:value-type="float" office:value="13981517.9" table:style-name="ce21">
            <text:p>13,981,518</text:p>
          </table:table-cell>
          <table:table-cell office:value-type="float" office:value="13774003" table:style-name="ce21">
            <text:p>13,774,003</text:p>
          </table:table-cell>
          <table:table-cell office:value-type="float" office:value="10943468.6" table:style-name="ce21">
            <text:p>10,943,469</text:p>
          </table:table-cell>
          <table:table-cell office:value-type="float" office:value="51970526.600000001" table:style-name="ce21">
            <text:p>51,970,527</text:p>
          </table:table-cell>
          <table:table-cell office:value-type="float" office:value="50108858.799999997" table:style-name="ce21">
            <text:p>50,108,859</text:p>
          </table:table-cell>
          <table:table-cell office:value-type="float" office:value="24717471.600000001" table:style-name="ce21">
            <text:p>24,717,47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Spain</text:p>
          </table:table-cell>
          <table:table-cell office:value-type="float" office:value="2508640.1" table:style-name="ce21">
            <text:p>2,508,640</text:p>
          </table:table-cell>
          <table:table-cell office:value-type="float" office:value="2683997" table:style-name="ce21">
            <text:p>2,683,997</text:p>
          </table:table-cell>
          <table:table-cell office:value-type="float" office:value="2268807.1" table:style-name="ce21">
            <text:p>2,268,807</text:p>
          </table:table-cell>
          <table:table-cell office:value-type="float" office:value="2640723.1" table:style-name="ce21">
            <text:p>2,640,723</text:p>
          </table:table-cell>
          <table:table-cell office:value-type="float" office:value="2418195.2999999998" table:style-name="ce21">
            <text:p>2,418,195</text:p>
          </table:table-cell>
          <table:table-cell office:value-type="float" office:value="2564607.5" table:style-name="ce21">
            <text:p>2,564,608</text:p>
          </table:table-cell>
          <table:table-cell office:value-type="float" office:value="2190630.7999999998" table:style-name="ce21">
            <text:p>2,190,631</text:p>
          </table:table-cell>
          <table:table-cell office:value-type="float" office:value="2020313.7" table:style-name="ce21">
            <text:p>2,020,314</text:p>
          </table:table-cell>
          <table:table-cell office:value-type="float" office:value="2110929.2000000002" table:style-name="ce21">
            <text:p>2,110,929</text:p>
          </table:table-cell>
          <table:table-cell office:value-type="float" office:value="2268179.6" table:style-name="ce21">
            <text:p>2,268,180</text:p>
          </table:table-cell>
          <table:table-cell office:value-type="float" office:value="10102167.199999999" table:style-name="ce21">
            <text:p>10,102,167</text:p>
          </table:table-cell>
          <table:table-cell office:value-type="float" office:value="9193747.3000000007" table:style-name="ce21">
            <text:p>9,193,747</text:p>
          </table:table-cell>
          <table:table-cell office:value-type="float" office:value="4379108.8" table:style-name="ce21">
            <text:p>4,379,10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Ireland</text:p>
          </table:table-cell>
          <table:table-cell office:value-type="float" office:value="2431604.7000000002" table:style-name="ce21">
            <text:p>2,431,605</text:p>
          </table:table-cell>
          <table:table-cell office:value-type="float" office:value="2676814.9" table:style-name="ce21">
            <text:p>2,676,815</text:p>
          </table:table-cell>
          <table:table-cell office:value-type="float" office:value="2819138.1" table:style-name="ce21">
            <text:p>2,819,138</text:p>
          </table:table-cell>
          <table:table-cell office:value-type="float" office:value="2438070.1" table:style-name="ce21">
            <text:p>2,438,070</text:p>
          </table:table-cell>
          <table:table-cell office:value-type="float" office:value="2516365.2000000002" table:style-name="ce21">
            <text:p>2,516,365</text:p>
          </table:table-cell>
          <table:table-cell office:value-type="float" office:value="2787875.5" table:style-name="ce21">
            <text:p>2,787,876</text:p>
          </table:table-cell>
          <table:table-cell office:value-type="float" office:value="2584924.9" table:style-name="ce21">
            <text:p>2,584,925</text:p>
          </table:table-cell>
          <table:table-cell office:value-type="float" office:value="2414497.4" table:style-name="ce21">
            <text:p>2,414,497</text:p>
          </table:table-cell>
          <table:table-cell office:value-type="float" office:value="2394669.6" table:style-name="ce21">
            <text:p>2,394,670</text:p>
          </table:table-cell>
          <table:table-cell office:value-type="float" office:value="2661767.7000000002" table:style-name="ce21">
            <text:p>2,661,768</text:p>
          </table:table-cell>
          <table:table-cell office:value-type="float" office:value="10365627.800000001" table:style-name="ce21">
            <text:p>10,365,628</text:p>
          </table:table-cell>
          <table:table-cell office:value-type="float" office:value="10303663" table:style-name="ce21">
            <text:p>10,303,663</text:p>
          </table:table-cell>
          <table:table-cell office:value-type="float" office:value="5056437.4000000004" table:style-name="ce21">
            <text:p>5,056,437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Italy</text:p>
          </table:table-cell>
          <table:table-cell office:value-type="float" office:value="1131293.2" table:style-name="ce21">
            <text:p>1,131,293</text:p>
          </table:table-cell>
          <table:table-cell office:value-type="float" office:value="1319142.8999999999" table:style-name="ce21">
            <text:p>1,319,143</text:p>
          </table:table-cell>
          <table:table-cell office:value-type="float" office:value="1174103.3999999999" table:style-name="ce21">
            <text:p>1,174,103</text:p>
          </table:table-cell>
          <table:table-cell office:value-type="float" office:value="1170298.2" table:style-name="ce21">
            <text:p>1,170,298</text:p>
          </table:table-cell>
          <table:table-cell office:value-type="float" office:value="1328556" table:style-name="ce21">
            <text:p>1,328,556</text:p>
          </table:table-cell>
          <table:table-cell office:value-type="float" office:value="1153058.5" table:style-name="ce21">
            <text:p>1,153,059</text:p>
          </table:table-cell>
          <table:table-cell office:value-type="float" office:value="1108314.1000000001" table:style-name="ce21">
            <text:p>1,108,314</text:p>
          </table:table-cell>
          <table:table-cell office:value-type="float" office:value="1117000.1000000001" table:style-name="ce21">
            <text:p>1,117,000</text:p>
          </table:table-cell>
          <table:table-cell office:value-type="float" office:value="996796.8" table:style-name="ce21">
            <text:p>996,797</text:p>
          </table:table-cell>
          <table:table-cell office:value-type="float" office:value="1159179.1000000001" table:style-name="ce21">
            <text:p>1,159,179</text:p>
          </table:table-cell>
          <table:table-cell office:value-type="float" office:value="4794837.7" table:style-name="ce21">
            <text:p>4,794,838</text:p>
          </table:table-cell>
          <table:table-cell office:value-type="float" office:value="4706928.7" table:style-name="ce21">
            <text:p>4,706,929</text:p>
          </table:table-cell>
          <table:table-cell office:value-type="float" office:value="2155975.9" table:style-name="ce21">
            <text:p>2,155,97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South Africa</text:p>
          </table:table-cell>
          <table:table-cell office:value-type="float" office:value="324275.09999999998" table:style-name="ce21">
            <text:p>324,275</text:p>
          </table:table-cell>
          <table:table-cell office:value-type="float" office:value="301613.40000000002" table:style-name="ce21">
            <text:p>301,613</text:p>
          </table:table-cell>
          <table:table-cell office:value-type="float" office:value="389566.5" table:style-name="ce21">
            <text:p>389,567</text:p>
          </table:table-cell>
          <table:table-cell office:value-type="float" office:value="188960.6" table:style-name="ce21">
            <text:p>188,961</text:p>
          </table:table-cell>
          <table:table-cell office:value-type="float" office:value="226507.3" table:style-name="ce21">
            <text:p>226,507</text:p>
          </table:table-cell>
          <table:table-cell office:value-type="float" office:value="451944.2" table:style-name="ce21">
            <text:p>451,944</text:p>
          </table:table-cell>
          <table:table-cell office:value-type="float" office:value="481736" table:style-name="ce21">
            <text:p>481,736</text:p>
          </table:table-cell>
          <table:table-cell office:value-type="float" office:value="178874.3" table:style-name="ce21">
            <text:p>178,874</text:p>
          </table:table-cell>
          <table:table-cell office:value-type="float" office:value="353878.1" table:style-name="ce21">
            <text:p>353,878</text:p>
          </table:table-cell>
          <table:table-cell office:value-type="float" office:value="434886.1" table:style-name="ce21">
            <text:p>434,886</text:p>
          </table:table-cell>
          <table:table-cell office:value-type="float" office:value="1204415.6000000001" table:style-name="ce21">
            <text:p>1,204,416</text:p>
          </table:table-cell>
          <table:table-cell office:value-type="float" office:value="1339061.8" table:style-name="ce21">
            <text:p>1,339,062</text:p>
          </table:table-cell>
          <table:table-cell office:value-type="float" office:value="788764.2" table:style-name="ce21">
            <text:p>788,76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Poland</text:p>
          </table:table-cell>
          <table:table-cell office:value-type="float" office:value="1174956.7" table:style-name="ce21">
            <text:p>1,174,957</text:p>
          </table:table-cell>
          <table:table-cell office:value-type="float" office:value="1224935.8" table:style-name="ce21">
            <text:p>1,224,936</text:p>
          </table:table-cell>
          <table:table-cell office:value-type="float" office:value="955518.7" table:style-name="ce21">
            <text:p>955,519</text:p>
          </table:table-cell>
          <table:table-cell office:value-type="float" office:value="1259680.8999999999" table:style-name="ce21">
            <text:p>1,259,681</text:p>
          </table:table-cell>
          <table:table-cell office:value-type="float" office:value="1047342.2" table:style-name="ce21">
            <text:p>1,047,342</text:p>
          </table:table-cell>
          <table:table-cell office:value-type="float" office:value="955574.6" table:style-name="ce21">
            <text:p>955,575</text:p>
          </table:table-cell>
          <table:table-cell office:value-type="float" office:value="856361.6" table:style-name="ce21">
            <text:p>856,362</text:p>
          </table:table-cell>
          <table:table-cell office:value-type="float" office:value="917041.2" table:style-name="ce21">
            <text:p>917,041</text:p>
          </table:table-cell>
          <table:table-cell office:value-type="float" office:value="826516.7" table:style-name="ce21">
            <text:p>826,517</text:p>
          </table:table-cell>
          <table:table-cell office:value-type="float" office:value="868816.7" table:style-name="ce21">
            <text:p>868,817</text:p>
          </table:table-cell>
          <table:table-cell office:value-type="float" office:value="4615092.0999999996" table:style-name="ce21">
            <text:p>4,615,092</text:p>
          </table:table-cell>
          <table:table-cell office:value-type="float" office:value="3776319.7" table:style-name="ce21">
            <text:p>3,776,320</text:p>
          </table:table-cell>
          <table:table-cell office:value-type="float" office:value="1695333.4" table:style-name="ce21">
            <text:p>1,695,33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Low Value non-EU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Turkey</text:p>
          </table:table-cell>
          <table:table-cell office:value-type="float" office:value="1127229.6000000001" table:style-name="ce21">
            <text:p>1,127,230</text:p>
          </table:table-cell>
          <table:table-cell office:value-type="float" office:value="1346277.9" table:style-name="ce21">
            <text:p>1,346,278</text:p>
          </table:table-cell>
          <table:table-cell office:value-type="float" office:value="1439320.1" table:style-name="ce21">
            <text:p>1,439,320</text:p>
          </table:table-cell>
          <table:table-cell office:value-type="float" office:value="1268546.3" table:style-name="ce21">
            <text:p>1,268,546</text:p>
          </table:table-cell>
          <table:table-cell office:value-type="float" office:value="1335561.6000000001" table:style-name="ce21">
            <text:p>1,335,562</text:p>
          </table:table-cell>
          <table:table-cell office:value-type="float" office:value="1298482.6000000001" table:style-name="ce21">
            <text:p>1,298,483</text:p>
          </table:table-cell>
          <table:table-cell office:value-type="float" office:value="1301548.3999999999" table:style-name="ce21">
            <text:p>1,301,548</text:p>
          </table:table-cell>
          <table:table-cell office:value-type="float" office:value="1185019.2" table:style-name="ce21">
            <text:p>1,185,019</text:p>
          </table:table-cell>
          <table:table-cell office:value-type="float" office:value="1168675.2" table:style-name="ce21">
            <text:p>1,168,675</text:p>
          </table:table-cell>
          <table:table-cell office:value-type="float" office:value="1343215" table:style-name="ce21">
            <text:p>1,343,215</text:p>
          </table:table-cell>
          <table:table-cell office:value-type="float" office:value="5181373.9000000004" table:style-name="ce21">
            <text:p>5,181,374</text:p>
          </table:table-cell>
          <table:table-cell office:value-type="float" office:value="5120611.9000000004" table:style-name="ce21">
            <text:p>5,120,612</text:p>
          </table:table-cell>
          <table:table-cell office:value-type="float" office:value="2511890.2000000002" table:style-name="ce21">
            <text:p>2,511,89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Japan</text:p>
          </table:table-cell>
          <table:table-cell office:value-type="float" office:value="399233.5" table:style-name="ce21">
            <text:p>399,234</text:p>
          </table:table-cell>
          <table:table-cell office:value-type="float" office:value="617748.1" table:style-name="ce21">
            <text:p>617,748</text:p>
          </table:table-cell>
          <table:table-cell office:value-type="float" office:value="326858.40000000002" table:style-name="ce21">
            <text:p>326,858</text:p>
          </table:table-cell>
          <table:table-cell office:value-type="float" office:value="127136.3" table:style-name="ce21">
            <text:p>127,136</text:p>
          </table:table-cell>
          <table:table-cell office:value-type="float" office:value="352422.40000000002" table:style-name="ce21">
            <text:p>352,422</text:p>
          </table:table-cell>
          <table:table-cell office:value-type="float" office:value="166742.79999999999" table:style-name="ce21">
            <text:p>166,743</text:p>
          </table:table-cell>
          <table:table-cell office:value-type="float" office:value="317624.5" table:style-name="ce21">
            <text:p>317,625</text:p>
          </table:table-cell>
          <table:table-cell office:value-type="float" office:value="244636.79999999999" table:style-name="ce21">
            <text:p>244,637</text:p>
          </table:table-cell>
          <table:table-cell office:value-type="float" office:value="269018.09999999998" table:style-name="ce21">
            <text:p>269,018</text:p>
          </table:table-cell>
          <table:table-cell office:value-type="float" office:value="303950.09999999998" table:style-name="ce21">
            <text:p>303,950</text:p>
          </table:table-cell>
          <table:table-cell office:value-type="float" office:value="1470976.2" table:style-name="ce21">
            <text:p>1,470,976</text:p>
          </table:table-cell>
          <table:table-cell office:value-type="float" office:value="1081426.5" table:style-name="ce21">
            <text:p>1,081,427</text:p>
          </table:table-cell>
          <table:table-cell office:value-type="float" office:value="572968.19999999995" table:style-name="ce21">
            <text:p>572,968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Low Value Trade EU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India</text:p>
          </table:table-cell>
          <table:table-cell office:value-type="float" office:value="689083.2" table:style-name="ce21">
            <text:p>689,083</text:p>
          </table:table-cell>
          <table:table-cell office:value-type="float" office:value="1617845.6" table:style-name="ce21">
            <text:p>1,617,846</text:p>
          </table:table-cell>
          <table:table-cell office:value-type="float" office:value="1313779" table:style-name="ce21">
            <text:p>1,313,779</text:p>
          </table:table-cell>
          <table:table-cell office:value-type="float" office:value="1302915.8999999999" table:style-name="ce21">
            <text:p>1,302,916</text:p>
          </table:table-cell>
          <table:table-cell office:value-type="float" office:value="1093995.7" table:style-name="ce21">
            <text:p>1,093,996</text:p>
          </table:table-cell>
          <table:table-cell office:value-type="float" office:value="1310929.3999999999" table:style-name="ce21">
            <text:p>1,310,929</text:p>
          </table:table-cell>
          <table:table-cell office:value-type="float" office:value="1204035" table:style-name="ce21">
            <text:p>1,204,035</text:p>
          </table:table-cell>
          <table:table-cell office:value-type="float" office:value="1485078.2" table:style-name="ce21">
            <text:p>1,485,078</text:p>
          </table:table-cell>
          <table:table-cell office:value-type="float" office:value="1034923.4" table:style-name="ce21">
            <text:p>1,034,923</text:p>
          </table:table-cell>
          <table:table-cell office:value-type="float" office:value="1197661.1000000001" table:style-name="ce21">
            <text:p>1,197,661</text:p>
          </table:table-cell>
          <table:table-cell office:value-type="float" office:value="4923623.7" table:style-name="ce21">
            <text:p>4,923,624</text:p>
          </table:table-cell>
          <table:table-cell office:value-type="float" office:value="5094038.4000000004" table:style-name="ce21">
            <text:p>5,094,038</text:p>
          </table:table-cell>
          <table:table-cell office:value-type="float" office:value="2232584.5" table:style-name="ce21">
            <text:p>2,232,585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Sweden</text:p>
          </table:table-cell>
          <table:table-cell office:value-type="float" office:value="1261384.1000000001" table:style-name="ce21">
            <text:p>1,261,384</text:p>
          </table:table-cell>
          <table:table-cell office:value-type="float" office:value="1277454.8999999999" table:style-name="ce21">
            <text:p>1,277,455</text:p>
          </table:table-cell>
          <table:table-cell office:value-type="float" office:value="1103578.8" table:style-name="ce21">
            <text:p>1,103,579</text:p>
          </table:table-cell>
          <table:table-cell office:value-type="float" office:value="1052978.7" table:style-name="ce21">
            <text:p>1,052,979</text:p>
          </table:table-cell>
          <table:table-cell office:value-type="float" office:value="1292888.8999999999" table:style-name="ce21">
            <text:p>1,292,889</text:p>
          </table:table-cell>
          <table:table-cell office:value-type="float" office:value="1102316.2" table:style-name="ce21">
            <text:p>1,102,316</text:p>
          </table:table-cell>
          <table:table-cell office:value-type="float" office:value="962968.3" table:style-name="ce21">
            <text:p>962,968</text:p>
          </table:table-cell>
          <table:table-cell office:value-type="float" office:value="1112657.5" table:style-name="ce21">
            <text:p>1,112,658</text:p>
          </table:table-cell>
          <table:table-cell office:value-type="float" office:value="1175062.8999999999" table:style-name="ce21">
            <text:p>1,175,063</text:p>
          </table:table-cell>
          <table:table-cell office:value-type="float" office:value="1304649.3999999999" table:style-name="ce21">
            <text:p>1,304,649</text:p>
          </table:table-cell>
          <table:table-cell office:value-type="float" office:value="4695396.5" table:style-name="ce21">
            <text:p>4,695,397</text:p>
          </table:table-cell>
          <table:table-cell office:value-type="float" office:value="4470830.9000000004" table:style-name="ce21">
            <text:p>4,470,831</text:p>
          </table:table-cell>
          <table:table-cell office:value-type="float" office:value="2479712.2000000002" table:style-name="ce21">
            <text:p>2,479,71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Vietnam</text:p>
          </table:table-cell>
          <table:table-cell office:value-type="float" office:value="176790.6" table:style-name="ce21">
            <text:p>176,791</text:p>
          </table:table-cell>
          <table:table-cell office:value-type="float" office:value="234911.5" table:style-name="ce21">
            <text:p>234,912</text:p>
          </table:table-cell>
          <table:table-cell office:value-type="float" office:value="218293.5" table:style-name="ce21">
            <text:p>218,294</text:p>
          </table:table-cell>
          <table:table-cell office:value-type="float" office:value="242421.5" table:style-name="ce21">
            <text:p>242,422</text:p>
          </table:table-cell>
          <table:table-cell office:value-type="float" office:value="208111.5" table:style-name="ce21">
            <text:p>208,112</text:p>
          </table:table-cell>
          <table:table-cell office:value-type="float" office:value="249166.5" table:style-name="ce21">
            <text:p>249,167</text:p>
          </table:table-cell>
          <table:table-cell office:value-type="float" office:value="274020.09999999998" table:style-name="ce21">
            <text:p>274,020</text:p>
          </table:table-cell>
          <table:table-cell office:value-type="float" office:value="302922.09999999998" table:style-name="ce21">
            <text:p>302,922</text:p>
          </table:table-cell>
          <table:table-cell office:value-type="float" office:value="246585.3" table:style-name="ce21">
            <text:p>246,585</text:p>
          </table:table-cell>
          <table:table-cell office:value-type="float" office:value="270563.40000000002" table:style-name="ce21">
            <text:p>270,563</text:p>
          </table:table-cell>
          <table:table-cell office:value-type="float" office:value="872417.2" table:style-name="ce21">
            <text:p>872,417</text:p>
          </table:table-cell>
          <table:table-cell office:value-type="float" office:value="1034220.2" table:style-name="ce21">
            <text:p>1,034,220</text:p>
          </table:table-cell>
          <table:table-cell office:value-type="float" office:value="517148.7" table:style-name="ce21">
            <text:p>517,14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Denmark</text:p>
          </table:table-cell>
          <table:table-cell office:value-type="float" office:value="504449.6" table:style-name="ce21">
            <text:p>504,450</text:p>
          </table:table-cell>
          <table:table-cell office:value-type="float" office:value="416412.2" table:style-name="ce21">
            <text:p>416,412</text:p>
          </table:table-cell>
          <table:table-cell office:value-type="float" office:value="539587.5" table:style-name="ce21">
            <text:p>539,588</text:p>
          </table:table-cell>
          <table:table-cell office:value-type="float" office:value="422069.6" table:style-name="ce21">
            <text:p>422,070</text:p>
          </table:table-cell>
          <table:table-cell office:value-type="float" office:value="600503.5" table:style-name="ce21">
            <text:p>600,504</text:p>
          </table:table-cell>
          <table:table-cell office:value-type="float" office:value="445661.5" table:style-name="ce21">
            <text:p>445,662</text:p>
          </table:table-cell>
          <table:table-cell office:value-type="float" office:value="447054.3" table:style-name="ce21">
            <text:p>447,054</text:p>
          </table:table-cell>
          <table:table-cell office:value-type="float" office:value="559016.5" table:style-name="ce21">
            <text:p>559,017</text:p>
          </table:table-cell>
          <table:table-cell office:value-type="float" office:value="470086.5" table:style-name="ce21">
            <text:p>470,087</text:p>
          </table:table-cell>
          <table:table-cell office:value-type="float" office:value="586505.80000000005" table:style-name="ce21">
            <text:p>586,506</text:p>
          </table:table-cell>
          <table:table-cell office:value-type="float" office:value="1882518.9" table:style-name="ce21">
            <text:p>1,882,519</text:p>
          </table:table-cell>
          <table:table-cell office:value-type="float" office:value="2052235.9" table:style-name="ce21">
            <text:p>2,052,236</text:p>
          </table:table-cell>
          <table:table-cell office:value-type="float" office:value="1056592.3" table:style-name="ce21">
            <text:p>1,056,59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Hong Kong</text:p>
          </table:table-cell>
          <table:table-cell office:value-type="float" office:value="40028.9" table:style-name="ce21">
            <text:p>40,029</text:p>
          </table:table-cell>
          <table:table-cell office:value-type="float" office:value="46772.7" table:style-name="ce21">
            <text:p>46,773</text:p>
          </table:table-cell>
          <table:table-cell office:value-type="float" office:value="70686" table:style-name="ce21">
            <text:p>70,686</text:p>
          </table:table-cell>
          <table:table-cell office:value-type="float" office:value="55073" table:style-name="ce21">
            <text:p>55,073</text:p>
          </table:table-cell>
          <table:table-cell office:value-type="float" office:value="56478" table:style-name="ce21">
            <text:p>56,478</text:p>
          </table:table-cell>
          <table:table-cell office:value-type="float" office:value="66340" table:style-name="ce21">
            <text:p>66,340</text:p>
          </table:table-cell>
          <table:table-cell office:value-type="float" office:value="79376.100000000006" table:style-name="ce21">
            <text:p>79,376</text:p>
          </table:table-cell>
          <table:table-cell office:value-type="float" office:value="71605.399999999994" table:style-name="ce21">
            <text:p>71,605</text:p>
          </table:table-cell>
          <table:table-cell office:value-type="float" office:value="66866" table:style-name="ce21">
            <text:p>66,866</text:p>
          </table:table-cell>
          <table:table-cell office:value-type="float" office:value="76797.2" table:style-name="ce21">
            <text:p>76,797</text:p>
          </table:table-cell>
          <table:table-cell office:value-type="float" office:value="212560.6" table:style-name="ce21">
            <text:p>212,561</text:p>
          </table:table-cell>
          <table:table-cell office:value-type="float" office:value="273799.5" table:style-name="ce21">
            <text:p>273,800</text:p>
          </table:table-cell>
          <table:table-cell office:value-type="float" office:value="143663.29999999999" table:style-name="ce21">
            <text:p>143,66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South Korea</text:p>
          </table:table-cell>
          <table:table-cell office:value-type="float" office:value="216802" table:style-name="ce21">
            <text:p>216,802</text:p>
          </table:table-cell>
          <table:table-cell office:value-type="float" office:value="407095.1" table:style-name="ce21">
            <text:p>407,095</text:p>
          </table:table-cell>
          <table:table-cell office:value-type="float" office:value="262566.90000000002" table:style-name="ce21">
            <text:p>262,567</text:p>
          </table:table-cell>
          <table:table-cell office:value-type="float" office:value="416950.5" table:style-name="ce21">
            <text:p>416,951</text:p>
          </table:table-cell>
          <table:table-cell office:value-type="float" office:value="321782.3" table:style-name="ce21">
            <text:p>321,782</text:p>
          </table:table-cell>
          <table:table-cell office:value-type="float" office:value="310161.7" table:style-name="ce21">
            <text:p>310,162</text:p>
          </table:table-cell>
          <table:table-cell office:value-type="float" office:value="451170.8" table:style-name="ce21">
            <text:p>451,171</text:p>
          </table:table-cell>
          <table:table-cell office:value-type="float" office:value="281816.90000000002" table:style-name="ce21">
            <text:p>281,817</text:p>
          </table:table-cell>
          <table:table-cell office:value-type="float" office:value="277703" table:style-name="ce21">
            <text:p>277,703</text:p>
          </table:table-cell>
          <table:table-cell office:value-type="float" office:value="395032.8" table:style-name="ce21">
            <text:p>395,033</text:p>
          </table:table-cell>
          <table:table-cell office:value-type="float" office:value="1303414.6000000001" table:style-name="ce21">
            <text:p>1,303,415</text:p>
          </table:table-cell>
          <table:table-cell office:value-type="float" office:value="1364931.7" table:style-name="ce21">
            <text:p>1,364,932</text:p>
          </table:table-cell>
          <table:table-cell office:value-type="float" office:value="672735.8" table:style-name="ce21">
            <text:p>672,73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Austria</text:p>
          </table:table-cell>
          <table:table-cell office:value-type="float" office:value="148535.29999999999" table:style-name="ce21">
            <text:p>148,535</text:p>
          </table:table-cell>
          <table:table-cell office:value-type="float" office:value="147394.70000000001" table:style-name="ce21">
            <text:p>147,395</text:p>
          </table:table-cell>
          <table:table-cell office:value-type="float" office:value="128297.3" table:style-name="ce21">
            <text:p>128,297</text:p>
          </table:table-cell>
          <table:table-cell office:value-type="float" office:value="140285.29999999999" table:style-name="ce21">
            <text:p>140,285</text:p>
          </table:table-cell>
          <table:table-cell office:value-type="float" office:value="160970.79999999999" table:style-name="ce21">
            <text:p>160,971</text:p>
          </table:table-cell>
          <table:table-cell office:value-type="float" office:value="150721.5" table:style-name="ce21">
            <text:p>150,722</text:p>
          </table:table-cell>
          <table:table-cell office:value-type="float" office:value="147000.29999999999" table:style-name="ce21">
            <text:p>147,000</text:p>
          </table:table-cell>
          <table:table-cell office:value-type="float" office:value="133034.6" table:style-name="ce21">
            <text:p>133,035</text:p>
          </table:table-cell>
          <table:table-cell office:value-type="float" office:value="140592.9" table:style-name="ce21">
            <text:p>140,593</text:p>
          </table:table-cell>
          <table:table-cell office:value-type="float" office:value="144033.4" table:style-name="ce21">
            <text:p>144,033</text:p>
          </table:table-cell>
          <table:table-cell office:value-type="float" office:value="564512.5" table:style-name="ce21">
            <text:p>564,513</text:p>
          </table:table-cell>
          <table:table-cell office:value-type="float" office:value="591727.19999999995" table:style-name="ce21">
            <text:p>591,727</text:p>
          </table:table-cell>
          <table:table-cell office:value-type="float" office:value="284626.3" table:style-name="ce21">
            <text:p>284,62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Australia</text:p>
          </table:table-cell>
          <table:table-cell office:value-type="float" office:value="98682.9" table:style-name="ce21">
            <text:p>98,683</text:p>
          </table:table-cell>
          <table:table-cell office:value-type="float" office:value="254072.3" table:style-name="ce21">
            <text:p>254,072</text:p>
          </table:table-cell>
          <table:table-cell office:value-type="float" office:value="123698.4" table:style-name="ce21">
            <text:p>123,698</text:p>
          </table:table-cell>
          <table:table-cell office:value-type="float" office:value="134827.9" table:style-name="ce21">
            <text:p>134,828</text:p>
          </table:table-cell>
          <table:table-cell office:value-type="float" office:value="141010.6" table:style-name="ce21">
            <text:p>141,011</text:p>
          </table:table-cell>
          <table:table-cell office:value-type="float" office:value="154283.4" table:style-name="ce21">
            <text:p>154,283</text:p>
          </table:table-cell>
          <table:table-cell office:value-type="float" office:value="106001.9" table:style-name="ce21">
            <text:p>106,002</text:p>
          </table:table-cell>
          <table:table-cell office:value-type="float" office:value="249742.9" table:style-name="ce21">
            <text:p>249,743</text:p>
          </table:table-cell>
          <table:table-cell office:value-type="float" office:value="160650.1" table:style-name="ce21">
            <text:p>160,650</text:p>
          </table:table-cell>
          <table:table-cell office:value-type="float" office:value="175038.7" table:style-name="ce21">
            <text:p>175,039</text:p>
          </table:table-cell>
          <table:table-cell office:value-type="float" office:value="611281.5" table:style-name="ce21">
            <text:p>611,282</text:p>
          </table:table-cell>
          <table:table-cell office:value-type="float" office:value="651038.69999999995" table:style-name="ce21">
            <text:p>651,039</text:p>
          </table:table-cell>
          <table:table-cell office:value-type="float" office:value="335688.8" table:style-name="ce21">
            <text:p>335,68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Czechia</text:p>
          </table:table-cell>
          <table:table-cell office:value-type="float" office:value="168760.7" table:style-name="ce21">
            <text:p>168,761</text:p>
          </table:table-cell>
          <table:table-cell office:value-type="float" office:value="163312.4" table:style-name="ce21">
            <text:p>163,312</text:p>
          </table:table-cell>
          <table:table-cell office:value-type="float" office:value="162312.9" table:style-name="ce21">
            <text:p>162,313</text:p>
          </table:table-cell>
          <table:table-cell office:value-type="float" office:value="159568.4" table:style-name="ce21">
            <text:p>159,568</text:p>
          </table:table-cell>
          <table:table-cell office:value-type="float" office:value="150870.39999999999" table:style-name="ce21">
            <text:p>150,870</text:p>
          </table:table-cell>
          <table:table-cell office:value-type="float" office:value="163006.1" table:style-name="ce21">
            <text:p>163,006</text:p>
          </table:table-cell>
          <table:table-cell office:value-type="float" office:value="165462.39999999999" table:style-name="ce21">
            <text:p>165,462</text:p>
          </table:table-cell>
          <table:table-cell office:value-type="float" office:value="156236.5" table:style-name="ce21">
            <text:p>156,237</text:p>
          </table:table-cell>
          <table:table-cell office:value-type="float" office:value="145772.29999999999" table:style-name="ce21">
            <text:p>145,772</text:p>
          </table:table-cell>
          <table:table-cell office:value-type="float" office:value="162325.79999999999" table:style-name="ce21">
            <text:p>162,326</text:p>
          </table:table-cell>
          <table:table-cell office:value-type="float" office:value="653954.5" table:style-name="ce21">
            <text:p>653,955</text:p>
          </table:table-cell>
          <table:table-cell office:value-type="float" office:value="635575.5" table:style-name="ce21">
            <text:p>635,576</text:p>
          </table:table-cell>
          <table:table-cell office:value-type="float" office:value="308098.09999999998" table:style-name="ce21">
            <text:p>308,098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Hungary</text:p>
          </table:table-cell>
          <table:table-cell office:value-type="float" office:value="87140.7" table:style-name="ce21">
            <text:p>87,141</text:p>
          </table:table-cell>
          <table:table-cell office:value-type="float" office:value="97666.7" table:style-name="ce21">
            <text:p>97,667</text:p>
          </table:table-cell>
          <table:table-cell office:value-type="float" office:value="92011.6" table:style-name="ce21">
            <text:p>92,012</text:p>
          </table:table-cell>
          <table:table-cell office:value-type="float" office:value="88102.1" table:style-name="ce21">
            <text:p>88,102</text:p>
          </table:table-cell>
          <table:table-cell office:value-type="float" office:value="89033.8" table:style-name="ce21">
            <text:p>89,034</text:p>
          </table:table-cell>
          <table:table-cell office:value-type="float" office:value="102685.8" table:style-name="ce21">
            <text:p>102,686</text:p>
          </table:table-cell>
          <table:table-cell office:value-type="float" office:value="93585.9" table:style-name="ce21">
            <text:p>93,586</text:p>
          </table:table-cell>
          <table:table-cell office:value-type="float" office:value="92412.3" table:style-name="ce21">
            <text:p>92,412</text:p>
          </table:table-cell>
          <table:table-cell office:value-type="float" office:value="89891.199999999997" table:style-name="ce21">
            <text:p>89,891</text:p>
          </table:table-cell>
          <table:table-cell office:value-type="float" office:value="100124.1" table:style-name="ce21">
            <text:p>100,124</text:p>
          </table:table-cell>
          <table:table-cell office:value-type="float" office:value="364921.1" table:style-name="ce21">
            <text:p>364,921</text:p>
          </table:table-cell>
          <table:table-cell office:value-type="float" office:value="377717.8" table:style-name="ce21">
            <text:p>377,718</text:p>
          </table:table-cell>
          <table:table-cell office:value-type="float" office:value="190015.3" table:style-name="ce21">
            <text:p>190,015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UAE</text:p>
          </table:table-cell>
          <table:table-cell office:value-type="float" office:value="512991.6" table:style-name="ce21">
            <text:p>512,992</text:p>
          </table:table-cell>
          <table:table-cell office:value-type="float" office:value="810232.6" table:style-name="ce21">
            <text:p>810,233</text:p>
          </table:table-cell>
          <table:table-cell office:value-type="float" office:value="502728" table:style-name="ce21">
            <text:p>502,728</text:p>
          </table:table-cell>
          <table:table-cell office:value-type="float" office:value="729451" table:style-name="ce21">
            <text:p>729,451</text:p>
          </table:table-cell>
          <table:table-cell office:value-type="float" office:value="381322.9" table:style-name="ce21">
            <text:p>381,323</text:p>
          </table:table-cell>
          <table:table-cell office:value-type="float" office:value="570431.5" table:style-name="ce21">
            <text:p>570,432</text:p>
          </table:table-cell>
          <table:table-cell office:value-type="float" office:value="618068.9" table:style-name="ce21">
            <text:p>618,069</text:p>
          </table:table-cell>
          <table:table-cell office:value-type="float" office:value="350426.4" table:style-name="ce21">
            <text:p>350,426</text:p>
          </table:table-cell>
          <table:table-cell office:value-type="float" office:value="432760.9" table:style-name="ce21">
            <text:p>432,761</text:p>
          </table:table-cell>
          <table:table-cell office:value-type="float" office:value="179878.8" table:style-name="ce21">
            <text:p>179,879</text:p>
          </table:table-cell>
          <table:table-cell office:value-type="float" office:value="2555403.2000000002" table:style-name="ce21">
            <text:p>2,555,403</text:p>
          </table:table-cell>
          <table:table-cell office:value-type="float" office:value="1920249.7" table:style-name="ce21">
            <text:p>1,920,250</text:p>
          </table:table-cell>
          <table:table-cell office:value-type="float" office:value="612639.69999999995" table:style-name="ce21">
            <text:p>612,64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Brazil</text:p>
          </table:table-cell>
          <table:table-cell office:value-type="float" office:value="816201.9" table:style-name="ce21">
            <text:p>816,202</text:p>
          </table:table-cell>
          <table:table-cell office:value-type="float" office:value="732469.1" table:style-name="ce21">
            <text:p>732,469</text:p>
          </table:table-cell>
          <table:table-cell office:value-type="float" office:value="682967.1" table:style-name="ce21">
            <text:p>682,967</text:p>
          </table:table-cell>
          <table:table-cell office:value-type="float" office:value="756917.8" table:style-name="ce21">
            <text:p>756,918</text:p>
          </table:table-cell>
          <table:table-cell office:value-type="float" office:value="799642.9" table:style-name="ce21">
            <text:p>799,643</text:p>
          </table:table-cell>
          <table:table-cell office:value-type="float" office:value="941761.2" table:style-name="ce21">
            <text:p>941,761</text:p>
          </table:table-cell>
          <table:table-cell office:value-type="float" office:value="1056845.7" table:style-name="ce21">
            <text:p>1,056,846</text:p>
          </table:table-cell>
          <table:table-cell office:value-type="float" office:value="804451.8" table:style-name="ce21">
            <text:p>804,452</text:p>
          </table:table-cell>
          <table:table-cell office:value-type="float" office:value="750229.5" table:style-name="ce21">
            <text:p>750,230</text:p>
          </table:table-cell>
          <table:table-cell office:value-type="float" office:value="741568.5" table:style-name="ce21">
            <text:p>741,569</text:p>
          </table:table-cell>
          <table:table-cell office:value-type="float" office:value="2988555.9" table:style-name="ce21">
            <text:p>2,988,556</text:p>
          </table:table-cell>
          <table:table-cell office:value-type="float" office:value="3602701.6" table:style-name="ce21">
            <text:p>3,602,702</text:p>
          </table:table-cell>
          <table:table-cell office:value-type="float" office:value="1491797.9" table:style-name="ce21">
            <text:p>1,491,798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Romania</text:p>
          </table:table-cell>
          <table:table-cell office:value-type="float" office:value="243991.6" table:style-name="ce21">
            <text:p>243,992</text:p>
          </table:table-cell>
          <table:table-cell office:value-type="float" office:value="240284.4" table:style-name="ce21">
            <text:p>240,284</text:p>
          </table:table-cell>
          <table:table-cell office:value-type="float" office:value="309661.5" table:style-name="ce21">
            <text:p>309,662</text:p>
          </table:table-cell>
          <table:table-cell office:value-type="float" office:value="159438.1" table:style-name="ce21">
            <text:p>159,438</text:p>
          </table:table-cell>
          <table:table-cell office:value-type="float" office:value="116075.2" table:style-name="ce21">
            <text:p>116,075</text:p>
          </table:table-cell>
          <table:table-cell office:value-type="float" office:value="108521.9" table:style-name="ce21">
            <text:p>108,522</text:p>
          </table:table-cell>
          <table:table-cell office:value-type="float" office:value="282760" table:style-name="ce21">
            <text:p>282,760</text:p>
          </table:table-cell>
          <table:table-cell office:value-type="float" office:value="176592.4" table:style-name="ce21">
            <text:p>176,592</text:p>
          </table:table-cell>
          <table:table-cell office:value-type="float" office:value="99318.6" table:style-name="ce21">
            <text:p>99,319</text:p>
          </table:table-cell>
          <table:table-cell office:value-type="float" office:value="112050.9" table:style-name="ce21">
            <text:p>112,051</text:p>
          </table:table-cell>
          <table:table-cell office:value-type="float" office:value="953375.6" table:style-name="ce21">
            <text:p>953,376</text:p>
          </table:table-cell>
          <table:table-cell office:value-type="float" office:value="683949.4" table:style-name="ce21">
            <text:p>683,949</text:p>
          </table:table-cell>
          <table:table-cell office:value-type="float" office:value="211369.5" table:style-name="ce21">
            <text:p>211,37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Thailand</text:p>
          </table:table-cell>
          <table:table-cell office:value-type="float" office:value="123889.1" table:style-name="ce21">
            <text:p>123,889</text:p>
          </table:table-cell>
          <table:table-cell office:value-type="float" office:value="153281.1" table:style-name="ce21">
            <text:p>153,281</text:p>
          </table:table-cell>
          <table:table-cell office:value-type="float" office:value="144216.70000000001" table:style-name="ce21">
            <text:p>144,217</text:p>
          </table:table-cell>
          <table:table-cell office:value-type="float" office:value="163137.20000000001" table:style-name="ce21">
            <text:p>163,137</text:p>
          </table:table-cell>
          <table:table-cell office:value-type="float" office:value="144821.6" table:style-name="ce21">
            <text:p>144,822</text:p>
          </table:table-cell>
          <table:table-cell office:value-type="float" office:value="148555.1" table:style-name="ce21">
            <text:p>148,555</text:p>
          </table:table-cell>
          <table:table-cell office:value-type="float" office:value="144221.29999999999" table:style-name="ce21">
            <text:p>144,221</text:p>
          </table:table-cell>
          <table:table-cell office:value-type="float" office:value="158917.70000000001" table:style-name="ce21">
            <text:p>158,918</text:p>
          </table:table-cell>
          <table:table-cell office:value-type="float" office:value="156186" table:style-name="ce21">
            <text:p>156,186</text:p>
          </table:table-cell>
          <table:table-cell office:value-type="float" office:value="162575.5" table:style-name="ce21">
            <text:p>162,576</text:p>
          </table:table-cell>
          <table:table-cell office:value-type="float" office:value="584524" table:style-name="ce21">
            <text:p>584,524</text:p>
          </table:table-cell>
          <table:table-cell office:value-type="float" office:value="596515.80000000005" table:style-name="ce21">
            <text:p>596,516</text:p>
          </table:table-cell>
          <table:table-cell office:value-type="float" office:value="318761.5" table:style-name="ce21">
            <text:p>318,76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Singapore</text:p>
          </table:table-cell>
          <table:table-cell office:value-type="float" office:value="17778.2" table:style-name="ce21">
            <text:p>17,778</text:p>
          </table:table-cell>
          <table:table-cell office:value-type="float" office:value="50623" table:style-name="ce21">
            <text:p>50,623</text:p>
          </table:table-cell>
          <table:table-cell office:value-type="float" office:value="20327.8" table:style-name="ce21">
            <text:p>20,328</text:p>
          </table:table-cell>
          <table:table-cell office:value-type="float" office:value="116245.6" table:style-name="ce21">
            <text:p>116,246</text:p>
          </table:table-cell>
          <table:table-cell office:value-type="float" office:value="20156.5" table:style-name="ce21">
            <text:p>20,157</text:p>
          </table:table-cell>
          <table:table-cell office:value-type="float" office:value="25653.9" table:style-name="ce21">
            <text:p>25,654</text:p>
          </table:table-cell>
          <table:table-cell office:value-type="float" office:value="36918.800000000003" table:style-name="ce21">
            <text:p>36,919</text:p>
          </table:table-cell>
          <table:table-cell office:value-type="float" office:value="94634" table:style-name="ce21">
            <text:p>94,634</text:p>
          </table:table-cell>
          <table:table-cell office:value-type="float" office:value="29560.9" table:style-name="ce21">
            <text:p>29,561</text:p>
          </table:table-cell>
          <table:table-cell office:value-type="float" office:value="29114.9" table:style-name="ce21">
            <text:p>29,115</text:p>
          </table:table-cell>
          <table:table-cell office:value-type="float" office:value="204974.6" table:style-name="ce21">
            <text:p>204,975</text:p>
          </table:table-cell>
          <table:table-cell office:value-type="float" office:value="177363.20000000001" table:style-name="ce21">
            <text:p>177,363</text:p>
          </table:table-cell>
          <table:table-cell office:value-type="float" office:value="58675.8" table:style-name="ce21">
            <text:p>58,67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Taiwan</text:p>
          </table:table-cell>
          <table:table-cell office:value-type="float" office:value="68947.199999999997" table:style-name="ce21">
            <text:p>68,947</text:p>
          </table:table-cell>
          <table:table-cell office:value-type="float" office:value="75420.3" table:style-name="ce21">
            <text:p>75,420</text:p>
          </table:table-cell>
          <table:table-cell office:value-type="float" office:value="90132.7" table:style-name="ce21">
            <text:p>90,133</text:p>
          </table:table-cell>
          <table:table-cell office:value-type="float" office:value="99736.7" table:style-name="ce21">
            <text:p>99,737</text:p>
          </table:table-cell>
          <table:table-cell office:value-type="float" office:value="85891.7" table:style-name="ce21">
            <text:p>85,892</text:p>
          </table:table-cell>
          <table:table-cell office:value-type="float" office:value="85631.7" table:style-name="ce21">
            <text:p>85,632</text:p>
          </table:table-cell>
          <table:table-cell office:value-type="float" office:value="92895.1" table:style-name="ce21">
            <text:p>92,895</text:p>
          </table:table-cell>
          <table:table-cell office:value-type="float" office:value="116260.5" table:style-name="ce21">
            <text:p>116,261</text:p>
          </table:table-cell>
          <table:table-cell office:value-type="float" office:value="114551.4" table:style-name="ce21">
            <text:p>114,551</text:p>
          </table:table-cell>
          <table:table-cell office:value-type="float" office:value="109741.5" table:style-name="ce21">
            <text:p>109,742</text:p>
          </table:table-cell>
          <table:table-cell office:value-type="float" office:value="334237" table:style-name="ce21">
            <text:p>334,237</text:p>
          </table:table-cell>
          <table:table-cell office:value-type="float" office:value="380678.9" table:style-name="ce21">
            <text:p>380,679</text:p>
          </table:table-cell>
          <table:table-cell office:value-type="float" office:value="224292.9" table:style-name="ce21">
            <text:p>224,29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Bangladesh</text:p>
          </table:table-cell>
          <table:table-cell office:value-type="float" office:value="59144.4" table:style-name="ce21">
            <text:p>59,144</text:p>
          </table:table-cell>
          <table:table-cell office:value-type="float" office:value="65865.2" table:style-name="ce21">
            <text:p>65,865</text:p>
          </table:table-cell>
          <table:table-cell office:value-type="float" office:value="60540.7" table:style-name="ce21">
            <text:p>60,541</text:p>
          </table:table-cell>
          <table:table-cell office:value-type="float" office:value="74692.399999999994" table:style-name="ce21">
            <text:p>74,692</text:p>
          </table:table-cell>
          <table:table-cell office:value-type="float" office:value="69175.8" table:style-name="ce21">
            <text:p>69,176</text:p>
          </table:table-cell>
          <table:table-cell office:value-type="float" office:value="76154.600000000006" table:style-name="ce21">
            <text:p>76,155</text:p>
          </table:table-cell>
          <table:table-cell office:value-type="float" office:value="84369.1" table:style-name="ce21">
            <text:p>84,369</text:p>
          </table:table-cell>
          <table:table-cell office:value-type="float" office:value="78945" table:style-name="ce21">
            <text:p>78,945</text:p>
          </table:table-cell>
          <table:table-cell office:value-type="float" office:value="69370.5" table:style-name="ce21">
            <text:p>69,371</text:p>
          </table:table-cell>
          <table:table-cell office:value-type="float" office:value="74198.5" table:style-name="ce21">
            <text:p>74,199</text:p>
          </table:table-cell>
          <table:table-cell office:value-type="float" office:value="260242.7" table:style-name="ce21">
            <text:p>260,243</text:p>
          </table:table-cell>
          <table:table-cell office:value-type="float" office:value="308644.5" table:style-name="ce21">
            <text:p>308,645</text:p>
          </table:table-cell>
          <table:table-cell office:value-type="float" office:value="143569" table:style-name="ce21">
            <text:p>143,56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Portugal</text:p>
          </table:table-cell>
          <table:table-cell office:value-type="float" office:value="439330.4" table:style-name="ce21">
            <text:p>439,330</text:p>
          </table:table-cell>
          <table:table-cell office:value-type="float" office:value="545598.9" table:style-name="ce21">
            <text:p>545,599</text:p>
          </table:table-cell>
          <table:table-cell office:value-type="float" office:value="503526.3" table:style-name="ce21">
            <text:p>503,526</text:p>
          </table:table-cell>
          <table:table-cell office:value-type="float" office:value="507387" table:style-name="ce21">
            <text:p>507,387</text:p>
          </table:table-cell>
          <table:table-cell office:value-type="float" office:value="400097.1" table:style-name="ce21">
            <text:p>400,097</text:p>
          </table:table-cell>
          <table:table-cell office:value-type="float" office:value="540062.4" table:style-name="ce21">
            <text:p>540,062</text:p>
          </table:table-cell>
          <table:table-cell office:value-type="float" office:value="502425.9" table:style-name="ce21">
            <text:p>502,426</text:p>
          </table:table-cell>
          <table:table-cell office:value-type="float" office:value="385544.9" table:style-name="ce21">
            <text:p>385,545</text:p>
          </table:table-cell>
          <table:table-cell office:value-type="float" office:value="365454.3" table:style-name="ce21">
            <text:p>365,454</text:p>
          </table:table-cell>
          <table:table-cell office:value-type="float" office:value="428411.2" table:style-name="ce21">
            <text:p>428,411</text:p>
          </table:table-cell>
          <table:table-cell office:value-type="float" office:value="1995842.5" table:style-name="ce21">
            <text:p>1,995,843</text:p>
          </table:table-cell>
          <table:table-cell office:value-type="float" office:value="1828130.3" table:style-name="ce21">
            <text:p>1,828,130</text:p>
          </table:table-cell>
          <table:table-cell office:value-type="float" office:value="793865.5" table:style-name="ce21">
            <text:p>793,86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Slovakia</text:p>
          </table:table-cell>
          <table:table-cell office:value-type="float" office:value="62406.9" table:style-name="ce21">
            <text:p>62,407</text:p>
          </table:table-cell>
          <table:table-cell office:value-type="float" office:value="63664.800000000003" table:style-name="ce21">
            <text:p>63,665</text:p>
          </table:table-cell>
          <table:table-cell office:value-type="float" office:value="60969.7" table:style-name="ce21">
            <text:p>60,970</text:p>
          </table:table-cell>
          <table:table-cell office:value-type="float" office:value="64848.5" table:style-name="ce21">
            <text:p>64,849</text:p>
          </table:table-cell>
          <table:table-cell office:value-type="float" office:value="67073.899999999994" table:style-name="ce21">
            <text:p>67,074</text:p>
          </table:table-cell>
          <table:table-cell office:value-type="float" office:value="67650.399999999994" table:style-name="ce21">
            <text:p>67,650</text:p>
          </table:table-cell>
          <table:table-cell office:value-type="float" office:value="57443.6" table:style-name="ce21">
            <text:p>57,444</text:p>
          </table:table-cell>
          <table:table-cell office:value-type="float" office:value="64850.2" table:style-name="ce21">
            <text:p>64,850</text:p>
          </table:table-cell>
          <table:table-cell office:value-type="float" office:value="65766.399999999994" table:style-name="ce21">
            <text:p>65,766</text:p>
          </table:table-cell>
          <table:table-cell office:value-type="float" office:value="66372.800000000003" table:style-name="ce21">
            <text:p>66,373</text:p>
          </table:table-cell>
          <table:table-cell office:value-type="float" office:value="251889.9" table:style-name="ce21">
            <text:p>251,890</text:p>
          </table:table-cell>
          <table:table-cell office:value-type="float" office:value="257018.1" table:style-name="ce21">
            <text:p>257,018</text:p>
          </table:table-cell>
          <table:table-cell office:value-type="float" office:value="132139.20000000001" table:style-name="ce21">
            <text:p>132,13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Saudi Arabia</text:p>
          </table:table-cell>
          <table:table-cell office:value-type="float" office:value="375562.9" table:style-name="ce21">
            <text:p>375,563</text:p>
          </table:table-cell>
          <table:table-cell office:value-type="float" office:value="757477.9" table:style-name="ce21">
            <text:p>757,478</text:p>
          </table:table-cell>
          <table:table-cell office:value-type="float" office:value="109973.1" table:style-name="ce21">
            <text:p>109,973</text:p>
          </table:table-cell>
          <table:table-cell office:value-type="float" office:value="222632.3" table:style-name="ce21">
            <text:p>222,632</text:p>
          </table:table-cell>
          <table:table-cell office:value-type="float" office:value="305087.8" table:style-name="ce21">
            <text:p>305,088</text:p>
          </table:table-cell>
          <table:table-cell office:value-type="float" office:value="452549.4" table:style-name="ce21">
            <text:p>452,549</text:p>
          </table:table-cell>
          <table:table-cell office:value-type="float" office:value="736736.8" table:style-name="ce21">
            <text:p>736,737</text:p>
          </table:table-cell>
          <table:table-cell office:value-type="float" office:value="350241.7" table:style-name="ce21">
            <text:p>350,242</text:p>
          </table:table-cell>
          <table:table-cell office:value-type="float" office:value="696092.5" table:style-name="ce21">
            <text:p>696,093</text:p>
          </table:table-cell>
          <table:table-cell office:value-type="float" office:value="173372.79999999999" table:style-name="ce21">
            <text:p>173,373</text:p>
          </table:table-cell>
          <table:table-cell office:value-type="float" office:value="1465646.2" table:style-name="ce21">
            <text:p>1,465,646</text:p>
          </table:table-cell>
          <table:table-cell office:value-type="float" office:value="1844615.7" table:style-name="ce21">
            <text:p>1,844,616</text:p>
          </table:table-cell>
          <table:table-cell office:value-type="float" office:value="869465.3" table:style-name="ce21">
            <text:p>869,465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Mexico</text:p>
          </table:table-cell>
          <table:table-cell office:value-type="float" office:value="36679.4" table:style-name="ce21">
            <text:p>36,679</text:p>
          </table:table-cell>
          <table:table-cell office:value-type="float" office:value="42685.2" table:style-name="ce21">
            <text:p>42,685</text:p>
          </table:table-cell>
          <table:table-cell office:value-type="float" office:value="32822.6" table:style-name="ce21">
            <text:p>32,823</text:p>
          </table:table-cell>
          <table:table-cell office:value-type="float" office:value="37500.400000000001" table:style-name="ce21">
            <text:p>37,500</text:p>
          </table:table-cell>
          <table:table-cell office:value-type="float" office:value="93877.6" table:style-name="ce21">
            <text:p>93,878</text:p>
          </table:table-cell>
          <table:table-cell office:value-type="float" office:value="33546.300000000003" table:style-name="ce21">
            <text:p>33,546</text:p>
          </table:table-cell>
          <table:table-cell office:value-type="float" office:value="32642.9" table:style-name="ce21">
            <text:p>32,643</text:p>
          </table:table-cell>
          <table:table-cell office:value-type="float" office:value="45246.400000000001" table:style-name="ce21">
            <text:p>45,246</text:p>
          </table:table-cell>
          <table:table-cell office:value-type="float" office:value="32600.5" table:style-name="ce21">
            <text:p>32,601</text:p>
          </table:table-cell>
          <table:table-cell office:value-type="float" office:value="34481.1" table:style-name="ce21">
            <text:p>34,481</text:p>
          </table:table-cell>
          <table:table-cell office:value-type="float" office:value="149687.5" table:style-name="ce21">
            <text:p>149,688</text:p>
          </table:table-cell>
          <table:table-cell office:value-type="float" office:value="205313.2" table:style-name="ce21">
            <text:p>205,313</text:p>
          </table:table-cell>
          <table:table-cell office:value-type="float" office:value="67081.7" table:style-name="ce21">
            <text:p>67,08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Finland</text:p>
          </table:table-cell>
          <table:table-cell office:value-type="float" office:value="444679.4" table:style-name="ce21">
            <text:p>444,679</text:p>
          </table:table-cell>
          <table:table-cell office:value-type="float" office:value="505606" table:style-name="ce21">
            <text:p>505,606</text:p>
          </table:table-cell>
          <table:table-cell office:value-type="float" office:value="467439.7" table:style-name="ce21">
            <text:p>467,440</text:p>
          </table:table-cell>
          <table:table-cell office:value-type="float" office:value="476472.1" table:style-name="ce21">
            <text:p>476,472</text:p>
          </table:table-cell>
          <table:table-cell office:value-type="float" office:value="356365.2" table:style-name="ce21">
            <text:p>356,365</text:p>
          </table:table-cell>
          <table:table-cell office:value-type="float" office:value="502812.6" table:style-name="ce21">
            <text:p>502,813</text:p>
          </table:table-cell>
          <table:table-cell office:value-type="float" office:value="639717.80000000005" table:style-name="ce21">
            <text:p>639,718</text:p>
          </table:table-cell>
          <table:table-cell office:value-type="float" office:value="500861.7" table:style-name="ce21">
            <text:p>500,862</text:p>
          </table:table-cell>
          <table:table-cell office:value-type="float" office:value="491345.9" table:style-name="ce21">
            <text:p>491,346</text:p>
          </table:table-cell>
          <table:table-cell office:value-type="float" office:value="599179.19999999995" table:style-name="ce21">
            <text:p>599,179</text:p>
          </table:table-cell>
          <table:table-cell office:value-type="float" office:value="1894197.2" table:style-name="ce21">
            <text:p>1,894,197</text:p>
          </table:table-cell>
          <table:table-cell office:value-type="float" office:value="1999757.3" table:style-name="ce21">
            <text:p>1,999,757</text:p>
          </table:table-cell>
          <table:table-cell office:value-type="float" office:value="1090525" table:style-name="ce21">
            <text:p>1,090,525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Uzbekistan</text:p>
          </table:table-cell>
          <table:table-cell office:value-type="float" office:value="1179.5" table:style-name="ce21">
            <text:p>1,180</text:p>
          </table:table-cell>
          <table:table-cell office:value-type="float" office:value="713.6" table:style-name="ce21">
            <text:p>714</text:p>
          </table:table-cell>
          <table:table-cell office:value-type="float" office:value="811.2" table:style-name="ce21">
            <text:p>811</text:p>
          </table:table-cell>
          <table:table-cell office:value-type="float" office:value="701.9" table:style-name="ce21">
            <text:p>702</text:p>
          </table:table-cell>
          <table:table-cell office:value-type="float" office:value="219.3" table:style-name="ce21">
            <text:p>219</text:p>
          </table:table-cell>
          <table:table-cell office:value-type="float" office:value="281.89999999999998" table:style-name="ce21">
            <text:p>282</text:p>
          </table:table-cell>
          <table:table-cell office:value-type="float" office:value="327.8" table:style-name="ce21">
            <text:p>328</text:p>
          </table:table-cell>
          <table:table-cell office:value-type="float" office:value="117.3" table:style-name="ce21">
            <text:p>117</text:p>
          </table:table-cell>
          <table:table-cell office:value-type="float" office:value="139.80000000000001" table:style-name="ce21">
            <text:p>140</text:p>
          </table:table-cell>
          <table:table-cell office:value-type="float" office:value="321.5" table:style-name="ce21">
            <text:p>322</text:p>
          </table:table-cell>
          <table:table-cell office:value-type="float" office:value="3406.2" table:style-name="ce21">
            <text:p>3,406</text:p>
          </table:table-cell>
          <table:table-cell office:value-type="float" office:value="946.2" table:style-name="ce21">
            <text:p>946</text:p>
          </table:table-cell>
          <table:table-cell office:value-type="float" office:value="461.3" table:style-name="ce21">
            <text:p>461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Morocco</text:p>
          </table:table-cell>
          <table:table-cell office:value-type="float" office:value="190899.8" table:style-name="ce21">
            <text:p>190,900</text:p>
          </table:table-cell>
          <table:table-cell office:value-type="float" office:value="143527.79999999999" table:style-name="ce21">
            <text:p>143,528</text:p>
          </table:table-cell>
          <table:table-cell office:value-type="float" office:value="114873" table:style-name="ce21">
            <text:p>114,873</text:p>
          </table:table-cell>
          <table:table-cell office:value-type="float" office:value="157035" table:style-name="ce21">
            <text:p>157,035</text:p>
          </table:table-cell>
          <table:table-cell office:value-type="float" office:value="193112.8" table:style-name="ce21">
            <text:p>193,113</text:p>
          </table:table-cell>
          <table:table-cell office:value-type="float" office:value="171175" table:style-name="ce21">
            <text:p>171,175</text:p>
          </table:table-cell>
          <table:table-cell office:value-type="float" office:value="131602.9" table:style-name="ce21">
            <text:p>131,603</text:p>
          </table:table-cell>
          <table:table-cell office:value-type="float" office:value="153765.9" table:style-name="ce21">
            <text:p>153,766</text:p>
          </table:table-cell>
          <table:table-cell office:value-type="float" office:value="186921.2" table:style-name="ce21">
            <text:p>186,921</text:p>
          </table:table-cell>
          <table:table-cell office:value-type="float" office:value="173173.9" table:style-name="ce21">
            <text:p>173,174</text:p>
          </table:table-cell>
          <table:table-cell office:value-type="float" office:value="606335.6" table:style-name="ce21">
            <text:p>606,336</text:p>
          </table:table-cell>
          <table:table-cell office:value-type="float" office:value="649656.5" table:style-name="ce21">
            <text:p>649,657</text:p>
          </table:table-cell>
          <table:table-cell office:value-type="float" office:value="360095.1" table:style-name="ce21">
            <text:p>360,095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Nigeria</text:p>
          </table:table-cell>
          <table:table-cell office:value-type="float" office:value="365756.7" table:style-name="ce21">
            <text:p>365,757</text:p>
          </table:table-cell>
          <table:table-cell office:value-type="float" office:value="432148.3" table:style-name="ce21">
            <text:p>432,148</text:p>
          </table:table-cell>
          <table:table-cell office:value-type="float" office:value="875249.9" table:style-name="ce21">
            <text:p>875,250</text:p>
          </table:table-cell>
          <table:table-cell office:value-type="float" office:value="742752.4" table:style-name="ce21">
            <text:p>742,752</text:p>
          </table:table-cell>
          <table:table-cell office:value-type="float" office:value="950662.3" table:style-name="ce21">
            <text:p>950,662</text:p>
          </table:table-cell>
          <table:table-cell office:value-type="float" office:value="725705.7" table:style-name="ce21">
            <text:p>725,706</text:p>
          </table:table-cell>
          <table:table-cell office:value-type="float" office:value="833627.8" table:style-name="ce21">
            <text:p>833,628</text:p>
          </table:table-cell>
          <table:table-cell office:value-type="float" office:value="241934.9" table:style-name="ce21">
            <text:p>241,935</text:p>
          </table:table-cell>
          <table:table-cell office:value-type="float" office:value="550250.5" table:style-name="ce21">
            <text:p>550,251</text:p>
          </table:table-cell>
          <table:table-cell office:value-type="float" office:value="836718.8" table:style-name="ce21">
            <text:p>836,719</text:p>
          </table:table-cell>
          <table:table-cell office:value-type="float" office:value="2415907.2999999998" table:style-name="ce21">
            <text:p>2,415,907</text:p>
          </table:table-cell>
          <table:table-cell office:value-type="float" office:value="2751930.7" table:style-name="ce21">
            <text:p>2,751,931</text:p>
          </table:table-cell>
          <table:table-cell office:value-type="float" office:value="1386969.4" table:style-name="ce21">
            <text:p>1,386,96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Malaysia</text:p>
          </table:table-cell>
          <table:table-cell office:value-type="float" office:value="89161.7" table:style-name="ce21">
            <text:p>89,162</text:p>
          </table:table-cell>
          <table:table-cell office:value-type="float" office:value="128026.6" table:style-name="ce21">
            <text:p>128,027</text:p>
          </table:table-cell>
          <table:table-cell office:value-type="float" office:value="76528.100000000006" table:style-name="ce21">
            <text:p>76,528</text:p>
          </table:table-cell>
          <table:table-cell office:value-type="float" office:value="106528.1" table:style-name="ce21">
            <text:p>106,528</text:p>
          </table:table-cell>
          <table:table-cell office:value-type="float" office:value="82689.5" table:style-name="ce21">
            <text:p>82,690</text:p>
          </table:table-cell>
          <table:table-cell office:value-type="float" office:value="104887.9" table:style-name="ce21">
            <text:p>104,888</text:p>
          </table:table-cell>
          <table:table-cell office:value-type="float" office:value="97029.5" table:style-name="ce21">
            <text:p>97,030</text:p>
          </table:table-cell>
          <table:table-cell office:value-type="float" office:value="98058.5" table:style-name="ce21">
            <text:p>98,059</text:p>
          </table:table-cell>
          <table:table-cell office:value-type="float" office:value="89074.7" table:style-name="ce21">
            <text:p>89,075</text:p>
          </table:table-cell>
          <table:table-cell office:value-type="float" office:value="112287" table:style-name="ce21">
            <text:p>112,287</text:p>
          </table:table-cell>
          <table:table-cell office:value-type="float" office:value="400244.6" table:style-name="ce21">
            <text:p>400,245</text:p>
          </table:table-cell>
          <table:table-cell office:value-type="float" office:value="382665.4" table:style-name="ce21">
            <text:p>382,665</text:p>
          </table:table-cell>
          <table:table-cell office:value-type="float" office:value="201361.7" table:style-name="ce21">
            <text:p>201,36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Algeria</text:p>
          </table:table-cell>
          <table:table-cell office:value-type="float" office:value="475655.9" table:style-name="ce21">
            <text:p>475,656</text:p>
          </table:table-cell>
          <table:table-cell office:value-type="float" office:value="973430.7" table:style-name="ce21">
            <text:p>973,431</text:p>
          </table:table-cell>
          <table:table-cell office:value-type="float" office:value="716966.8" table:style-name="ce21">
            <text:p>716,967</text:p>
          </table:table-cell>
          <table:table-cell office:value-type="float" office:value="613655.69999999995" table:style-name="ce21">
            <text:p>613,656</text:p>
          </table:table-cell>
          <table:table-cell office:value-type="float" office:value="836239.1" table:style-name="ce21">
            <text:p>836,239</text:p>
          </table:table-cell>
          <table:table-cell office:value-type="float" office:value="1473191" table:style-name="ce21">
            <text:p>1,473,191</text:p>
          </table:table-cell>
          <table:table-cell office:value-type="float" office:value="902524.9" table:style-name="ce21">
            <text:p>902,525</text:p>
          </table:table-cell>
          <table:table-cell office:value-type="float" office:value="1006645" table:style-name="ce21">
            <text:p>1,006,645</text:p>
          </table:table-cell>
          <table:table-cell office:value-type="float" office:value="893287.1" table:style-name="ce21">
            <text:p>893,287</text:p>
          </table:table-cell>
          <table:table-cell office:value-type="float" office:value="1163077.2" table:style-name="ce21">
            <text:p>1,163,077</text:p>
          </table:table-cell>
          <table:table-cell office:value-type="float" office:value="2779709" table:style-name="ce21">
            <text:p>2,779,709</text:p>
          </table:table-cell>
          <table:table-cell office:value-type="float" office:value="4218600" table:style-name="ce21">
            <text:p>4,218,600</text:p>
          </table:table-cell>
          <table:table-cell office:value-type="float" office:value="2056364.3" table:style-name="ce21">
            <text:p>2,056,36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Greece</text:p>
          </table:table-cell>
          <table:table-cell office:value-type="float" office:value="380574" table:style-name="ce21">
            <text:p>380,574</text:p>
          </table:table-cell>
          <table:table-cell office:value-type="float" office:value="324948.09999999998" table:style-name="ce21">
            <text:p>324,948</text:p>
          </table:table-cell>
          <table:table-cell office:value-type="float" office:value="197848.3" table:style-name="ce21">
            <text:p>197,848</text:p>
          </table:table-cell>
          <table:table-cell office:value-type="float" office:value="305869.90000000002" table:style-name="ce21">
            <text:p>305,870</text:p>
          </table:table-cell>
          <table:table-cell office:value-type="float" office:value="190096.3" table:style-name="ce21">
            <text:p>190,096</text:p>
          </table:table-cell>
          <table:table-cell office:value-type="float" office:value="444737.5" table:style-name="ce21">
            <text:p>444,738</text:p>
          </table:table-cell>
          <table:table-cell office:value-type="float" office:value="403898" table:style-name="ce21">
            <text:p>403,898</text:p>
          </table:table-cell>
          <table:table-cell office:value-type="float" office:value="250337.5" table:style-name="ce21">
            <text:p>250,338</text:p>
          </table:table-cell>
          <table:table-cell office:value-type="float" office:value="253742.8" table:style-name="ce21">
            <text:p>253,743</text:p>
          </table:table-cell>
          <table:table-cell office:value-type="float" office:value="377235" table:style-name="ce21">
            <text:p>377,235</text:p>
          </table:table-cell>
          <table:table-cell office:value-type="float" office:value="1209240.3" table:style-name="ce21">
            <text:p>1,209,240</text:p>
          </table:table-cell>
          <table:table-cell office:value-type="float" office:value="1289069.3999999999" table:style-name="ce21">
            <text:p>1,289,069</text:p>
          </table:table-cell>
          <table:table-cell office:value-type="float" office:value="630977.80000000005" table:style-name="ce21">
            <text:p>630,978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Philippines</text:p>
          </table:table-cell>
          <table:table-cell office:value-type="float" office:value="13252.4" table:style-name="ce21">
            <text:p>13,252</text:p>
          </table:table-cell>
          <table:table-cell office:value-type="float" office:value="21132.7" table:style-name="ce21">
            <text:p>21,133</text:p>
          </table:table-cell>
          <table:table-cell office:value-type="float" office:value="20460.3" table:style-name="ce21">
            <text:p>20,460</text:p>
          </table:table-cell>
          <table:table-cell office:value-type="float" office:value="24984.2" table:style-name="ce21">
            <text:p>24,984</text:p>
          </table:table-cell>
          <table:table-cell office:value-type="float" office:value="18131" table:style-name="ce21">
            <text:p>18,131</text:p>
          </table:table-cell>
          <table:table-cell office:value-type="float" office:value="21929.9" table:style-name="ce21">
            <text:p>21,930</text:p>
          </table:table-cell>
          <table:table-cell office:value-type="float" office:value="24441.4" table:style-name="ce21">
            <text:p>24,441</text:p>
          </table:table-cell>
          <table:table-cell office:value-type="float" office:value="22206.1" table:style-name="ce21">
            <text:p>22,206</text:p>
          </table:table-cell>
          <table:table-cell office:value-type="float" office:value="19535.2" table:style-name="ce21">
            <text:p>19,535</text:p>
          </table:table-cell>
          <table:table-cell office:value-type="float" office:value="21564.1" table:style-name="ce21">
            <text:p>21,564</text:p>
          </table:table-cell>
          <table:table-cell office:value-type="float" office:value="79829.5" table:style-name="ce21">
            <text:p>79,830</text:p>
          </table:table-cell>
          <table:table-cell office:value-type="float" office:value="86708.4" table:style-name="ce21">
            <text:p>86,708</text:p>
          </table:table-cell>
          <table:table-cell office:value-type="float" office:value="41099.300000000003" table:style-name="ce21">
            <text:p>41,09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0">
            <text:p>Egypt</text:p>
          </table:table-cell>
          <table:table-cell office:value-type="float" office:value="353502.9" table:style-name="ce21">
            <text:p>353,503</text:p>
          </table:table-cell>
          <table:table-cell office:value-type="float" office:value="298551.5" table:style-name="ce21">
            <text:p>298,552</text:p>
          </table:table-cell>
          <table:table-cell office:value-type="float" office:value="188442.7" table:style-name="ce21">
            <text:p>188,443</text:p>
          </table:table-cell>
          <table:table-cell office:value-type="float" office:value="207599.1" table:style-name="ce21">
            <text:p>207,599</text:p>
          </table:table-cell>
          <table:table-cell office:value-type="float" office:value="290164.5" table:style-name="ce21">
            <text:p>290,165</text:p>
          </table:table-cell>
          <table:table-cell office:value-type="float" office:value="288440.5" table:style-name="ce21">
            <text:p>288,441</text:p>
          </table:table-cell>
          <table:table-cell office:value-type="float" office:value="238410.2" table:style-name="ce21">
            <text:p>238,410</text:p>
          </table:table-cell>
          <table:table-cell office:value-type="float" office:value="234609.8" table:style-name="ce21">
            <text:p>234,610</text:p>
          </table:table-cell>
          <table:table-cell office:value-type="float" office:value="344848.3" table:style-name="ce21">
            <text:p>344,848</text:p>
          </table:table-cell>
          <table:table-cell office:value-type="float" office:value="392677.3" table:style-name="ce21">
            <text:p>392,677</text:p>
          </table:table-cell>
          <table:table-cell office:value-type="float" office:value="1048096.1" table:style-name="ce21">
            <text:p>1,048,096</text:p>
          </table:table-cell>
          <table:table-cell office:value-type="float" office:value="1051624.8999999999" table:style-name="ce21">
            <text:p>1,051,625</text:p>
          </table:table-cell>
          <table:table-cell office:value-type="float" office:value="737525.6" table:style-name="ce21">
            <text:p>737,526</text:p>
          </table:table-cell>
          <table:table-cell table:style-name="ce15"/>
          <table:table-cell table:number-columns-repeated="16369" table:style-name="ce7"/>
        </table:table-row>
        <table:table-row table:style-name="ro3">
          <table:table-cell office:value-type="string" table:style-name="ce22">
            <text:p>Lithuania</text:p>
          </table:table-cell>
          <table:table-cell office:value-type="float" office:value="164901" table:style-name="ce23">
            <text:p>164,901</text:p>
          </table:table-cell>
          <table:table-cell office:value-type="float" office:value="188402.7" table:style-name="ce23">
            <text:p>188,403</text:p>
          </table:table-cell>
          <table:table-cell office:value-type="float" office:value="193982.9" table:style-name="ce23">
            <text:p>193,983</text:p>
          </table:table-cell>
          <table:table-cell office:value-type="float" office:value="255754.6" table:style-name="ce23">
            <text:p>255,755</text:p>
          </table:table-cell>
          <table:table-cell office:value-type="float" office:value="220904.6" table:style-name="ce23">
            <text:p>220,905</text:p>
          </table:table-cell>
          <table:table-cell office:value-type="float" office:value="247570.2" table:style-name="ce23">
            <text:p>247,570</text:p>
          </table:table-cell>
          <table:table-cell office:value-type="float" office:value="203310.1" table:style-name="ce23">
            <text:p>203,310</text:p>
          </table:table-cell>
          <table:table-cell office:value-type="float" office:value="316118.5" table:style-name="ce23">
            <text:p>316,119</text:p>
          </table:table-cell>
          <table:table-cell office:value-type="float" office:value="234019" table:style-name="ce23">
            <text:p>234,019</text:p>
          </table:table-cell>
          <table:table-cell office:value-type="float" office:value="382634.5" table:style-name="ce23">
            <text:p>382,635</text:p>
          </table:table-cell>
          <table:table-cell office:value-type="float" office:value="803041.1" table:style-name="ce21">
            <text:p>803,041</text:p>
          </table:table-cell>
          <table:table-cell office:value-type="float" office:value="987903.5" table:style-name="ce23">
            <text:p>987,904</text:p>
          </table:table-cell>
          <table:table-cell office:value-type="float" office:value="616653.5" table:style-name="ce23">
            <text:p>616,654</text:p>
          </table:table-cell>
          <table:table-cell table:style-name="ce15"/>
          <table:table-cell table:number-columns-repeated="16369" table:style-name="ce7"/>
        </table:table-row>
        <table:table-row table:style-name="ro3">
          <table:table-cell office:value-type="string" table:style-name="ce22">
            <text:p>Pakistan</text:p>
          </table:table-cell>
          <table:table-cell office:value-type="float" office:value="120446.6" table:style-name="ce23">
            <text:p>120,447</text:p>
          </table:table-cell>
          <table:table-cell office:value-type="float" office:value="128038.39999999999" table:style-name="ce23">
            <text:p>128,038</text:p>
          </table:table-cell>
          <table:table-cell office:value-type="float" office:value="130754.9" table:style-name="ce23">
            <text:p>130,755</text:p>
          </table:table-cell>
          <table:table-cell office:value-type="float" office:value="114013.7" table:style-name="ce23">
            <text:p>114,014</text:p>
          </table:table-cell>
          <table:table-cell office:value-type="float" office:value="97965.1" table:style-name="ce23">
            <text:p>97,965</text:p>
          </table:table-cell>
          <table:table-cell office:value-type="float" office:value="97942" table:style-name="ce23">
            <text:p>97,942</text:p>
          </table:table-cell>
          <table:table-cell office:value-type="float" office:value="111877.3" table:style-name="ce23">
            <text:p>111,877</text:p>
          </table:table-cell>
          <table:table-cell office:value-type="float" office:value="99314.8" table:style-name="ce23">
            <text:p>99,315</text:p>
          </table:table-cell>
          <table:table-cell office:value-type="float" office:value="96947.3" table:style-name="ce23">
            <text:p>96,947</text:p>
          </table:table-cell>
          <table:table-cell office:value-type="float" office:value="99080.6" table:style-name="ce23">
            <text:p>99,081</text:p>
          </table:table-cell>
          <table:table-cell office:value-type="float" office:value="493253.7" table:style-name="ce21">
            <text:p>493,254</text:p>
          </table:table-cell>
          <table:table-cell office:value-type="float" office:value="407099.2" table:style-name="ce23">
            <text:p>407,099</text:p>
          </table:table-cell>
          <table:table-cell office:value-type="float" office:value="196028" table:style-name="ce23">
            <text:p>196,028</text:p>
          </table:table-cell>
          <table:table-cell table:style-name="ce15"/>
          <table:table-cell table:number-columns-repeated="16369" table:style-name="ce7"/>
        </table:table-row>
        <table:table-row table:style-name="ro3">
          <table:table-cell table:style-name="ce6"/>
          <table:table-cell table:number-columns-repeated="10" table:style-name="ce15"/>
          <table:table-cell table:style-name="ce18"/>
          <table:table-cell table:number-columns-repeated="3" table:style-name="ce15"/>
          <table:table-cell table:number-columns-repeated="16369" table:style-name="ce7"/>
        </table:table-row>
        <table:table-row table:number-rows-repeated="1048519" table:style-name="ro6">
          <table:table-cell table:number-columns-repeated="16384"/>
        </table:table-row>
        <table:named-expressions>
          <table:named-range table:name="Print_Area" table:cell-range-address="Imports_tonnes.$A$1:Imports_tonnes.$N$57" table:base-cell-address="Imports_tonnes.$A$1"/>
        </table:named-expressions>
      </table:table>
      <table:table table:name="Exports_value" table:style-name="ta3">
        <table:table-column table:style-name="co1" table:default-cell-style-name="ce6"/>
        <table:table-column table:style-name="co2" table:number-columns-repeated="10" table:default-cell-style-name="ce6"/>
        <table:table-column table:style-name="co2" table:default-cell-style-name="ce16"/>
        <table:table-column table:style-name="co2" table:number-columns-repeated="2" table:default-cell-style-name="ce6"/>
        <table:table-column table:style-name="co6" table:default-cell-style-name="ce6"/>
        <table:table-column table:style-name="co3" table:number-columns-repeated="16369" table:default-cell-style-name="ce6"/>
        <table:table-row table:style-name="ro1">
          <table:table-cell office:value-type="string" table:style-name="ce1">
            <text:p>UK exports General Trade: First quarter 2024 to second quarter 2026, £ millions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Top 50 Trading partners</text:p>
          </table:table-cell>
          <table:table-cell table:number-columns-repeated="10" table:style-name="ce6"/>
          <table:table-cell table:style-name="ce16"/>
          <table:table-cell table:number-columns-repeated="3" table:style-name="ce6"/>
          <table:table-cell table:number-columns-repeated="16369" table:style-name="ce7"/>
        </table:table-row>
        <table:table-row table:style-name="ro3">
          <table:table-cell office:value-type="string" table:style-name="ce8">
            <text:p>Source: UK overseas trade in goods statistics from HM Revenue &amp; Customs</text:p>
          </table:table-cell>
          <table:table-cell table:number-columns-repeated="10" table:style-name="ce6"/>
          <table:table-cell table:style-name="ce16"/>
          <table:table-cell table:number-columns-repeated="3" table:style-name="ce6"/>
          <table:table-cell table:number-columns-repeated="16369" table:style-name="ce7"/>
        </table:table-row>
        <table:table-row table:style-name="ro3">
          <table:table-cell office:value-type="string" table:style-name="ce8">
            <text:p>This worksheet contains one table.</text:p>
          </table:table-cell>
          <table:table-cell table:number-columns-repeated="10" table:style-name="ce6"/>
          <table:table-cell table:style-name="ce16"/>
          <table:table-cell table:number-columns-repeated="3" table:style-name="ce6"/>
          <table:table-cell table:number-columns-repeated="16369" table:style-name="ce7"/>
        </table:table-row>
        <table:table-row table:style-name="ro4">
          <table:table-cell table:style-name="ce8"/>
          <table:table-cell table:number-columns-repeated="10" table:style-name="ce6"/>
          <table:table-cell table:style-name="ce16"/>
          <table:table-cell table:number-columns-repeated="3" table:style-name="ce6"/>
          <table:table-cell table:number-columns-repeated="16369" table:style-name="ce7"/>
        </table:table-row>
        <table:table-row table:style-name="ro5">
          <table:table-cell office:value-type="string" table:style-name="ce24">
            <text:p>Country of destination</text:p>
          </table:table-cell>
          <table:table-cell office:value-type="string" table:style-name="ce25">
            <text:p>First quarter 2024</text:p>
          </table:table-cell>
          <table:table-cell office:value-type="string" table:style-name="ce25">
            <text:p>Second quarter 2024</text:p>
          </table:table-cell>
          <table:table-cell office:value-type="string" table:style-name="ce25">
            <text:p>Third quarter 2024</text:p>
          </table:table-cell>
          <table:table-cell office:value-type="string" table:style-name="ce25">
            <text:p>Fourth quarter 2024</text:p>
          </table:table-cell>
          <table:table-cell office:value-type="string" table:style-name="ce26">
            <text:p>First quarter 2025</text:p>
          </table:table-cell>
          <table:table-cell office:value-type="string" table:style-name="ce26">
            <text:p>Second quarter 2025</text:p>
          </table:table-cell>
          <table:table-cell office:value-type="string" table:style-name="ce26">
            <text:p>Third quarter 2025</text:p>
          </table:table-cell>
          <table:table-cell office:value-type="string" table:style-name="ce26">
            <text:p>Fourth quarter 2025</text:p>
          </table:table-cell>
          <table:table-cell office:value-type="string" table:style-name="ce25">
            <text:p>First quarter 2026</text:p>
          </table:table-cell>
          <table:table-cell office:value-type="string" table:style-name="ce25">
            <text:p>Second quarter<text:s/></text:p>
            <text:p>2026</text:p>
          </table:table-cell>
          <table:table-cell office:value-type="string" table:style-name="ce26">
            <text:p>Total <text:s/>2024</text:p>
          </table:table-cell>
          <table:table-cell office:value-type="string" table:style-name="ce25">
            <text:p>Total 2025</text:p>
          </table:table-cell>
          <table:table-cell office:value-type="string" table:style-name="ce10">
            <text:p>Year to date<text:s/></text:p>
            <text:p>2026</text:p>
          </table:table-cell>
          <table:table-cell table:style-name="ce6"/>
          <table:table-cell table:number-columns-repeated="16369" table:style-name="ce7"/>
        </table:table-row>
        <table:table-row table:style-name="ro3">
          <table:table-cell office:value-type="string" table:style-name="ce27">
            <text:p>United States</text:p>
          </table:table-cell>
          <table:table-cell office:value-type="float" office:value="13334.4" table:style-name="ce21">
            <text:p>13,334</text:p>
          </table:table-cell>
          <table:table-cell office:value-type="float" office:value="14377.1" table:style-name="ce21">
            <text:p>14,377</text:p>
          </table:table-cell>
          <table:table-cell office:value-type="float" office:value="13359.2" table:style-name="ce21">
            <text:p>13,359</text:p>
          </table:table-cell>
          <table:table-cell office:value-type="float" office:value="16444.2" table:style-name="ce21">
            <text:p>16,444</text:p>
          </table:table-cell>
          <table:table-cell office:value-type="float" office:value="28656.400000000001" table:style-name="ce21">
            <text:p>28,656</text:p>
          </table:table-cell>
          <table:table-cell office:value-type="float" office:value="12807.8" table:style-name="ce21">
            <text:p>12,808</text:p>
          </table:table-cell>
          <table:table-cell office:value-type="float" office:value="13171" table:style-name="ce21">
            <text:p>13,171</text:p>
          </table:table-cell>
          <table:table-cell office:value-type="float" office:value="12645.6" table:style-name="ce21">
            <text:p>12,646</text:p>
          </table:table-cell>
          <table:table-cell office:value-type="float" office:value="12141.7" table:style-name="ce21">
            <text:p>12,142</text:p>
          </table:table-cell>
          <table:table-cell office:value-type="float" office:value="13749.1" table:style-name="ce21">
            <text:p>13,749</text:p>
          </table:table-cell>
          <table:table-cell office:value-type="float" office:value="57514.9" table:style-name="ce21">
            <text:p>57,515</text:p>
          </table:table-cell>
          <table:table-cell office:value-type="float" office:value="67280.899999999994" table:style-name="ce21">
            <text:p>67,281</text:p>
          </table:table-cell>
          <table:table-cell office:value-type="float" office:value="25890.799999999999" table:style-name="ce21">
            <text:p>25,891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China</text:p>
          </table:table-cell>
          <table:table-cell office:value-type="float" office:value="7555.6" table:style-name="ce21">
            <text:p>7,556</text:p>
          </table:table-cell>
          <table:table-cell office:value-type="float" office:value="8696" table:style-name="ce21">
            <text:p>8,696</text:p>
          </table:table-cell>
          <table:table-cell office:value-type="float" office:value="7329.5" table:style-name="ce21">
            <text:p>7,330</text:p>
          </table:table-cell>
          <table:table-cell office:value-type="float" office:value="13450.5" table:style-name="ce21">
            <text:p>13,451</text:p>
          </table:table-cell>
          <table:table-cell office:value-type="float" office:value="8897.5" table:style-name="ce21">
            <text:p>8,898</text:p>
          </table:table-cell>
          <table:table-cell office:value-type="float" office:value="6875.3" table:style-name="ce21">
            <text:p>6,875</text:p>
          </table:table-cell>
          <table:table-cell office:value-type="float" office:value="6385.2" table:style-name="ce21">
            <text:p>6,385</text:p>
          </table:table-cell>
          <table:table-cell office:value-type="float" office:value="5658.1" table:style-name="ce21">
            <text:p>5,658</text:p>
          </table:table-cell>
          <table:table-cell office:value-type="float" office:value="4905.1000000000004" table:style-name="ce21">
            <text:p>4,905</text:p>
          </table:table-cell>
          <table:table-cell office:value-type="float" office:value="15549.8" table:style-name="ce21">
            <text:p>15,550</text:p>
          </table:table-cell>
          <table:table-cell office:value-type="float" office:value="37031.5" table:style-name="ce21">
            <text:p>37,032</text:p>
          </table:table-cell>
          <table:table-cell office:value-type="float" office:value="27816.1" table:style-name="ce21">
            <text:p>27,816</text:p>
          </table:table-cell>
          <table:table-cell office:value-type="float" office:value="20454.900000000001" table:style-name="ce21">
            <text:p>20,455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Germany</text:p>
          </table:table-cell>
          <table:table-cell office:value-type="float" office:value="7852.9" table:style-name="ce21">
            <text:p>7,853</text:p>
          </table:table-cell>
          <table:table-cell office:value-type="float" office:value="7320.3" table:style-name="ce21">
            <text:p>7,320</text:p>
          </table:table-cell>
          <table:table-cell office:value-type="float" office:value="7750.7" table:style-name="ce21">
            <text:p>7,751</text:p>
          </table:table-cell>
          <table:table-cell office:value-type="float" office:value="7912.3" table:style-name="ce21">
            <text:p>7,912</text:p>
          </table:table-cell>
          <table:table-cell office:value-type="float" office:value="8544.6" table:style-name="ce21">
            <text:p>8,545</text:p>
          </table:table-cell>
          <table:table-cell office:value-type="float" office:value="7719.9" table:style-name="ce21">
            <text:p>7,720</text:p>
          </table:table-cell>
          <table:table-cell office:value-type="float" office:value="8405.4" table:style-name="ce21">
            <text:p>8,405</text:p>
          </table:table-cell>
          <table:table-cell office:value-type="float" office:value="8318.2999999999993" table:style-name="ce21">
            <text:p>8,318</text:p>
          </table:table-cell>
          <table:table-cell office:value-type="float" office:value="9246.9" table:style-name="ce21">
            <text:p>9,247</text:p>
          </table:table-cell>
          <table:table-cell office:value-type="float" office:value="9185.7999999999993" table:style-name="ce21">
            <text:p>9,186</text:p>
          </table:table-cell>
          <table:table-cell office:value-type="float" office:value="30836.2" table:style-name="ce21">
            <text:p>30,836</text:p>
          </table:table-cell>
          <table:table-cell office:value-type="float" office:value="32988" table:style-name="ce21">
            <text:p>32,988</text:p>
          </table:table-cell>
          <table:table-cell office:value-type="float" office:value="18432.7" table:style-name="ce21">
            <text:p>18,43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Netherlands</text:p>
          </table:table-cell>
          <table:table-cell office:value-type="float" office:value="6527.3" table:style-name="ce21">
            <text:p>6,527</text:p>
          </table:table-cell>
          <table:table-cell office:value-type="float" office:value="8192.7999999999993" table:style-name="ce21">
            <text:p>8,193</text:p>
          </table:table-cell>
          <table:table-cell office:value-type="float" office:value="6636.9" table:style-name="ce21">
            <text:p>6,637</text:p>
          </table:table-cell>
          <table:table-cell office:value-type="float" office:value="6954.8" table:style-name="ce21">
            <text:p>6,955</text:p>
          </table:table-cell>
          <table:table-cell office:value-type="float" office:value="6851.9" table:style-name="ce21">
            <text:p>6,852</text:p>
          </table:table-cell>
          <table:table-cell office:value-type="float" office:value="6418.3" table:style-name="ce21">
            <text:p>6,418</text:p>
          </table:table-cell>
          <table:table-cell office:value-type="float" office:value="5629.4" table:style-name="ce21">
            <text:p>5,629</text:p>
          </table:table-cell>
          <table:table-cell office:value-type="float" office:value="6368.7" table:style-name="ce21">
            <text:p>6,369</text:p>
          </table:table-cell>
          <table:table-cell office:value-type="float" office:value="7284.7" table:style-name="ce21">
            <text:p>7,285</text:p>
          </table:table-cell>
          <table:table-cell office:value-type="float" office:value="7619.1" table:style-name="ce21">
            <text:p>7,619</text:p>
          </table:table-cell>
          <table:table-cell office:value-type="float" office:value="28311.8" table:style-name="ce21">
            <text:p>28,312</text:p>
          </table:table-cell>
          <table:table-cell office:value-type="float" office:value="25268.3" table:style-name="ce21">
            <text:p>25,268</text:p>
          </table:table-cell>
          <table:table-cell office:value-type="float" office:value="14903.8" table:style-name="ce21">
            <text:p>14,90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Hong Kong</text:p>
          </table:table-cell>
          <table:table-cell office:value-type="float" office:value="2395.1999999999998" table:style-name="ce21">
            <text:p>2,395</text:p>
          </table:table-cell>
          <table:table-cell office:value-type="float" office:value="2246.6999999999998" table:style-name="ce21">
            <text:p>2,247</text:p>
          </table:table-cell>
          <table:table-cell office:value-type="float" office:value="2622.5" table:style-name="ce21">
            <text:p>2,623</text:p>
          </table:table-cell>
          <table:table-cell office:value-type="float" office:value="2254.3000000000002" table:style-name="ce21">
            <text:p>2,254</text:p>
          </table:table-cell>
          <table:table-cell office:value-type="float" office:value="2947" table:style-name="ce21">
            <text:p>2,947</text:p>
          </table:table-cell>
          <table:table-cell office:value-type="float" office:value="2944.2" table:style-name="ce21">
            <text:p>2,944</text:p>
          </table:table-cell>
          <table:table-cell office:value-type="float" office:value="3853.2" table:style-name="ce21">
            <text:p>3,853</text:p>
          </table:table-cell>
          <table:table-cell office:value-type="float" office:value="3343.3" table:style-name="ce21">
            <text:p>3,343</text:p>
          </table:table-cell>
          <table:table-cell office:value-type="float" office:value="6332" table:style-name="ce21">
            <text:p>6,332</text:p>
          </table:table-cell>
          <table:table-cell office:value-type="float" office:value="6980.4" table:style-name="ce21">
            <text:p>6,980</text:p>
          </table:table-cell>
          <table:table-cell office:value-type="float" office:value="9518.7000000000007" table:style-name="ce21">
            <text:p>9,519</text:p>
          </table:table-cell>
          <table:table-cell office:value-type="float" office:value="13087.7" table:style-name="ce21">
            <text:p>13,088</text:p>
          </table:table-cell>
          <table:table-cell office:value-type="float" office:value="13312.3" table:style-name="ce21">
            <text:p>13,31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France</text:p>
          </table:table-cell>
          <table:table-cell office:value-type="float" office:value="5796.5" table:style-name="ce21">
            <text:p>5,797</text:p>
          </table:table-cell>
          <table:table-cell office:value-type="float" office:value="5794" table:style-name="ce21">
            <text:p>5,794</text:p>
          </table:table-cell>
          <table:table-cell office:value-type="float" office:value="5363.2" table:style-name="ce21">
            <text:p>5,363</text:p>
          </table:table-cell>
          <table:table-cell office:value-type="float" office:value="5956.2" table:style-name="ce21">
            <text:p>5,956</text:p>
          </table:table-cell>
          <table:table-cell office:value-type="float" office:value="5852.7" table:style-name="ce21">
            <text:p>5,853</text:p>
          </table:table-cell>
          <table:table-cell office:value-type="float" office:value="5900.2" table:style-name="ce21">
            <text:p>5,900</text:p>
          </table:table-cell>
          <table:table-cell office:value-type="float" office:value="5480.1" table:style-name="ce21">
            <text:p>5,480</text:p>
          </table:table-cell>
          <table:table-cell office:value-type="float" office:value="5786.6" table:style-name="ce21">
            <text:p>5,787</text:p>
          </table:table-cell>
          <table:table-cell office:value-type="float" office:value="5949.4" table:style-name="ce21">
            <text:p>5,949</text:p>
          </table:table-cell>
          <table:table-cell office:value-type="float" office:value="6533" table:style-name="ce21">
            <text:p>6,533</text:p>
          </table:table-cell>
          <table:table-cell office:value-type="float" office:value="22909.8" table:style-name="ce21">
            <text:p>22,910</text:p>
          </table:table-cell>
          <table:table-cell office:value-type="float" office:value="23019.599999999999" table:style-name="ce21">
            <text:p>23,020</text:p>
          </table:table-cell>
          <table:table-cell office:value-type="float" office:value="12482.4" table:style-name="ce21">
            <text:p>12,48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Ireland</text:p>
          </table:table-cell>
          <table:table-cell office:value-type="float" office:value="5994" table:style-name="ce21">
            <text:p>5,994</text:p>
          </table:table-cell>
          <table:table-cell office:value-type="float" office:value="6059.9" table:style-name="ce21">
            <text:p>6,060</text:p>
          </table:table-cell>
          <table:table-cell office:value-type="float" office:value="5568.9" table:style-name="ce21">
            <text:p>5,569</text:p>
          </table:table-cell>
          <table:table-cell office:value-type="float" office:value="6064.8" table:style-name="ce21">
            <text:p>6,065</text:p>
          </table:table-cell>
          <table:table-cell office:value-type="float" office:value="5852.5" table:style-name="ce21">
            <text:p>5,853</text:p>
          </table:table-cell>
          <table:table-cell office:value-type="float" office:value="5643.3" table:style-name="ce21">
            <text:p>5,643</text:p>
          </table:table-cell>
          <table:table-cell office:value-type="float" office:value="5763.2" table:style-name="ce21">
            <text:p>5,763</text:p>
          </table:table-cell>
          <table:table-cell office:value-type="float" office:value="6012.7" table:style-name="ce21">
            <text:p>6,013</text:p>
          </table:table-cell>
          <table:table-cell office:value-type="float" office:value="5775.2" table:style-name="ce21">
            <text:p>5,775</text:p>
          </table:table-cell>
          <table:table-cell office:value-type="float" office:value="6095" table:style-name="ce21">
            <text:p>6,095</text:p>
          </table:table-cell>
          <table:table-cell office:value-type="float" office:value="23687.5" table:style-name="ce21">
            <text:p>23,688</text:p>
          </table:table-cell>
          <table:table-cell office:value-type="float" office:value="23271.7" table:style-name="ce21">
            <text:p>23,272</text:p>
          </table:table-cell>
          <table:table-cell office:value-type="float" office:value="11870.2" table:style-name="ce21">
            <text:p>11,87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Belgium</text:p>
          </table:table-cell>
          <table:table-cell office:value-type="float" office:value="4496.3" table:style-name="ce21">
            <text:p>4,496</text:p>
          </table:table-cell>
          <table:table-cell office:value-type="float" office:value="4387" table:style-name="ce21">
            <text:p>4,387</text:p>
          </table:table-cell>
          <table:table-cell office:value-type="float" office:value="4341.7" table:style-name="ce21">
            <text:p>4,342</text:p>
          </table:table-cell>
          <table:table-cell office:value-type="float" office:value="3754.7" table:style-name="ce21">
            <text:p>3,755</text:p>
          </table:table-cell>
          <table:table-cell office:value-type="float" office:value="3602.7" table:style-name="ce21">
            <text:p>3,603</text:p>
          </table:table-cell>
          <table:table-cell office:value-type="float" office:value="4115.8" table:style-name="ce21">
            <text:p>4,116</text:p>
          </table:table-cell>
          <table:table-cell office:value-type="float" office:value="4047.1" table:style-name="ce21">
            <text:p>4,047</text:p>
          </table:table-cell>
          <table:table-cell office:value-type="float" office:value="3635.5" table:style-name="ce21">
            <text:p>3,636</text:p>
          </table:table-cell>
          <table:table-cell office:value-type="float" office:value="3712.5" table:style-name="ce21">
            <text:p>3,713</text:p>
          </table:table-cell>
          <table:table-cell office:value-type="float" office:value="4440.3999999999996" table:style-name="ce21">
            <text:p>4,440</text:p>
          </table:table-cell>
          <table:table-cell office:value-type="float" office:value="16979.7" table:style-name="ce21">
            <text:p>16,980</text:p>
          </table:table-cell>
          <table:table-cell office:value-type="float" office:value="15401.1" table:style-name="ce21">
            <text:p>15,401</text:p>
          </table:table-cell>
          <table:table-cell office:value-type="float" office:value="8152.9" table:style-name="ce21">
            <text:p>8,15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Spain</text:p>
          </table:table-cell>
          <table:table-cell office:value-type="float" office:value="2326" table:style-name="ce21">
            <text:p>2,326</text:p>
          </table:table-cell>
          <table:table-cell office:value-type="float" office:value="2445.5" table:style-name="ce21">
            <text:p>2,446</text:p>
          </table:table-cell>
          <table:table-cell office:value-type="float" office:value="2186.4" table:style-name="ce21">
            <text:p>2,186</text:p>
          </table:table-cell>
          <table:table-cell office:value-type="float" office:value="2536.4" table:style-name="ce21">
            <text:p>2,536</text:p>
          </table:table-cell>
          <table:table-cell office:value-type="float" office:value="2708.6" table:style-name="ce21">
            <text:p>2,709</text:p>
          </table:table-cell>
          <table:table-cell office:value-type="float" office:value="2647.1" table:style-name="ce21">
            <text:p>2,647</text:p>
          </table:table-cell>
          <table:table-cell office:value-type="float" office:value="2438.9" table:style-name="ce21">
            <text:p>2,439</text:p>
          </table:table-cell>
          <table:table-cell office:value-type="float" office:value="2787.9" table:style-name="ce21">
            <text:p>2,788</text:p>
          </table:table-cell>
          <table:table-cell office:value-type="float" office:value="2879.7" table:style-name="ce21">
            <text:p>2,880</text:p>
          </table:table-cell>
          <table:table-cell office:value-type="float" office:value="3082.9" table:style-name="ce21">
            <text:p>3,083</text:p>
          </table:table-cell>
          <table:table-cell office:value-type="float" office:value="9494.4" table:style-name="ce21">
            <text:p>9,494</text:p>
          </table:table-cell>
          <table:table-cell office:value-type="float" office:value="10582.5" table:style-name="ce21">
            <text:p>10,583</text:p>
          </table:table-cell>
          <table:table-cell office:value-type="float" office:value="5962.6" table:style-name="ce21">
            <text:p>5,96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India</text:p>
          </table:table-cell>
          <table:table-cell office:value-type="float" office:value="1817.7" table:style-name="ce21">
            <text:p>1,818</text:p>
          </table:table-cell>
          <table:table-cell office:value-type="float" office:value="1302.5" table:style-name="ce21">
            <text:p>1,303</text:p>
          </table:table-cell>
          <table:table-cell office:value-type="float" office:value="2240" table:style-name="ce21">
            <text:p>2,240</text:p>
          </table:table-cell>
          <table:table-cell office:value-type="float" office:value="1702.4" table:style-name="ce21">
            <text:p>1,702</text:p>
          </table:table-cell>
          <table:table-cell office:value-type="float" office:value="1953.5" table:style-name="ce21">
            <text:p>1,954</text:p>
          </table:table-cell>
          <table:table-cell office:value-type="float" office:value="1558" table:style-name="ce21">
            <text:p>1,558</text:p>
          </table:table-cell>
          <table:table-cell office:value-type="float" office:value="1857.3" table:style-name="ce21">
            <text:p>1,857</text:p>
          </table:table-cell>
          <table:table-cell office:value-type="float" office:value="2191.6999999999998" table:style-name="ce21">
            <text:p>2,192</text:p>
          </table:table-cell>
          <table:table-cell office:value-type="float" office:value="3721.5" table:style-name="ce21">
            <text:p>3,722</text:p>
          </table:table-cell>
          <table:table-cell office:value-type="float" office:value="1601.2" table:style-name="ce21">
            <text:p>1,601</text:p>
          </table:table-cell>
          <table:table-cell office:value-type="float" office:value="7062.6" table:style-name="ce21">
            <text:p>7,063</text:p>
          </table:table-cell>
          <table:table-cell office:value-type="float" office:value="7560.5" table:style-name="ce21">
            <text:p>7,561</text:p>
          </table:table-cell>
          <table:table-cell office:value-type="float" office:value="5322.7" table:style-name="ce21">
            <text:p>5,32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UAE</text:p>
          </table:table-cell>
          <table:table-cell office:value-type="float" office:value="3650.4" table:style-name="ce21">
            <text:p>3,650</text:p>
          </table:table-cell>
          <table:table-cell office:value-type="float" office:value="1798.4" table:style-name="ce21">
            <text:p>1,798</text:p>
          </table:table-cell>
          <table:table-cell office:value-type="float" office:value="1998.6" table:style-name="ce21">
            <text:p>1,999</text:p>
          </table:table-cell>
          <table:table-cell office:value-type="float" office:value="2367.4" table:style-name="ce21">
            <text:p>2,367</text:p>
          </table:table-cell>
          <table:table-cell office:value-type="float" office:value="1884" table:style-name="ce21">
            <text:p>1,884</text:p>
          </table:table-cell>
          <table:table-cell office:value-type="float" office:value="1988.7" table:style-name="ce21">
            <text:p>1,989</text:p>
          </table:table-cell>
          <table:table-cell office:value-type="float" office:value="1927.1" table:style-name="ce21">
            <text:p>1,927</text:p>
          </table:table-cell>
          <table:table-cell office:value-type="float" office:value="2292.4" table:style-name="ce21">
            <text:p>2,292</text:p>
          </table:table-cell>
          <table:table-cell office:value-type="float" office:value="3344.8" table:style-name="ce21">
            <text:p>3,345</text:p>
          </table:table-cell>
          <table:table-cell office:value-type="float" office:value="1803.3" table:style-name="ce21">
            <text:p>1,803</text:p>
          </table:table-cell>
          <table:table-cell office:value-type="float" office:value="9814.7999999999993" table:style-name="ce21">
            <text:p>9,815</text:p>
          </table:table-cell>
          <table:table-cell office:value-type="float" office:value="8092.2" table:style-name="ce21">
            <text:p>8,092</text:p>
          </table:table-cell>
          <table:table-cell office:value-type="float" office:value="5148.1000000000004" table:style-name="ce21">
            <text:p>5,148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Italy</text:p>
          </table:table-cell>
          <table:table-cell office:value-type="float" office:value="2218.9" table:style-name="ce21">
            <text:p>2,219</text:p>
          </table:table-cell>
          <table:table-cell office:value-type="float" office:value="2199.8000000000002" table:style-name="ce21">
            <text:p>2,200</text:p>
          </table:table-cell>
          <table:table-cell office:value-type="float" office:value="2163.3000000000002" table:style-name="ce21">
            <text:p>2,163</text:p>
          </table:table-cell>
          <table:table-cell office:value-type="float" office:value="2334.6" table:style-name="ce21">
            <text:p>2,335</text:p>
          </table:table-cell>
          <table:table-cell office:value-type="float" office:value="2319.8000000000002" table:style-name="ce21">
            <text:p>2,320</text:p>
          </table:table-cell>
          <table:table-cell office:value-type="float" office:value="2167" table:style-name="ce21">
            <text:p>2,167</text:p>
          </table:table-cell>
          <table:table-cell office:value-type="float" office:value="2060.4" table:style-name="ce21">
            <text:p>2,060</text:p>
          </table:table-cell>
          <table:table-cell office:value-type="float" office:value="2091.5" table:style-name="ce21">
            <text:p>2,092</text:p>
          </table:table-cell>
          <table:table-cell office:value-type="float" office:value="2448" table:style-name="ce21">
            <text:p>2,448</text:p>
          </table:table-cell>
          <table:table-cell office:value-type="float" office:value="2287.6999999999998" table:style-name="ce21">
            <text:p>2,288</text:p>
          </table:table-cell>
          <table:table-cell office:value-type="float" office:value="8916.6" table:style-name="ce21">
            <text:p>8,917</text:p>
          </table:table-cell>
          <table:table-cell office:value-type="float" office:value="8638.6" table:style-name="ce21">
            <text:p>8,639</text:p>
          </table:table-cell>
          <table:table-cell office:value-type="float" office:value="4735.7" table:style-name="ce21">
            <text:p>4,73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Singapore</text:p>
          </table:table-cell>
          <table:table-cell office:value-type="float" office:value="1807.6" table:style-name="ce21">
            <text:p>1,808</text:p>
          </table:table-cell>
          <table:table-cell office:value-type="float" office:value="1532.6" table:style-name="ce21">
            <text:p>1,533</text:p>
          </table:table-cell>
          <table:table-cell office:value-type="float" office:value="1508.2" table:style-name="ce21">
            <text:p>1,508</text:p>
          </table:table-cell>
          <table:table-cell office:value-type="float" office:value="1502.9" table:style-name="ce21">
            <text:p>1,503</text:p>
          </table:table-cell>
          <table:table-cell office:value-type="float" office:value="1938" table:style-name="ce21">
            <text:p>1,938</text:p>
          </table:table-cell>
          <table:table-cell office:value-type="float" office:value="1713.6" table:style-name="ce21">
            <text:p>1,714</text:p>
          </table:table-cell>
          <table:table-cell office:value-type="float" office:value="2129.5" table:style-name="ce21">
            <text:p>2,130</text:p>
          </table:table-cell>
          <table:table-cell office:value-type="float" office:value="2122.3000000000002" table:style-name="ce21">
            <text:p>2,122</text:p>
          </table:table-cell>
          <table:table-cell office:value-type="float" office:value="2236.1999999999998" table:style-name="ce21">
            <text:p>2,236</text:p>
          </table:table-cell>
          <table:table-cell office:value-type="float" office:value="2107.6" table:style-name="ce21">
            <text:p>2,108</text:p>
          </table:table-cell>
          <table:table-cell office:value-type="float" office:value="6351.3" table:style-name="ce21">
            <text:p>6,351</text:p>
          </table:table-cell>
          <table:table-cell office:value-type="float" office:value="7903.4" table:style-name="ce21">
            <text:p>7,903</text:p>
          </table:table-cell>
          <table:table-cell office:value-type="float" office:value="4343.8" table:style-name="ce21">
            <text:p>4,34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Switzerland</text:p>
          </table:table-cell>
          <table:table-cell office:value-type="float" office:value="9245.4" table:style-name="ce21">
            <text:p>9,245</text:p>
          </table:table-cell>
          <table:table-cell office:value-type="float" office:value="2019.3" table:style-name="ce21">
            <text:p>2,019</text:p>
          </table:table-cell>
          <table:table-cell office:value-type="float" office:value="2332.3000000000002" table:style-name="ce21">
            <text:p>2,332</text:p>
          </table:table-cell>
          <table:table-cell office:value-type="float" office:value="9129.2000000000007" table:style-name="ce21">
            <text:p>9,129</text:p>
          </table:table-cell>
          <table:table-cell office:value-type="float" office:value="14503.2" table:style-name="ce21">
            <text:p>14,503</text:p>
          </table:table-cell>
          <table:table-cell office:value-type="float" office:value="3707.1" table:style-name="ce21">
            <text:p>3,707</text:p>
          </table:table-cell>
          <table:table-cell office:value-type="float" office:value="2763.6" table:style-name="ce21">
            <text:p>2,764</text:p>
          </table:table-cell>
          <table:table-cell office:value-type="float" office:value="2836" table:style-name="ce21">
            <text:p>2,836</text:p>
          </table:table-cell>
          <table:table-cell office:value-type="float" office:value="2575.3000000000002" table:style-name="ce21">
            <text:p>2,575</text:p>
          </table:table-cell>
          <table:table-cell office:value-type="float" office:value="1656.3" table:style-name="ce21">
            <text:p>1,656</text:p>
          </table:table-cell>
          <table:table-cell office:value-type="float" office:value="22726.1" table:style-name="ce21">
            <text:p>22,726</text:p>
          </table:table-cell>
          <table:table-cell office:value-type="float" office:value="23809.9" table:style-name="ce21">
            <text:p>23,810</text:p>
          </table:table-cell>
          <table:table-cell office:value-type="float" office:value="4231.6000000000004" table:style-name="ce21">
            <text:p>4,23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Poland</text:p>
          </table:table-cell>
          <table:table-cell office:value-type="float" office:value="1971.7" table:style-name="ce21">
            <text:p>1,972</text:p>
          </table:table-cell>
          <table:table-cell office:value-type="float" office:value="1655.2" table:style-name="ce21">
            <text:p>1,655</text:p>
          </table:table-cell>
          <table:table-cell office:value-type="float" office:value="1689" table:style-name="ce21">
            <text:p>1,689</text:p>
          </table:table-cell>
          <table:table-cell office:value-type="float" office:value="1962.5" table:style-name="ce21">
            <text:p>1,963</text:p>
          </table:table-cell>
          <table:table-cell office:value-type="float" office:value="2097" table:style-name="ce21">
            <text:p>2,097</text:p>
          </table:table-cell>
          <table:table-cell office:value-type="float" office:value="2287.8000000000002" table:style-name="ce21">
            <text:p>2,288</text:p>
          </table:table-cell>
          <table:table-cell office:value-type="float" office:value="2521.5" table:style-name="ce21">
            <text:p>2,522</text:p>
          </table:table-cell>
          <table:table-cell office:value-type="float" office:value="1757.2" table:style-name="ce21">
            <text:p>1,757</text:p>
          </table:table-cell>
          <table:table-cell office:value-type="float" office:value="1987.9" table:style-name="ce21">
            <text:p>1,988</text:p>
          </table:table-cell>
          <table:table-cell office:value-type="float" office:value="1900.1" table:style-name="ce21">
            <text:p>1,900</text:p>
          </table:table-cell>
          <table:table-cell office:value-type="float" office:value="7278.3" table:style-name="ce21">
            <text:p>7,278</text:p>
          </table:table-cell>
          <table:table-cell office:value-type="float" office:value="8663.5" table:style-name="ce21">
            <text:p>8,664</text:p>
          </table:table-cell>
          <table:table-cell office:value-type="float" office:value="3888" table:style-name="ce21">
            <text:p>3,888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Low Value Trade EU</text:p>
          </table:table-cell>
          <table:table-cell office:value-type="float" office:value="1686.4" table:style-name="ce21">
            <text:p>1,686</text:p>
          </table:table-cell>
          <table:table-cell office:value-type="float" office:value="1652.8" table:style-name="ce21">
            <text:p>1,653</text:p>
          </table:table-cell>
          <table:table-cell office:value-type="float" office:value="2586.3000000000002" table:style-name="ce21">
            <text:p>2,586</text:p>
          </table:table-cell>
          <table:table-cell office:value-type="float" office:value="2202" table:style-name="ce21">
            <text:p>2,202</text:p>
          </table:table-cell>
          <table:table-cell office:value-type="float" office:value="1894.4" table:style-name="ce21">
            <text:p>1,894</text:p>
          </table:table-cell>
          <table:table-cell office:value-type="float" office:value="1836.2" table:style-name="ce21">
            <text:p>1,836</text:p>
          </table:table-cell>
          <table:table-cell office:value-type="float" office:value="1871.7" table:style-name="ce21">
            <text:p>1,872</text:p>
          </table:table-cell>
          <table:table-cell office:value-type="float" office:value="2278.1999999999998" table:style-name="ce21">
            <text:p>2,278</text:p>
          </table:table-cell>
          <table:table-cell office:value-type="float" office:value="1935.8" table:style-name="ce21">
            <text:p>1,936</text:p>
          </table:table-cell>
          <table:table-cell office:value-type="float" office:value="1947.9" table:style-name="ce21">
            <text:p>1,948</text:p>
          </table:table-cell>
          <table:table-cell office:value-type="float" office:value="8127.5" table:style-name="ce21">
            <text:p>8,128</text:p>
          </table:table-cell>
          <table:table-cell office:value-type="float" office:value="7880.4" table:style-name="ce21">
            <text:p>7,880</text:p>
          </table:table-cell>
          <table:table-cell office:value-type="float" office:value="3883.6" table:style-name="ce21">
            <text:p>3,88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Turkey</text:p>
          </table:table-cell>
          <table:table-cell office:value-type="float" office:value="1694.4" table:style-name="ce21">
            <text:p>1,694</text:p>
          </table:table-cell>
          <table:table-cell office:value-type="float" office:value="1426.7" table:style-name="ce21">
            <text:p>1,427</text:p>
          </table:table-cell>
          <table:table-cell office:value-type="float" office:value="1477.9" table:style-name="ce21">
            <text:p>1,478</text:p>
          </table:table-cell>
          <table:table-cell office:value-type="float" office:value="1669" table:style-name="ce21">
            <text:p>1,669</text:p>
          </table:table-cell>
          <table:table-cell office:value-type="float" office:value="1575.7" table:style-name="ce21">
            <text:p>1,576</text:p>
          </table:table-cell>
          <table:table-cell office:value-type="float" office:value="1747.9" table:style-name="ce21">
            <text:p>1,748</text:p>
          </table:table-cell>
          <table:table-cell office:value-type="float" office:value="1508.8" table:style-name="ce21">
            <text:p>1,509</text:p>
          </table:table-cell>
          <table:table-cell office:value-type="float" office:value="1657.9" table:style-name="ce21">
            <text:p>1,658</text:p>
          </table:table-cell>
          <table:table-cell office:value-type="float" office:value="1696.1" table:style-name="ce21">
            <text:p>1,696</text:p>
          </table:table-cell>
          <table:table-cell office:value-type="float" office:value="1604.3" table:style-name="ce21">
            <text:p>1,604</text:p>
          </table:table-cell>
          <table:table-cell office:value-type="float" office:value="6267.9" table:style-name="ce21">
            <text:p>6,268</text:p>
          </table:table-cell>
          <table:table-cell office:value-type="float" office:value="6490.2" table:style-name="ce21">
            <text:p>6,490</text:p>
          </table:table-cell>
          <table:table-cell office:value-type="float" office:value="3300.4" table:style-name="ce21">
            <text:p>3,30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Japan</text:p>
          </table:table-cell>
          <table:table-cell office:value-type="float" office:value="1328.7" table:style-name="ce21">
            <text:p>1,329</text:p>
          </table:table-cell>
          <table:table-cell office:value-type="float" office:value="1373.1" table:style-name="ce21">
            <text:p>1,373</text:p>
          </table:table-cell>
          <table:table-cell office:value-type="float" office:value="1664.5" table:style-name="ce21">
            <text:p>1,665</text:p>
          </table:table-cell>
          <table:table-cell office:value-type="float" office:value="1603" table:style-name="ce21">
            <text:p>1,603</text:p>
          </table:table-cell>
          <table:table-cell office:value-type="float" office:value="1551.8" table:style-name="ce21">
            <text:p>1,552</text:p>
          </table:table-cell>
          <table:table-cell office:value-type="float" office:value="1286.3" table:style-name="ce21">
            <text:p>1,286</text:p>
          </table:table-cell>
          <table:table-cell office:value-type="float" office:value="1492.4" table:style-name="ce21">
            <text:p>1,492</text:p>
          </table:table-cell>
          <table:table-cell office:value-type="float" office:value="1642.3" table:style-name="ce21">
            <text:p>1,642</text:p>
          </table:table-cell>
          <table:table-cell office:value-type="float" office:value="1600.5" table:style-name="ce21">
            <text:p>1,601</text:p>
          </table:table-cell>
          <table:table-cell office:value-type="float" office:value="1349.9" table:style-name="ce21">
            <text:p>1,350</text:p>
          </table:table-cell>
          <table:table-cell office:value-type="float" office:value="5969.2" table:style-name="ce21">
            <text:p>5,969</text:p>
          </table:table-cell>
          <table:table-cell office:value-type="float" office:value="5972.9" table:style-name="ce21">
            <text:p>5,973</text:p>
          </table:table-cell>
          <table:table-cell office:value-type="float" office:value="2950.4" table:style-name="ce21">
            <text:p>2,95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Sweden</text:p>
          </table:table-cell>
          <table:table-cell office:value-type="float" office:value="1403.2" table:style-name="ce21">
            <text:p>1,403</text:p>
          </table:table-cell>
          <table:table-cell office:value-type="float" office:value="1327.5" table:style-name="ce21">
            <text:p>1,328</text:p>
          </table:table-cell>
          <table:table-cell office:value-type="float" office:value="1114.9000000000001" table:style-name="ce21">
            <text:p>1,115</text:p>
          </table:table-cell>
          <table:table-cell office:value-type="float" office:value="1282" table:style-name="ce21">
            <text:p>1,282</text:p>
          </table:table-cell>
          <table:table-cell office:value-type="float" office:value="1387.4" table:style-name="ce21">
            <text:p>1,387</text:p>
          </table:table-cell>
          <table:table-cell office:value-type="float" office:value="1422" table:style-name="ce21">
            <text:p>1,422</text:p>
          </table:table-cell>
          <table:table-cell office:value-type="float" office:value="916.6" table:style-name="ce21">
            <text:p>917</text:p>
          </table:table-cell>
          <table:table-cell office:value-type="float" office:value="1252.4000000000001" table:style-name="ce21">
            <text:p>1,252</text:p>
          </table:table-cell>
          <table:table-cell office:value-type="float" office:value="1366.3" table:style-name="ce21">
            <text:p>1,366</text:p>
          </table:table-cell>
          <table:table-cell office:value-type="float" office:value="1547.3" table:style-name="ce21">
            <text:p>1,547</text:p>
          </table:table-cell>
          <table:table-cell office:value-type="float" office:value="5127.5" table:style-name="ce21">
            <text:p>5,128</text:p>
          </table:table-cell>
          <table:table-cell office:value-type="float" office:value="4978.3999999999996" table:style-name="ce21">
            <text:p>4,978</text:p>
          </table:table-cell>
          <table:table-cell office:value-type="float" office:value="2913.6" table:style-name="ce21">
            <text:p>2,91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Canada</text:p>
          </table:table-cell>
          <table:table-cell office:value-type="float" office:value="1111.0999999999999" table:style-name="ce21">
            <text:p>1,111</text:p>
          </table:table-cell>
          <table:table-cell office:value-type="float" office:value="1591" table:style-name="ce21">
            <text:p>1,591</text:p>
          </table:table-cell>
          <table:table-cell office:value-type="float" office:value="1553.2" table:style-name="ce21">
            <text:p>1,553</text:p>
          </table:table-cell>
          <table:table-cell office:value-type="float" office:value="1468.2" table:style-name="ce21">
            <text:p>1,468</text:p>
          </table:table-cell>
          <table:table-cell office:value-type="float" office:value="1727.6" table:style-name="ce21">
            <text:p>1,728</text:p>
          </table:table-cell>
          <table:table-cell office:value-type="float" office:value="1482.8" table:style-name="ce21">
            <text:p>1,483</text:p>
          </table:table-cell>
          <table:table-cell office:value-type="float" office:value="1732.8" table:style-name="ce21">
            <text:p>1,733</text:p>
          </table:table-cell>
          <table:table-cell office:value-type="float" office:value="1492.4" table:style-name="ce21">
            <text:p>1,492</text:p>
          </table:table-cell>
          <table:table-cell office:value-type="float" office:value="1187.5999999999999" table:style-name="ce21">
            <text:p>1,188</text:p>
          </table:table-cell>
          <table:table-cell office:value-type="float" office:value="1488.9" table:style-name="ce21">
            <text:p>1,489</text:p>
          </table:table-cell>
          <table:table-cell office:value-type="float" office:value="5723.5" table:style-name="ce21">
            <text:p>5,724</text:p>
          </table:table-cell>
          <table:table-cell office:value-type="float" office:value="6435.7" table:style-name="ce21">
            <text:p>6,436</text:p>
          </table:table-cell>
          <table:table-cell office:value-type="float" office:value="2676.5" table:style-name="ce21">
            <text:p>2,677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Saudi Arabia</text:p>
          </table:table-cell>
          <table:table-cell office:value-type="float" office:value="1161.3" table:style-name="ce21">
            <text:p>1,161</text:p>
          </table:table-cell>
          <table:table-cell office:value-type="float" office:value="937.2" table:style-name="ce21">
            <text:p>937</text:p>
          </table:table-cell>
          <table:table-cell office:value-type="float" office:value="920.5" table:style-name="ce21">
            <text:p>921</text:p>
          </table:table-cell>
          <table:table-cell office:value-type="float" office:value="1215.5999999999999" table:style-name="ce21">
            <text:p>1,216</text:p>
          </table:table-cell>
          <table:table-cell office:value-type="float" office:value="1299.5999999999999" table:style-name="ce21">
            <text:p>1,300</text:p>
          </table:table-cell>
          <table:table-cell office:value-type="float" office:value="1041.5999999999999" table:style-name="ce21">
            <text:p>1,042</text:p>
          </table:table-cell>
          <table:table-cell office:value-type="float" office:value="1029.3" table:style-name="ce21">
            <text:p>1,029</text:p>
          </table:table-cell>
          <table:table-cell office:value-type="float" office:value="1448.1" table:style-name="ce21">
            <text:p>1,448</text:p>
          </table:table-cell>
          <table:table-cell office:value-type="float" office:value="1003.3" table:style-name="ce21">
            <text:p>1,003</text:p>
          </table:table-cell>
          <table:table-cell office:value-type="float" office:value="1047.0999999999999" table:style-name="ce21">
            <text:p>1,047</text:p>
          </table:table-cell>
          <table:table-cell office:value-type="float" office:value="4234.6000000000004" table:style-name="ce21">
            <text:p>4,235</text:p>
          </table:table-cell>
          <table:table-cell office:value-type="float" office:value="4818.6000000000004" table:style-name="ce21">
            <text:p>4,819</text:p>
          </table:table-cell>
          <table:table-cell office:value-type="float" office:value="2050.4" table:style-name="ce21">
            <text:p>2,05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Australia</text:p>
          </table:table-cell>
          <table:table-cell office:value-type="float" office:value="1088.9000000000001" table:style-name="ce21">
            <text:p>1,089</text:p>
          </table:table-cell>
          <table:table-cell office:value-type="float" office:value="1203.0999999999999" table:style-name="ce21">
            <text:p>1,203</text:p>
          </table:table-cell>
          <table:table-cell office:value-type="float" office:value="1016.4" table:style-name="ce21">
            <text:p>1,016</text:p>
          </table:table-cell>
          <table:table-cell office:value-type="float" office:value="1076.0999999999999" table:style-name="ce21">
            <text:p>1,076</text:p>
          </table:table-cell>
          <table:table-cell office:value-type="float" office:value="956.6" table:style-name="ce21">
            <text:p>957</text:p>
          </table:table-cell>
          <table:table-cell office:value-type="float" office:value="1145.4000000000001" table:style-name="ce21">
            <text:p>1,145</text:p>
          </table:table-cell>
          <table:table-cell office:value-type="float" office:value="916.2" table:style-name="ce21">
            <text:p>916</text:p>
          </table:table-cell>
          <table:table-cell office:value-type="float" office:value="1100.8" table:style-name="ce21">
            <text:p>1,101</text:p>
          </table:table-cell>
          <table:table-cell office:value-type="float" office:value="948.8" table:style-name="ce21">
            <text:p>949</text:p>
          </table:table-cell>
          <table:table-cell office:value-type="float" office:value="1062.0999999999999" table:style-name="ce21">
            <text:p>1,062</text:p>
          </table:table-cell>
          <table:table-cell office:value-type="float" office:value="4384.5" table:style-name="ce21">
            <text:p>4,385</text:p>
          </table:table-cell>
          <table:table-cell office:value-type="float" office:value="4119" table:style-name="ce21">
            <text:p>4,119</text:p>
          </table:table-cell>
          <table:table-cell office:value-type="float" office:value="2010.8" table:style-name="ce21">
            <text:p>2,011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Low Value non-EU</text:p>
          </table:table-cell>
          <table:table-cell office:value-type="float" office:value="1324" table:style-name="ce21">
            <text:p>1,324</text:p>
          </table:table-cell>
          <table:table-cell office:value-type="float" office:value="1165.7" table:style-name="ce21">
            <text:p>1,166</text:p>
          </table:table-cell>
          <table:table-cell office:value-type="float" office:value="1441" table:style-name="ce21">
            <text:p>1,441</text:p>
          </table:table-cell>
          <table:table-cell office:value-type="float" office:value="1292.8" table:style-name="ce21">
            <text:p>1,293</text:p>
          </table:table-cell>
          <table:table-cell office:value-type="float" office:value="1294.8" table:style-name="ce21">
            <text:p>1,295</text:p>
          </table:table-cell>
          <table:table-cell office:value-type="float" office:value="1170.5" table:style-name="ce21">
            <text:p>1,171</text:p>
          </table:table-cell>
          <table:table-cell office:value-type="float" office:value="1028.0999999999999" table:style-name="ce21">
            <text:p>1,028</text:p>
          </table:table-cell>
          <table:table-cell office:value-type="float" office:value="1053.3" table:style-name="ce21">
            <text:p>1,053</text:p>
          </table:table-cell>
          <table:table-cell office:value-type="float" office:value="938.4" table:style-name="ce21">
            <text:p>938</text:p>
          </table:table-cell>
          <table:table-cell office:value-type="float" office:value="1023.1" table:style-name="ce21">
            <text:p>1,023</text:p>
          </table:table-cell>
          <table:table-cell office:value-type="float" office:value="5223.6000000000004" table:style-name="ce21">
            <text:p>5,224</text:p>
          </table:table-cell>
          <table:table-cell office:value-type="float" office:value="4546.7" table:style-name="ce21">
            <text:p>4,547</text:p>
          </table:table-cell>
          <table:table-cell office:value-type="float" office:value="1961.5" table:style-name="ce21">
            <text:p>1,96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Norway</text:p>
          </table:table-cell>
          <table:table-cell office:value-type="float" office:value="712.3" table:style-name="ce21">
            <text:p>712</text:p>
          </table:table-cell>
          <table:table-cell office:value-type="float" office:value="877.1" table:style-name="ce21">
            <text:p>877</text:p>
          </table:table-cell>
          <table:table-cell office:value-type="float" office:value="856.8" table:style-name="ce21">
            <text:p>857</text:p>
          </table:table-cell>
          <table:table-cell office:value-type="float" office:value="821" table:style-name="ce21">
            <text:p>821</text:p>
          </table:table-cell>
          <table:table-cell office:value-type="float" office:value="804" table:style-name="ce21">
            <text:p>804</text:p>
          </table:table-cell>
          <table:table-cell office:value-type="float" office:value="843.5" table:style-name="ce21">
            <text:p>844</text:p>
          </table:table-cell>
          <table:table-cell office:value-type="float" office:value="828.7" table:style-name="ce21">
            <text:p>829</text:p>
          </table:table-cell>
          <table:table-cell office:value-type="float" office:value="887.4" table:style-name="ce21">
            <text:p>887</text:p>
          </table:table-cell>
          <table:table-cell office:value-type="float" office:value="941.2" table:style-name="ce21">
            <text:p>941</text:p>
          </table:table-cell>
          <table:table-cell office:value-type="float" office:value="866.1" table:style-name="ce21">
            <text:p>866</text:p>
          </table:table-cell>
          <table:table-cell office:value-type="float" office:value="3267.2" table:style-name="ce21">
            <text:p>3,267</text:p>
          </table:table-cell>
          <table:table-cell office:value-type="float" office:value="3363.6" table:style-name="ce21">
            <text:p>3,364</text:p>
          </table:table-cell>
          <table:table-cell office:value-type="float" office:value="1807.3" table:style-name="ce21">
            <text:p>1,807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South Korea</text:p>
          </table:table-cell>
          <table:table-cell office:value-type="float" office:value="895.5" table:style-name="ce21">
            <text:p>896</text:p>
          </table:table-cell>
          <table:table-cell office:value-type="float" office:value="1117.5" table:style-name="ce21">
            <text:p>1,118</text:p>
          </table:table-cell>
          <table:table-cell office:value-type="float" office:value="1124.4000000000001" table:style-name="ce21">
            <text:p>1,124</text:p>
          </table:table-cell>
          <table:table-cell office:value-type="float" office:value="917.9" table:style-name="ce21">
            <text:p>918</text:p>
          </table:table-cell>
          <table:table-cell office:value-type="float" office:value="1280.5999999999999" table:style-name="ce21">
            <text:p>1,281</text:p>
          </table:table-cell>
          <table:table-cell office:value-type="float" office:value="897.3" table:style-name="ce21">
            <text:p>897</text:p>
          </table:table-cell>
          <table:table-cell office:value-type="float" office:value="873.7" table:style-name="ce21">
            <text:p>874</text:p>
          </table:table-cell>
          <table:table-cell office:value-type="float" office:value="953.4" table:style-name="ce21">
            <text:p>953</text:p>
          </table:table-cell>
          <table:table-cell office:value-type="float" office:value="795.1" table:style-name="ce21">
            <text:p>795</text:p>
          </table:table-cell>
          <table:table-cell office:value-type="float" office:value="867" table:style-name="ce21">
            <text:p>867</text:p>
          </table:table-cell>
          <table:table-cell office:value-type="float" office:value="4055.3" table:style-name="ce21">
            <text:p>4,055</text:p>
          </table:table-cell>
          <table:table-cell office:value-type="float" office:value="4005" table:style-name="ce21">
            <text:p>4,005</text:p>
          </table:table-cell>
          <table:table-cell office:value-type="float" office:value="1662.1" table:style-name="ce21">
            <text:p>1,66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Brazil</text:p>
          </table:table-cell>
          <table:table-cell office:value-type="float" office:value="683.6" table:style-name="ce21">
            <text:p>684</text:p>
          </table:table-cell>
          <table:table-cell office:value-type="float" office:value="674.7" table:style-name="ce21">
            <text:p>675</text:p>
          </table:table-cell>
          <table:table-cell office:value-type="float" office:value="672.5" table:style-name="ce21">
            <text:p>673</text:p>
          </table:table-cell>
          <table:table-cell office:value-type="float" office:value="780.8" table:style-name="ce21">
            <text:p>781</text:p>
          </table:table-cell>
          <table:table-cell office:value-type="float" office:value="839.7" table:style-name="ce21">
            <text:p>840</text:p>
          </table:table-cell>
          <table:table-cell office:value-type="float" office:value="810.5" table:style-name="ce21">
            <text:p>811</text:p>
          </table:table-cell>
          <table:table-cell office:value-type="float" office:value="715.4" table:style-name="ce21">
            <text:p>715</text:p>
          </table:table-cell>
          <table:table-cell office:value-type="float" office:value="797.9" table:style-name="ce21">
            <text:p>798</text:p>
          </table:table-cell>
          <table:table-cell office:value-type="float" office:value="699.7" table:style-name="ce21">
            <text:p>700</text:p>
          </table:table-cell>
          <table:table-cell office:value-type="float" office:value="836.3" table:style-name="ce21">
            <text:p>836</text:p>
          </table:table-cell>
          <table:table-cell office:value-type="float" office:value="2811.6" table:style-name="ce21">
            <text:p>2,812</text:p>
          </table:table-cell>
          <table:table-cell office:value-type="float" office:value="3163.6" table:style-name="ce21">
            <text:p>3,164</text:p>
          </table:table-cell>
          <table:table-cell office:value-type="float" office:value="1536" table:style-name="ce21">
            <text:p>1,53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Denmark</text:p>
          </table:table-cell>
          <table:table-cell office:value-type="float" office:value="580.5" table:style-name="ce21">
            <text:p>581</text:p>
          </table:table-cell>
          <table:table-cell office:value-type="float" office:value="874.9" table:style-name="ce21">
            <text:p>875</text:p>
          </table:table-cell>
          <table:table-cell office:value-type="float" office:value="599.1" table:style-name="ce21">
            <text:p>599</text:p>
          </table:table-cell>
          <table:table-cell office:value-type="float" office:value="585.6" table:style-name="ce21">
            <text:p>586</text:p>
          </table:table-cell>
          <table:table-cell office:value-type="float" office:value="789.3" table:style-name="ce21">
            <text:p>789</text:p>
          </table:table-cell>
          <table:table-cell office:value-type="float" office:value="774.1" table:style-name="ce21">
            <text:p>774</text:p>
          </table:table-cell>
          <table:table-cell office:value-type="float" office:value="838.1" table:style-name="ce21">
            <text:p>838</text:p>
          </table:table-cell>
          <table:table-cell office:value-type="float" office:value="675.5" table:style-name="ce21">
            <text:p>676</text:p>
          </table:table-cell>
          <table:table-cell office:value-type="float" office:value="638.9" table:style-name="ce21">
            <text:p>639</text:p>
          </table:table-cell>
          <table:table-cell office:value-type="float" office:value="796.7" table:style-name="ce21">
            <text:p>797</text:p>
          </table:table-cell>
          <table:table-cell office:value-type="float" office:value="2640.2" table:style-name="ce21">
            <text:p>2,640</text:p>
          </table:table-cell>
          <table:table-cell office:value-type="float" office:value="3077.1" table:style-name="ce21">
            <text:p>3,077</text:p>
          </table:table-cell>
          <table:table-cell office:value-type="float" office:value="1435.6" table:style-name="ce21">
            <text:p>1,43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Czechia</text:p>
          </table:table-cell>
          <table:table-cell office:value-type="float" office:value="493" table:style-name="ce21">
            <text:p>493</text:p>
          </table:table-cell>
          <table:table-cell office:value-type="float" office:value="486.4" table:style-name="ce21">
            <text:p>486</text:p>
          </table:table-cell>
          <table:table-cell office:value-type="float" office:value="457.9" table:style-name="ce21">
            <text:p>458</text:p>
          </table:table-cell>
          <table:table-cell office:value-type="float" office:value="529.5" table:style-name="ce21">
            <text:p>530</text:p>
          </table:table-cell>
          <table:table-cell office:value-type="float" office:value="481.9" table:style-name="ce21">
            <text:p>482</text:p>
          </table:table-cell>
          <table:table-cell office:value-type="float" office:value="493.2" table:style-name="ce21">
            <text:p>493</text:p>
          </table:table-cell>
          <table:table-cell office:value-type="float" office:value="454.2" table:style-name="ce21">
            <text:p>454</text:p>
          </table:table-cell>
          <table:table-cell office:value-type="float" office:value="582.6" table:style-name="ce21">
            <text:p>583</text:p>
          </table:table-cell>
          <table:table-cell office:value-type="float" office:value="517.6" table:style-name="ce21">
            <text:p>518</text:p>
          </table:table-cell>
          <table:table-cell office:value-type="float" office:value="511.1" table:style-name="ce21">
            <text:p>511</text:p>
          </table:table-cell>
          <table:table-cell office:value-type="float" office:value="1966.8" table:style-name="ce21">
            <text:p>1,967</text:p>
          </table:table-cell>
          <table:table-cell office:value-type="float" office:value="2011.9" table:style-name="ce21">
            <text:p>2,012</text:p>
          </table:table-cell>
          <table:table-cell office:value-type="float" office:value="1028.5999999999999" table:style-name="ce21">
            <text:p>1,02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Qatar</text:p>
          </table:table-cell>
          <table:table-cell office:value-type="float" office:value="849.2" table:style-name="ce21">
            <text:p>849</text:p>
          </table:table-cell>
          <table:table-cell office:value-type="float" office:value="700.1" table:style-name="ce21">
            <text:p>700</text:p>
          </table:table-cell>
          <table:table-cell office:value-type="float" office:value="399.6" table:style-name="ce21">
            <text:p>400</text:p>
          </table:table-cell>
          <table:table-cell office:value-type="float" office:value="923.3" table:style-name="ce21">
            <text:p>923</text:p>
          </table:table-cell>
          <table:table-cell office:value-type="float" office:value="849.9" table:style-name="ce21">
            <text:p>850</text:p>
          </table:table-cell>
          <table:table-cell office:value-type="float" office:value="479.9" table:style-name="ce21">
            <text:p>480</text:p>
          </table:table-cell>
          <table:table-cell office:value-type="float" office:value="3660.4" table:style-name="ce21">
            <text:p>3,660</text:p>
          </table:table-cell>
          <table:table-cell office:value-type="float" office:value="2451.5" table:style-name="ce21">
            <text:p>2,452</text:p>
          </table:table-cell>
          <table:table-cell office:value-type="float" office:value="475.3" table:style-name="ce21">
            <text:p>475</text:p>
          </table:table-cell>
          <table:table-cell office:value-type="float" office:value="473.2" table:style-name="ce21">
            <text:p>473</text:p>
          </table:table-cell>
          <table:table-cell office:value-type="float" office:value="2872.2" table:style-name="ce21">
            <text:p>2,872</text:p>
          </table:table-cell>
          <table:table-cell office:value-type="float" office:value="7441.7" table:style-name="ce21">
            <text:p>7,442</text:p>
          </table:table-cell>
          <table:table-cell office:value-type="float" office:value="948.4" table:style-name="ce21">
            <text:p>948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North Macedonia</text:p>
          </table:table-cell>
          <table:table-cell office:value-type="float" office:value="236.9" table:style-name="ce21">
            <text:p>237</text:p>
          </table:table-cell>
          <table:table-cell office:value-type="float" office:value="330.9" table:style-name="ce21">
            <text:p>331</text:p>
          </table:table-cell>
          <table:table-cell office:value-type="float" office:value="219" table:style-name="ce21">
            <text:p>219</text:p>
          </table:table-cell>
          <table:table-cell office:value-type="float" office:value="230.9" table:style-name="ce21">
            <text:p>231</text:p>
          </table:table-cell>
          <table:table-cell office:value-type="float" office:value="262.39999999999998" table:style-name="ce21">
            <text:p>262</text:p>
          </table:table-cell>
          <table:table-cell office:value-type="float" office:value="286.60000000000002" table:style-name="ce21">
            <text:p>287</text:p>
          </table:table-cell>
          <table:table-cell office:value-type="float" office:value="262.7" table:style-name="ce21">
            <text:p>263</text:p>
          </table:table-cell>
          <table:table-cell office:value-type="float" office:value="369.4" table:style-name="ce21">
            <text:p>369</text:p>
          </table:table-cell>
          <table:table-cell office:value-type="float" office:value="450.9" table:style-name="ce21">
            <text:p>451</text:p>
          </table:table-cell>
          <table:table-cell office:value-type="float" office:value="461.7" table:style-name="ce21">
            <text:p>462</text:p>
          </table:table-cell>
          <table:table-cell office:value-type="float" office:value="1017.7" table:style-name="ce21">
            <text:p>1,018</text:p>
          </table:table-cell>
          <table:table-cell office:value-type="float" office:value="1181" table:style-name="ce21">
            <text:p>1,181</text:p>
          </table:table-cell>
          <table:table-cell office:value-type="float" office:value="912.5" table:style-name="ce21">
            <text:p>91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Taiwan</text:p>
          </table:table-cell>
          <table:table-cell office:value-type="float" office:value="449" table:style-name="ce21">
            <text:p>449</text:p>
          </table:table-cell>
          <table:table-cell office:value-type="float" office:value="440.1" table:style-name="ce21">
            <text:p>440</text:p>
          </table:table-cell>
          <table:table-cell office:value-type="float" office:value="504" table:style-name="ce21">
            <text:p>504</text:p>
          </table:table-cell>
          <table:table-cell office:value-type="float" office:value="421.8" table:style-name="ce21">
            <text:p>422</text:p>
          </table:table-cell>
          <table:table-cell office:value-type="float" office:value="374.9" table:style-name="ce21">
            <text:p>375</text:p>
          </table:table-cell>
          <table:table-cell office:value-type="float" office:value="430" table:style-name="ce21">
            <text:p>430</text:p>
          </table:table-cell>
          <table:table-cell office:value-type="float" office:value="388" table:style-name="ce21">
            <text:p>388</text:p>
          </table:table-cell>
          <table:table-cell office:value-type="float" office:value="504.5" table:style-name="ce21">
            <text:p>505</text:p>
          </table:table-cell>
          <table:table-cell office:value-type="float" office:value="383.5" table:style-name="ce21">
            <text:p>384</text:p>
          </table:table-cell>
          <table:table-cell office:value-type="float" office:value="503.6" table:style-name="ce21">
            <text:p>504</text:p>
          </table:table-cell>
          <table:table-cell office:value-type="float" office:value="1814.8" table:style-name="ce21">
            <text:p>1,815</text:p>
          </table:table-cell>
          <table:table-cell office:value-type="float" office:value="1697.5" table:style-name="ce21">
            <text:p>1,698</text:p>
          </table:table-cell>
          <table:table-cell office:value-type="float" office:value="887.1" table:style-name="ce21">
            <text:p>887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Austria</text:p>
          </table:table-cell>
          <table:table-cell office:value-type="float" office:value="392" table:style-name="ce21">
            <text:p>392</text:p>
          </table:table-cell>
          <table:table-cell office:value-type="float" office:value="403.6" table:style-name="ce21">
            <text:p>404</text:p>
          </table:table-cell>
          <table:table-cell office:value-type="float" office:value="395.5" table:style-name="ce21">
            <text:p>396</text:p>
          </table:table-cell>
          <table:table-cell office:value-type="float" office:value="437.1" table:style-name="ce21">
            <text:p>437</text:p>
          </table:table-cell>
          <table:table-cell office:value-type="float" office:value="422" table:style-name="ce21">
            <text:p>422</text:p>
          </table:table-cell>
          <table:table-cell office:value-type="float" office:value="462.3" table:style-name="ce21">
            <text:p>462</text:p>
          </table:table-cell>
          <table:table-cell office:value-type="float" office:value="377.5" table:style-name="ce21">
            <text:p>378</text:p>
          </table:table-cell>
          <table:table-cell office:value-type="float" office:value="394.7" table:style-name="ce21">
            <text:p>395</text:p>
          </table:table-cell>
          <table:table-cell office:value-type="float" office:value="439.3" table:style-name="ce21">
            <text:p>439</text:p>
          </table:table-cell>
          <table:table-cell office:value-type="float" office:value="389.5" table:style-name="ce21">
            <text:p>390</text:p>
          </table:table-cell>
          <table:table-cell office:value-type="float" office:value="1628.2" table:style-name="ce21">
            <text:p>1,628</text:p>
          </table:table-cell>
          <table:table-cell office:value-type="float" office:value="1656.6" table:style-name="ce21">
            <text:p>1,657</text:p>
          </table:table-cell>
          <table:table-cell office:value-type="float" office:value="828.7" table:style-name="ce21">
            <text:p>82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Mexico</text:p>
          </table:table-cell>
          <table:table-cell office:value-type="float" office:value="467" table:style-name="ce21">
            <text:p>467</text:p>
          </table:table-cell>
          <table:table-cell office:value-type="float" office:value="424.9" table:style-name="ce21">
            <text:p>425</text:p>
          </table:table-cell>
          <table:table-cell office:value-type="float" office:value="416.3" table:style-name="ce21">
            <text:p>416</text:p>
          </table:table-cell>
          <table:table-cell office:value-type="float" office:value="306.39999999999998" table:style-name="ce21">
            <text:p>306</text:p>
          </table:table-cell>
          <table:table-cell office:value-type="float" office:value="333.9" table:style-name="ce21">
            <text:p>334</text:p>
          </table:table-cell>
          <table:table-cell office:value-type="float" office:value="347.5" table:style-name="ce21">
            <text:p>348</text:p>
          </table:table-cell>
          <table:table-cell office:value-type="float" office:value="337.6" table:style-name="ce21">
            <text:p>338</text:p>
          </table:table-cell>
          <table:table-cell office:value-type="float" office:value="334.1" table:style-name="ce21">
            <text:p>334</text:p>
          </table:table-cell>
          <table:table-cell office:value-type="float" office:value="413.1" table:style-name="ce21">
            <text:p>413</text:p>
          </table:table-cell>
          <table:table-cell office:value-type="float" office:value="390.7" table:style-name="ce21">
            <text:p>391</text:p>
          </table:table-cell>
          <table:table-cell office:value-type="float" office:value="1614.6" table:style-name="ce21">
            <text:p>1,615</text:p>
          </table:table-cell>
          <table:table-cell office:value-type="float" office:value="1353.1" table:style-name="ce21">
            <text:p>1,353</text:p>
          </table:table-cell>
          <table:table-cell office:value-type="float" office:value="803.7" table:style-name="ce21">
            <text:p>80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Egypt</text:p>
          </table:table-cell>
          <table:table-cell office:value-type="float" office:value="470" table:style-name="ce21">
            <text:p>470</text:p>
          </table:table-cell>
          <table:table-cell office:value-type="float" office:value="286.8" table:style-name="ce21">
            <text:p>287</text:p>
          </table:table-cell>
          <table:table-cell office:value-type="float" office:value="395.2" table:style-name="ce21">
            <text:p>395</text:p>
          </table:table-cell>
          <table:table-cell office:value-type="float" office:value="414.5" table:style-name="ce21">
            <text:p>415</text:p>
          </table:table-cell>
          <table:table-cell office:value-type="float" office:value="315.5" table:style-name="ce21">
            <text:p>316</text:p>
          </table:table-cell>
          <table:table-cell office:value-type="float" office:value="270.39999999999998" table:style-name="ce21">
            <text:p>270</text:p>
          </table:table-cell>
          <table:table-cell office:value-type="float" office:value="332.1" table:style-name="ce21">
            <text:p>332</text:p>
          </table:table-cell>
          <table:table-cell office:value-type="float" office:value="407.2" table:style-name="ce21">
            <text:p>407</text:p>
          </table:table-cell>
          <table:table-cell office:value-type="float" office:value="313.60000000000002" table:style-name="ce21">
            <text:p>314</text:p>
          </table:table-cell>
          <table:table-cell office:value-type="float" office:value="435.1" table:style-name="ce21">
            <text:p>435</text:p>
          </table:table-cell>
          <table:table-cell office:value-type="float" office:value="1566.5" table:style-name="ce21">
            <text:p>1,567</text:p>
          </table:table-cell>
          <table:table-cell office:value-type="float" office:value="1325.2" table:style-name="ce21">
            <text:p>1,325</text:p>
          </table:table-cell>
          <table:table-cell office:value-type="float" office:value="748.8" table:style-name="ce21">
            <text:p>749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South Africa</text:p>
          </table:table-cell>
          <table:table-cell office:value-type="float" office:value="374.9" table:style-name="ce21">
            <text:p>375</text:p>
          </table:table-cell>
          <table:table-cell office:value-type="float" office:value="391.5" table:style-name="ce21">
            <text:p>392</text:p>
          </table:table-cell>
          <table:table-cell office:value-type="float" office:value="402.1" table:style-name="ce21">
            <text:p>402</text:p>
          </table:table-cell>
          <table:table-cell office:value-type="float" office:value="377.4" table:style-name="ce21">
            <text:p>377</text:p>
          </table:table-cell>
          <table:table-cell office:value-type="float" office:value="317.60000000000002" table:style-name="ce21">
            <text:p>318</text:p>
          </table:table-cell>
          <table:table-cell office:value-type="float" office:value="330.7" table:style-name="ce21">
            <text:p>331</text:p>
          </table:table-cell>
          <table:table-cell office:value-type="float" office:value="380" table:style-name="ce21">
            <text:p>380</text:p>
          </table:table-cell>
          <table:table-cell office:value-type="float" office:value="364.1" table:style-name="ce21">
            <text:p>364</text:p>
          </table:table-cell>
          <table:table-cell office:value-type="float" office:value="337.5" table:style-name="ce21">
            <text:p>338</text:p>
          </table:table-cell>
          <table:table-cell office:value-type="float" office:value="404.8" table:style-name="ce21">
            <text:p>405</text:p>
          </table:table-cell>
          <table:table-cell office:value-type="float" office:value="1545.9" table:style-name="ce21">
            <text:p>1,546</text:p>
          </table:table-cell>
          <table:table-cell office:value-type="float" office:value="1392.4" table:style-name="ce21">
            <text:p>1,392</text:p>
          </table:table-cell>
          <table:table-cell office:value-type="float" office:value="742.4" table:style-name="ce21">
            <text:p>74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Slovakia</text:p>
          </table:table-cell>
          <table:table-cell office:value-type="float" office:value="300.8" table:style-name="ce21">
            <text:p>301</text:p>
          </table:table-cell>
          <table:table-cell office:value-type="float" office:value="383.4" table:style-name="ce21">
            <text:p>383</text:p>
          </table:table-cell>
          <table:table-cell office:value-type="float" office:value="325.89999999999998" table:style-name="ce21">
            <text:p>326</text:p>
          </table:table-cell>
          <table:table-cell office:value-type="float" office:value="379.3" table:style-name="ce21">
            <text:p>379</text:p>
          </table:table-cell>
          <table:table-cell office:value-type="float" office:value="420.3" table:style-name="ce21">
            <text:p>420</text:p>
          </table:table-cell>
          <table:table-cell office:value-type="float" office:value="380" table:style-name="ce21">
            <text:p>380</text:p>
          </table:table-cell>
          <table:table-cell office:value-type="float" office:value="241.8" table:style-name="ce21">
            <text:p>242</text:p>
          </table:table-cell>
          <table:table-cell office:value-type="float" office:value="327.2" table:style-name="ce21">
            <text:p>327</text:p>
          </table:table-cell>
          <table:table-cell office:value-type="float" office:value="379.2" table:style-name="ce21">
            <text:p>379</text:p>
          </table:table-cell>
          <table:table-cell office:value-type="float" office:value="357.7" table:style-name="ce21">
            <text:p>358</text:p>
          </table:table-cell>
          <table:table-cell office:value-type="float" office:value="1389.3" table:style-name="ce21">
            <text:p>1,389</text:p>
          </table:table-cell>
          <table:table-cell office:value-type="float" office:value="1369.3" table:style-name="ce21">
            <text:p>1,369</text:p>
          </table:table-cell>
          <table:table-cell office:value-type="float" office:value="736.9" table:style-name="ce21">
            <text:p>737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Israel</text:p>
          </table:table-cell>
          <table:table-cell office:value-type="float" office:value="290.2" table:style-name="ce21">
            <text:p>290</text:p>
          </table:table-cell>
          <table:table-cell office:value-type="float" office:value="338.7" table:style-name="ce21">
            <text:p>339</text:p>
          </table:table-cell>
          <table:table-cell office:value-type="float" office:value="341.3" table:style-name="ce21">
            <text:p>341</text:p>
          </table:table-cell>
          <table:table-cell office:value-type="float" office:value="391.8" table:style-name="ce21">
            <text:p>392</text:p>
          </table:table-cell>
          <table:table-cell office:value-type="float" office:value="381.9" table:style-name="ce21">
            <text:p>382</text:p>
          </table:table-cell>
          <table:table-cell office:value-type="float" office:value="349.6" table:style-name="ce21">
            <text:p>350</text:p>
          </table:table-cell>
          <table:table-cell office:value-type="float" office:value="348.8" table:style-name="ce21">
            <text:p>349</text:p>
          </table:table-cell>
          <table:table-cell office:value-type="float" office:value="351.6" table:style-name="ce21">
            <text:p>352</text:p>
          </table:table-cell>
          <table:table-cell office:value-type="float" office:value="385.6" table:style-name="ce21">
            <text:p>386</text:p>
          </table:table-cell>
          <table:table-cell office:value-type="float" office:value="346.9" table:style-name="ce21">
            <text:p>347</text:p>
          </table:table-cell>
          <table:table-cell office:value-type="float" office:value="1362" table:style-name="ce21">
            <text:p>1,362</text:p>
          </table:table-cell>
          <table:table-cell office:value-type="float" office:value="1431.9" table:style-name="ce21">
            <text:p>1,432</text:p>
          </table:table-cell>
          <table:table-cell office:value-type="float" office:value="732.5" table:style-name="ce21">
            <text:p>73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Morocco</text:p>
          </table:table-cell>
          <table:table-cell office:value-type="float" office:value="238.3" table:style-name="ce21">
            <text:p>238</text:p>
          </table:table-cell>
          <table:table-cell office:value-type="float" office:value="248.5" table:style-name="ce21">
            <text:p>249</text:p>
          </table:table-cell>
          <table:table-cell office:value-type="float" office:value="274.89999999999998" table:style-name="ce21">
            <text:p>275</text:p>
          </table:table-cell>
          <table:table-cell office:value-type="float" office:value="419.8" table:style-name="ce21">
            <text:p>420</text:p>
          </table:table-cell>
          <table:table-cell office:value-type="float" office:value="327.5" table:style-name="ce21">
            <text:p>328</text:p>
          </table:table-cell>
          <table:table-cell office:value-type="float" office:value="347.1" table:style-name="ce21">
            <text:p>347</text:p>
          </table:table-cell>
          <table:table-cell office:value-type="float" office:value="316.89999999999998" table:style-name="ce21">
            <text:p>317</text:p>
          </table:table-cell>
          <table:table-cell office:value-type="float" office:value="318.8" table:style-name="ce21">
            <text:p>319</text:p>
          </table:table-cell>
          <table:table-cell office:value-type="float" office:value="307.8" table:style-name="ce21">
            <text:p>308</text:p>
          </table:table-cell>
          <table:table-cell office:value-type="float" office:value="414.7" table:style-name="ce21">
            <text:p>415</text:p>
          </table:table-cell>
          <table:table-cell office:value-type="float" office:value="1181.5999999999999" table:style-name="ce21">
            <text:p>1,182</text:p>
          </table:table-cell>
          <table:table-cell office:value-type="float" office:value="1310.2" table:style-name="ce21">
            <text:p>1,310</text:p>
          </table:table-cell>
          <table:table-cell office:value-type="float" office:value="722.5" table:style-name="ce21">
            <text:p>72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Thailand</text:p>
          </table:table-cell>
          <table:table-cell office:value-type="float" office:value="402.2" table:style-name="ce21">
            <text:p>402</text:p>
          </table:table-cell>
          <table:table-cell office:value-type="float" office:value="384.8" table:style-name="ce21">
            <text:p>385</text:p>
          </table:table-cell>
          <table:table-cell office:value-type="float" office:value="426.6" table:style-name="ce21">
            <text:p>427</text:p>
          </table:table-cell>
          <table:table-cell office:value-type="float" office:value="553.70000000000005" table:style-name="ce21">
            <text:p>554</text:p>
          </table:table-cell>
          <table:table-cell office:value-type="float" office:value="396.8" table:style-name="ce21">
            <text:p>397</text:p>
          </table:table-cell>
          <table:table-cell office:value-type="float" office:value="502.8" table:style-name="ce21">
            <text:p>503</text:p>
          </table:table-cell>
          <table:table-cell office:value-type="float" office:value="403.6" table:style-name="ce21">
            <text:p>404</text:p>
          </table:table-cell>
          <table:table-cell office:value-type="float" office:value="438.3" table:style-name="ce21">
            <text:p>438</text:p>
          </table:table-cell>
          <table:table-cell office:value-type="float" office:value="374.5" table:style-name="ce21">
            <text:p>375</text:p>
          </table:table-cell>
          <table:table-cell office:value-type="float" office:value="327.7" table:style-name="ce21">
            <text:p>328</text:p>
          </table:table-cell>
          <table:table-cell office:value-type="float" office:value="1767.4" table:style-name="ce21">
            <text:p>1,767</text:p>
          </table:table-cell>
          <table:table-cell office:value-type="float" office:value="1741.6" table:style-name="ce21">
            <text:p>1,742</text:p>
          </table:table-cell>
          <table:table-cell office:value-type="float" office:value="702.2" table:style-name="ce21">
            <text:p>70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Hungary</text:p>
          </table:table-cell>
          <table:table-cell office:value-type="float" office:value="359.9" table:style-name="ce21">
            <text:p>360</text:p>
          </table:table-cell>
          <table:table-cell office:value-type="float" office:value="319.2" table:style-name="ce21">
            <text:p>319</text:p>
          </table:table-cell>
          <table:table-cell office:value-type="float" office:value="343.5" table:style-name="ce21">
            <text:p>344</text:p>
          </table:table-cell>
          <table:table-cell office:value-type="float" office:value="289.7" table:style-name="ce21">
            <text:p>290</text:p>
          </table:table-cell>
          <table:table-cell office:value-type="float" office:value="346.6" table:style-name="ce21">
            <text:p>347</text:p>
          </table:table-cell>
          <table:table-cell office:value-type="float" office:value="314" table:style-name="ce21">
            <text:p>314</text:p>
          </table:table-cell>
          <table:table-cell office:value-type="float" office:value="289.3" table:style-name="ce21">
            <text:p>289</text:p>
          </table:table-cell>
          <table:table-cell office:value-type="float" office:value="331.4" table:style-name="ce21">
            <text:p>331</text:p>
          </table:table-cell>
          <table:table-cell office:value-type="float" office:value="421.3" table:style-name="ce21">
            <text:p>421</text:p>
          </table:table-cell>
          <table:table-cell office:value-type="float" office:value="280.7" table:style-name="ce21">
            <text:p>281</text:p>
          </table:table-cell>
          <table:table-cell office:value-type="float" office:value="1312.3" table:style-name="ce21">
            <text:p>1,312</text:p>
          </table:table-cell>
          <table:table-cell office:value-type="float" office:value="1281.2" table:style-name="ce21">
            <text:p>1,281</text:p>
          </table:table-cell>
          <table:table-cell office:value-type="float" office:value="701.9" table:style-name="ce21">
            <text:p>702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Ukraine</text:p>
          </table:table-cell>
          <table:table-cell office:value-type="float" office:value="201.3" table:style-name="ce21">
            <text:p>201</text:p>
          </table:table-cell>
          <table:table-cell office:value-type="float" office:value="163.5" table:style-name="ce21">
            <text:p>164</text:p>
          </table:table-cell>
          <table:table-cell office:value-type="float" office:value="144.4" table:style-name="ce21">
            <text:p>144</text:p>
          </table:table-cell>
          <table:table-cell office:value-type="float" office:value="264.7" table:style-name="ce21">
            <text:p>265</text:p>
          </table:table-cell>
          <table:table-cell office:value-type="float" office:value="273.3" table:style-name="ce21">
            <text:p>273</text:p>
          </table:table-cell>
          <table:table-cell office:value-type="float" office:value="260.8" table:style-name="ce21">
            <text:p>261</text:p>
          </table:table-cell>
          <table:table-cell office:value-type="float" office:value="212" table:style-name="ce21">
            <text:p>212</text:p>
          </table:table-cell>
          <table:table-cell office:value-type="float" office:value="299.10000000000002" table:style-name="ce21">
            <text:p>299</text:p>
          </table:table-cell>
          <table:table-cell office:value-type="float" office:value="354.1" table:style-name="ce21">
            <text:p>354</text:p>
          </table:table-cell>
          <table:table-cell office:value-type="float" office:value="330.3" table:style-name="ce21">
            <text:p>330</text:p>
          </table:table-cell>
          <table:table-cell office:value-type="float" office:value="773.9" table:style-name="ce21">
            <text:p>774</text:p>
          </table:table-cell>
          <table:table-cell office:value-type="float" office:value="1045.3" table:style-name="ce21">
            <text:p>1,045</text:p>
          </table:table-cell>
          <table:table-cell office:value-type="float" office:value="684.3" table:style-name="ce21">
            <text:p>68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Portugal</text:p>
          </table:table-cell>
          <table:table-cell office:value-type="float" office:value="311.3" table:style-name="ce21">
            <text:p>311</text:p>
          </table:table-cell>
          <table:table-cell office:value-type="float" office:value="270.89999999999998" table:style-name="ce21">
            <text:p>271</text:p>
          </table:table-cell>
          <table:table-cell office:value-type="float" office:value="314" table:style-name="ce21">
            <text:p>314</text:p>
          </table:table-cell>
          <table:table-cell office:value-type="float" office:value="331" table:style-name="ce21">
            <text:p>331</text:p>
          </table:table-cell>
          <table:table-cell office:value-type="float" office:value="434.2" table:style-name="ce21">
            <text:p>434</text:p>
          </table:table-cell>
          <table:table-cell office:value-type="float" office:value="378.9" table:style-name="ce21">
            <text:p>379</text:p>
          </table:table-cell>
          <table:table-cell office:value-type="float" office:value="358.2" table:style-name="ce21">
            <text:p>358</text:p>
          </table:table-cell>
          <table:table-cell office:value-type="float" office:value="358.6" table:style-name="ce21">
            <text:p>359</text:p>
          </table:table-cell>
          <table:table-cell office:value-type="float" office:value="313.89999999999998" table:style-name="ce21">
            <text:p>314</text:p>
          </table:table-cell>
          <table:table-cell office:value-type="float" office:value="361.6" table:style-name="ce21">
            <text:p>362</text:p>
          </table:table-cell>
          <table:table-cell office:value-type="float" office:value="1227.2" table:style-name="ce21">
            <text:p>1,227</text:p>
          </table:table-cell>
          <table:table-cell office:value-type="float" office:value="1529.9" table:style-name="ce21">
            <text:p>1,530</text:p>
          </table:table-cell>
          <table:table-cell office:value-type="float" office:value="675.6" table:style-name="ce21">
            <text:p>676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Malaysia</text:p>
          </table:table-cell>
          <table:table-cell office:value-type="float" office:value="430.8" table:style-name="ce21">
            <text:p>431</text:p>
          </table:table-cell>
          <table:table-cell office:value-type="float" office:value="477.5" table:style-name="ce21">
            <text:p>478</text:p>
          </table:table-cell>
          <table:table-cell office:value-type="float" office:value="422.1" table:style-name="ce21">
            <text:p>422</text:p>
          </table:table-cell>
          <table:table-cell office:value-type="float" office:value="477" table:style-name="ce21">
            <text:p>477</text:p>
          </table:table-cell>
          <table:table-cell office:value-type="float" office:value="390.1" table:style-name="ce21">
            <text:p>390</text:p>
          </table:table-cell>
          <table:table-cell office:value-type="float" office:value="394.1" table:style-name="ce21">
            <text:p>394</text:p>
          </table:table-cell>
          <table:table-cell office:value-type="float" office:value="345.2" table:style-name="ce21">
            <text:p>345</text:p>
          </table:table-cell>
          <table:table-cell office:value-type="float" office:value="351.9" table:style-name="ce21">
            <text:p>352</text:p>
          </table:table-cell>
          <table:table-cell office:value-type="float" office:value="359.4" table:style-name="ce21">
            <text:p>359</text:p>
          </table:table-cell>
          <table:table-cell office:value-type="float" office:value="314.3" table:style-name="ce21">
            <text:p>314</text:p>
          </table:table-cell>
          <table:table-cell office:value-type="float" office:value="1807.4" table:style-name="ce21">
            <text:p>1,807</text:p>
          </table:table-cell>
          <table:table-cell office:value-type="float" office:value="1481.3" table:style-name="ce21">
            <text:p>1,481</text:p>
          </table:table-cell>
          <table:table-cell office:value-type="float" office:value="673.7" table:style-name="ce21">
            <text:p>67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Nigeria</text:p>
          </table:table-cell>
          <table:table-cell office:value-type="float" office:value="300.2" table:style-name="ce21">
            <text:p>300</text:p>
          </table:table-cell>
          <table:table-cell office:value-type="float" office:value="312.7" table:style-name="ce21">
            <text:p>313</text:p>
          </table:table-cell>
          <table:table-cell office:value-type="float" office:value="326.8" table:style-name="ce21">
            <text:p>327</text:p>
          </table:table-cell>
          <table:table-cell office:value-type="float" office:value="408.1" table:style-name="ce21">
            <text:p>408</text:p>
          </table:table-cell>
          <table:table-cell office:value-type="float" office:value="476.9" table:style-name="ce21">
            <text:p>477</text:p>
          </table:table-cell>
          <table:table-cell office:value-type="float" office:value="414.9" table:style-name="ce21">
            <text:p>415</text:p>
          </table:table-cell>
          <table:table-cell office:value-type="float" office:value="255" table:style-name="ce21">
            <text:p>255</text:p>
          </table:table-cell>
          <table:table-cell office:value-type="float" office:value="319" table:style-name="ce21">
            <text:p>319</text:p>
          </table:table-cell>
          <table:table-cell office:value-type="float" office:value="273.5" table:style-name="ce21">
            <text:p>274</text:p>
          </table:table-cell>
          <table:table-cell office:value-type="float" office:value="383.2" table:style-name="ce21">
            <text:p>383</text:p>
          </table:table-cell>
          <table:table-cell office:value-type="float" office:value="1347.8" table:style-name="ce21">
            <text:p>1,348</text:p>
          </table:table-cell>
          <table:table-cell office:value-type="float" office:value="1465.9" table:style-name="ce21">
            <text:p>1,466</text:p>
          </table:table-cell>
          <table:table-cell office:value-type="float" office:value="656.7" table:style-name="ce21">
            <text:p>657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Romania</text:p>
          </table:table-cell>
          <table:table-cell office:value-type="float" office:value="308.10000000000002" table:style-name="ce21">
            <text:p>308</text:p>
          </table:table-cell>
          <table:table-cell office:value-type="float" office:value="323.7" table:style-name="ce21">
            <text:p>324</text:p>
          </table:table-cell>
          <table:table-cell office:value-type="float" office:value="285.7" table:style-name="ce21">
            <text:p>286</text:p>
          </table:table-cell>
          <table:table-cell office:value-type="float" office:value="327.5" table:style-name="ce21">
            <text:p>328</text:p>
          </table:table-cell>
          <table:table-cell office:value-type="float" office:value="344.9" table:style-name="ce21">
            <text:p>345</text:p>
          </table:table-cell>
          <table:table-cell office:value-type="float" office:value="324" table:style-name="ce21">
            <text:p>324</text:p>
          </table:table-cell>
          <table:table-cell office:value-type="float" office:value="293.2" table:style-name="ce21">
            <text:p>293</text:p>
          </table:table-cell>
          <table:table-cell office:value-type="float" office:value="279.3" table:style-name="ce21">
            <text:p>279</text:p>
          </table:table-cell>
          <table:table-cell office:value-type="float" office:value="321" table:style-name="ce21">
            <text:p>321</text:p>
          </table:table-cell>
          <table:table-cell office:value-type="float" office:value="271.8" table:style-name="ce21">
            <text:p>272</text:p>
          </table:table-cell>
          <table:table-cell office:value-type="float" office:value="1244.9000000000001" table:style-name="ce21">
            <text:p>1,245</text:p>
          </table:table-cell>
          <table:table-cell office:value-type="float" office:value="1241.4000000000001" table:style-name="ce21">
            <text:p>1,241</text:p>
          </table:table-cell>
          <table:table-cell office:value-type="float" office:value="592.79999999999995" table:style-name="ce21">
            <text:p>593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Iceland</text:p>
          </table:table-cell>
          <table:table-cell office:value-type="float" office:value="71.099999999999994" table:style-name="ce21">
            <text:p>71</text:p>
          </table:table-cell>
          <table:table-cell office:value-type="float" office:value="97.7" table:style-name="ce21">
            <text:p>98</text:p>
          </table:table-cell>
          <table:table-cell office:value-type="float" office:value="89.7" table:style-name="ce21">
            <text:p>90</text:p>
          </table:table-cell>
          <table:table-cell office:value-type="float" office:value="94" table:style-name="ce21">
            <text:p>94</text:p>
          </table:table-cell>
          <table:table-cell office:value-type="float" office:value="110.7" table:style-name="ce21">
            <text:p>111</text:p>
          </table:table-cell>
          <table:table-cell office:value-type="float" office:value="327.9" table:style-name="ce21">
            <text:p>328</text:p>
          </table:table-cell>
          <table:table-cell office:value-type="float" office:value="209.1" table:style-name="ce21">
            <text:p>209</text:p>
          </table:table-cell>
          <table:table-cell office:value-type="float" office:value="198.9" table:style-name="ce21">
            <text:p>199</text:p>
          </table:table-cell>
          <table:table-cell office:value-type="float" office:value="252.5" table:style-name="ce21">
            <text:p>253</text:p>
          </table:table-cell>
          <table:table-cell office:value-type="float" office:value="322" table:style-name="ce21">
            <text:p>322</text:p>
          </table:table-cell>
          <table:table-cell office:value-type="float" office:value="352.5" table:style-name="ce21">
            <text:p>353</text:p>
          </table:table-cell>
          <table:table-cell office:value-type="float" office:value="846.5" table:style-name="ce21">
            <text:p>847</text:p>
          </table:table-cell>
          <table:table-cell office:value-type="float" office:value="574.5" table:style-name="ce21">
            <text:p>575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Vietnam</text:p>
          </table:table-cell>
          <table:table-cell office:value-type="float" office:value="168.5" table:style-name="ce21">
            <text:p>169</text:p>
          </table:table-cell>
          <table:table-cell office:value-type="float" office:value="200.4" table:style-name="ce21">
            <text:p>200</text:p>
          </table:table-cell>
          <table:table-cell office:value-type="float" office:value="222.7" table:style-name="ce21">
            <text:p>223</text:p>
          </table:table-cell>
          <table:table-cell office:value-type="float" office:value="239.4" table:style-name="ce21">
            <text:p>239</text:p>
          </table:table-cell>
          <table:table-cell office:value-type="float" office:value="402.6" table:style-name="ce21">
            <text:p>403</text:p>
          </table:table-cell>
          <table:table-cell office:value-type="float" office:value="170.3" table:style-name="ce21">
            <text:p>170</text:p>
          </table:table-cell>
          <table:table-cell office:value-type="float" office:value="190.7" table:style-name="ce21">
            <text:p>191</text:p>
          </table:table-cell>
          <table:table-cell office:value-type="float" office:value="207.6" table:style-name="ce21">
            <text:p>208</text:p>
          </table:table-cell>
          <table:table-cell office:value-type="float" office:value="327.2" table:style-name="ce21">
            <text:p>327</text:p>
          </table:table-cell>
          <table:table-cell office:value-type="float" office:value="222.3" table:style-name="ce21">
            <text:p>222</text:p>
          </table:table-cell>
          <table:table-cell office:value-type="float" office:value="830.9" table:style-name="ce21">
            <text:p>831</text:p>
          </table:table-cell>
          <table:table-cell office:value-type="float" office:value="971.2" table:style-name="ce21">
            <text:p>971</text:p>
          </table:table-cell>
          <table:table-cell office:value-type="float" office:value="549.5" table:style-name="ce21">
            <text:p>550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7">
            <text:p>Finland</text:p>
          </table:table-cell>
          <table:table-cell office:value-type="float" office:value="473.3" table:style-name="ce21">
            <text:p>473</text:p>
          </table:table-cell>
          <table:table-cell office:value-type="float" office:value="225.2" table:style-name="ce21">
            <text:p>225</text:p>
          </table:table-cell>
          <table:table-cell office:value-type="float" office:value="316.60000000000002" table:style-name="ce21">
            <text:p>317</text:p>
          </table:table-cell>
          <table:table-cell office:value-type="float" office:value="380.5" table:style-name="ce21">
            <text:p>381</text:p>
          </table:table-cell>
          <table:table-cell office:value-type="float" office:value="362.5" table:style-name="ce21">
            <text:p>363</text:p>
          </table:table-cell>
          <table:table-cell office:value-type="float" office:value="212" table:style-name="ce21">
            <text:p>212</text:p>
          </table:table-cell>
          <table:table-cell office:value-type="float" office:value="278" table:style-name="ce21">
            <text:p>278</text:p>
          </table:table-cell>
          <table:table-cell office:value-type="float" office:value="290.39999999999998" table:style-name="ce21">
            <text:p>290</text:p>
          </table:table-cell>
          <table:table-cell office:value-type="float" office:value="281" table:style-name="ce21">
            <text:p>281</text:p>
          </table:table-cell>
          <table:table-cell office:value-type="float" office:value="263.10000000000002" table:style-name="ce21">
            <text:p>263</text:p>
          </table:table-cell>
          <table:table-cell office:value-type="float" office:value="1395.5" table:style-name="ce21">
            <text:p>1,396</text:p>
          </table:table-cell>
          <table:table-cell office:value-type="float" office:value="1142.9000000000001" table:style-name="ce21">
            <text:p>1,143</text:p>
          </table:table-cell>
          <table:table-cell office:value-type="float" office:value="544" table:style-name="ce21">
            <text:p>544</text:p>
          </table:table-cell>
          <table:table-cell table:style-name="ce18"/>
          <table:table-cell table:number-columns-repeated="16369" table:style-name="ce16"/>
        </table:table-row>
        <table:table-row table:style-name="ro3">
          <table:table-cell office:value-type="string" table:style-name="ce28">
            <text:p>Greece</text:p>
          </table:table-cell>
          <table:table-cell office:value-type="float" office:value="206.9" table:style-name="ce23">
            <text:p>207</text:p>
          </table:table-cell>
          <table:table-cell office:value-type="float" office:value="220.5" table:style-name="ce23">
            <text:p>221</text:p>
          </table:table-cell>
          <table:table-cell office:value-type="float" office:value="221.1" table:style-name="ce23">
            <text:p>221</text:p>
          </table:table-cell>
          <table:table-cell office:value-type="float" office:value="237.6" table:style-name="ce23">
            <text:p>238</text:p>
          </table:table-cell>
          <table:table-cell office:value-type="float" office:value="264.89999999999998" table:style-name="ce23">
            <text:p>265</text:p>
          </table:table-cell>
          <table:table-cell office:value-type="float" office:value="236" table:style-name="ce23">
            <text:p>236</text:p>
          </table:table-cell>
          <table:table-cell office:value-type="float" office:value="215.2" table:style-name="ce23">
            <text:p>215</text:p>
          </table:table-cell>
          <table:table-cell office:value-type="float" office:value="241.9" table:style-name="ce23">
            <text:p>242</text:p>
          </table:table-cell>
          <table:table-cell office:value-type="float" office:value="224.5" table:style-name="ce23">
            <text:p>225</text:p>
          </table:table-cell>
          <table:table-cell office:value-type="float" office:value="282.7" table:style-name="ce23">
            <text:p>283</text:p>
          </table:table-cell>
          <table:table-cell office:value-type="float" office:value="886.1" table:style-name="ce21">
            <text:p>886</text:p>
          </table:table-cell>
          <table:table-cell office:value-type="float" office:value="958" table:style-name="ce23">
            <text:p>958</text:p>
          </table:table-cell>
          <table:table-cell office:value-type="float" office:value="507.2" table:style-name="ce23">
            <text:p>507</text:p>
          </table:table-cell>
          <table:table-cell table:style-name="ce18"/>
          <table:table-cell table:number-columns-repeated="16369" table:style-name="ce7"/>
        </table:table-row>
        <table:table-row table:style-name="ro3">
          <table:table-cell office:value-type="string" table:style-name="ce29">
            <text:p>Indonesia</text:p>
          </table:table-cell>
          <table:table-cell office:value-type="float" office:value="176.2" table:style-name="ce30">
            <text:p>176</text:p>
          </table:table-cell>
          <table:table-cell office:value-type="float" office:value="157.1" table:style-name="ce30">
            <text:p>157</text:p>
          </table:table-cell>
          <table:table-cell office:value-type="float" office:value="243.2" table:style-name="ce30">
            <text:p>243</text:p>
          </table:table-cell>
          <table:table-cell office:value-type="float" office:value="215.6" table:style-name="ce30">
            <text:p>216</text:p>
          </table:table-cell>
          <table:table-cell office:value-type="float" office:value="154.4" table:style-name="ce30">
            <text:p>154</text:p>
          </table:table-cell>
          <table:table-cell office:value-type="float" office:value="172.4" table:style-name="ce30">
            <text:p>172</text:p>
          </table:table-cell>
          <table:table-cell office:value-type="float" office:value="171.4" table:style-name="ce30">
            <text:p>171</text:p>
          </table:table-cell>
          <table:table-cell office:value-type="float" office:value="199.9" table:style-name="ce30">
            <text:p>200</text:p>
          </table:table-cell>
          <table:table-cell office:value-type="float" office:value="192.3" table:style-name="ce30">
            <text:p>192</text:p>
          </table:table-cell>
          <table:table-cell office:value-type="float" office:value="233.9" table:style-name="ce30">
            <text:p>234</text:p>
          </table:table-cell>
          <table:table-cell office:value-type="float" office:value="792.1" table:style-name="ce31">
            <text:p>792</text:p>
          </table:table-cell>
          <table:table-cell office:value-type="float" office:value="698.1" table:style-name="ce30">
            <text:p>698</text:p>
          </table:table-cell>
          <table:table-cell office:value-type="float" office:value="426.2" table:style-name="ce23">
            <text:p>426</text:p>
          </table:table-cell>
          <table:table-cell table:style-name="ce18"/>
          <table:table-cell table:number-columns-repeated="16369" table:style-name="ce7"/>
        </table:table-row>
        <table:table-row table:style-name="ro3">
          <table:table-cell table:style-name="ce6"/>
          <table:table-cell table:number-columns-repeated="10" table:style-name="ce15"/>
          <table:table-cell table:style-name="ce18"/>
          <table:table-cell table:number-columns-repeated="3" table:style-name="ce15"/>
          <table:table-cell table:number-columns-repeated="16369" table:style-name="ce7"/>
        </table:table-row>
        <table:table-row table:number-rows-repeated="1048519" table:style-name="ro6">
          <table:table-cell table:number-columns-repeated="16384"/>
        </table:table-row>
        <table:named-expressions>
          <table:named-range table:name="Print_Area" table:cell-range-address="Exports_value.$A$1:Exports_value.$N$57" table:base-cell-address="Exports_value.$A$1"/>
        </table:named-expressions>
      </table:table>
      <table:table table:name="Exports_tonnes" table:style-name="ta4">
        <table:table-column table:style-name="co1" table:default-cell-style-name="ce6"/>
        <table:table-column table:style-name="co2" table:number-columns-repeated="9" table:default-cell-style-name="ce6"/>
        <table:table-column table:style-name="co2" table:default-cell-style-name="ce16"/>
        <table:table-column table:style-name="co2" table:number-columns-repeated="3" table:default-cell-style-name="ce6"/>
        <table:table-column table:style-name="co7" table:number-columns-repeated="16370" table:default-cell-style-name="ce6"/>
        <table:table-row table:style-name="ro1">
          <table:table-cell office:value-type="string" table:style-name="ce1">
            <text:p>UK exports General Trade: First quarter 2024 to second quarter 2026, net mass tonnes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Top 50 Trading partners</text:p>
          </table:table-cell>
          <table:table-cell table:number-columns-repeated="10" table:style-name="ce6"/>
          <table:table-cell table:style-name="ce16"/>
          <table:table-cell table:number-columns-repeated="4" table:style-name="ce6"/>
          <table:table-cell table:number-columns-repeated="16368" table:style-name="ce7"/>
        </table:table-row>
        <table:table-row table:style-name="ro3">
          <table:table-cell office:value-type="string" table:style-name="ce6">
            <text:p>Source: UK overseas trade in goods statistics from HM Revenue &amp; Customs</text:p>
          </table:table-cell>
          <table:table-cell table:number-columns-repeated="10" table:style-name="ce6"/>
          <table:table-cell table:style-name="ce16"/>
          <table:table-cell table:number-columns-repeated="4" table:style-name="ce6"/>
          <table:table-cell table:number-columns-repeated="16368" table:style-name="ce7"/>
        </table:table-row>
        <table:table-row table:style-name="ro3">
          <table:table-cell office:value-type="string" table:style-name="ce6">
            <text:p>This worksheet contains one table.</text:p>
          </table:table-cell>
          <table:table-cell table:number-columns-repeated="10" table:style-name="ce6"/>
          <table:table-cell table:style-name="ce16"/>
          <table:table-cell table:number-columns-repeated="4" table:style-name="ce6"/>
          <table:table-cell table:number-columns-repeated="16368" table:style-name="ce7"/>
        </table:table-row>
        <table:table-row table:style-name="ro4">
          <table:table-cell table:number-columns-repeated="11" table:style-name="ce6"/>
          <table:table-cell table:style-name="ce16"/>
          <table:table-cell table:number-columns-repeated="4" table:style-name="ce6"/>
          <table:table-cell table:number-columns-repeated="16368" table:style-name="ce7"/>
        </table:table-row>
        <table:table-row table:style-name="ro5">
          <table:table-cell office:value-type="string" table:style-name="ce9">
            <text:p>Country of destination</text:p>
          </table:table-cell>
          <table:table-cell office:value-type="string" table:style-name="ce10">
            <text:p>First quarter 2024</text:p>
          </table:table-cell>
          <table:table-cell office:value-type="string" table:style-name="ce10">
            <text:p>Second quarter 2024</text:p>
          </table:table-cell>
          <table:table-cell office:value-type="string" table:style-name="ce10">
            <text:p>Third quarter 2024</text:p>
          </table:table-cell>
          <table:table-cell office:value-type="string" table:style-name="ce10">
            <text:p>Fourth quarter 2024</text:p>
          </table:table-cell>
          <table:table-cell office:value-type="string" table:style-name="ce11">
            <text:p>First quarter 2025</text:p>
          </table:table-cell>
          <table:table-cell office:value-type="string" table:style-name="ce11">
            <text:p>Second quarter 2025</text:p>
          </table:table-cell>
          <table:table-cell office:value-type="string" table:style-name="ce11">
            <text:p>Third quarter 2025</text:p>
          </table:table-cell>
          <table:table-cell office:value-type="string" table:style-name="ce11">
            <text:p>Fourth quarter 2025</text:p>
          </table:table-cell>
          <table:table-cell office:value-type="string" table:style-name="ce10">
            <text:p>First quarter 2026</text:p>
          </table:table-cell>
          <table:table-cell office:value-type="string" table:style-name="ce10">
            <text:p>Second quarter<text:s/></text:p>
            <text:p>2026</text:p>
          </table:table-cell>
          <table:table-cell office:value-type="string" table:style-name="ce11">
            <text:p>Total <text:s/>2024</text:p>
          </table:table-cell>
          <table:table-cell office:value-type="string" table:style-name="ce10">
            <text:p>Total 2025</text:p>
          </table:table-cell>
          <table:table-cell office:value-type="string" table:style-name="ce10">
            <text:p>Year to date<text:s/></text:p>
            <text:p>2026</text:p>
          </table:table-cell>
          <table:table-cell table:number-columns-repeated="2" table:style-name="ce6"/>
          <table:table-cell table:number-columns-repeated="16368" table:style-name="ce7"/>
        </table:table-row>
        <table:table-row table:style-name="ro3">
          <table:table-cell office:value-type="string" table:style-name="ce20">
            <text:p>United States</text:p>
          </table:table-cell>
          <table:table-cell office:value-type="float" office:value="1171067.7" table:style-name="ce21">
            <text:p>1,171,068</text:p>
          </table:table-cell>
          <table:table-cell office:value-type="float" office:value="1437744.3" table:style-name="ce21">
            <text:p>1,437,744</text:p>
          </table:table-cell>
          <table:table-cell office:value-type="float" office:value="1482087.6" table:style-name="ce21">
            <text:p>1,482,088</text:p>
          </table:table-cell>
          <table:table-cell office:value-type="float" office:value="946125.1" table:style-name="ce21">
            <text:p>946,125</text:p>
          </table:table-cell>
          <table:table-cell office:value-type="float" office:value="1082178.3999999999" table:style-name="ce21">
            <text:p>1,082,178</text:p>
          </table:table-cell>
          <table:table-cell office:value-type="float" office:value="1222583.8" table:style-name="ce21">
            <text:p>1,222,584</text:p>
          </table:table-cell>
          <table:table-cell office:value-type="float" office:value="1138028.8" table:style-name="ce21">
            <text:p>1,138,029</text:p>
          </table:table-cell>
          <table:table-cell office:value-type="float" office:value="1260634.2" table:style-name="ce21">
            <text:p>1,260,634</text:p>
          </table:table-cell>
          <table:table-cell office:value-type="float" office:value="1151553.6000000001" table:style-name="ce21">
            <text:p>1,151,554</text:p>
          </table:table-cell>
          <table:table-cell office:value-type="float" office:value="1183872.8" table:style-name="ce21">
            <text:p>1,183,873</text:p>
          </table:table-cell>
          <table:table-cell office:value-type="float" office:value="5037024.5999999996" table:style-name="ce21">
            <text:p>5,037,025</text:p>
          </table:table-cell>
          <table:table-cell office:value-type="float" office:value="4703425.0999999996" table:style-name="ce21">
            <text:p>4,703,425</text:p>
          </table:table-cell>
          <table:table-cell office:value-type="float" office:value="2335426.4" table:style-name="ce21">
            <text:p>2,335,42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China</text:p>
          </table:table-cell>
          <table:table-cell office:value-type="float" office:value="278087.5" table:style-name="ce21">
            <text:p>278,088</text:p>
          </table:table-cell>
          <table:table-cell office:value-type="float" office:value="1163527.8999999999" table:style-name="ce21">
            <text:p>1,163,528</text:p>
          </table:table-cell>
          <table:table-cell office:value-type="float" office:value="785929.8" table:style-name="ce21">
            <text:p>785,930</text:p>
          </table:table-cell>
          <table:table-cell office:value-type="float" office:value="1610026.8" table:style-name="ce21">
            <text:p>1,610,027</text:p>
          </table:table-cell>
          <table:table-cell office:value-type="float" office:value="1074432" table:style-name="ce21">
            <text:p>1,074,432</text:p>
          </table:table-cell>
          <table:table-cell office:value-type="float" office:value="1063368.8" table:style-name="ce21">
            <text:p>1,063,369</text:p>
          </table:table-cell>
          <table:table-cell office:value-type="float" office:value="780162.6" table:style-name="ce21">
            <text:p>780,163</text:p>
          </table:table-cell>
          <table:table-cell office:value-type="float" office:value="1059490.3" table:style-name="ce21">
            <text:p>1,059,490</text:p>
          </table:table-cell>
          <table:table-cell office:value-type="float" office:value="241084" table:style-name="ce21">
            <text:p>241,084</text:p>
          </table:table-cell>
          <table:table-cell office:value-type="float" office:value="386398.4" table:style-name="ce21">
            <text:p>386,398</text:p>
          </table:table-cell>
          <table:table-cell office:value-type="float" office:value="3837572.1" table:style-name="ce21">
            <text:p>3,837,572</text:p>
          </table:table-cell>
          <table:table-cell office:value-type="float" office:value="3977453.7" table:style-name="ce21">
            <text:p>3,977,454</text:p>
          </table:table-cell>
          <table:table-cell office:value-type="float" office:value="627482.4" table:style-name="ce21">
            <text:p>627,482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Germany</text:p>
          </table:table-cell>
          <table:table-cell office:value-type="float" office:value="2236621.7000000002" table:style-name="ce21">
            <text:p>2,236,622</text:p>
          </table:table-cell>
          <table:table-cell office:value-type="float" office:value="1806949.2" table:style-name="ce21">
            <text:p>1,806,949</text:p>
          </table:table-cell>
          <table:table-cell office:value-type="float" office:value="2146844" table:style-name="ce21">
            <text:p>2,146,844</text:p>
          </table:table-cell>
          <table:table-cell office:value-type="float" office:value="1775769.4" table:style-name="ce21">
            <text:p>1,775,769</text:p>
          </table:table-cell>
          <table:table-cell office:value-type="float" office:value="1604222.5" table:style-name="ce21">
            <text:p>1,604,223</text:p>
          </table:table-cell>
          <table:table-cell office:value-type="float" office:value="1897679.3" table:style-name="ce21">
            <text:p>1,897,679</text:p>
          </table:table-cell>
          <table:table-cell office:value-type="float" office:value="2186017.1" table:style-name="ce21">
            <text:p>2,186,017</text:p>
          </table:table-cell>
          <table:table-cell office:value-type="float" office:value="1934534.3" table:style-name="ce21">
            <text:p>1,934,534</text:p>
          </table:table-cell>
          <table:table-cell office:value-type="float" office:value="1991591.8" table:style-name="ce21">
            <text:p>1,991,592</text:p>
          </table:table-cell>
          <table:table-cell office:value-type="float" office:value="1782360.7" table:style-name="ce21">
            <text:p>1,782,361</text:p>
          </table:table-cell>
          <table:table-cell office:value-type="float" office:value="7966184.2999999998" table:style-name="ce21">
            <text:p>7,966,184</text:p>
          </table:table-cell>
          <table:table-cell office:value-type="float" office:value="7622453.0999999996" table:style-name="ce21">
            <text:p>7,622,453</text:p>
          </table:table-cell>
          <table:table-cell office:value-type="float" office:value="3773952.5" table:style-name="ce21">
            <text:p>3,773,953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Netherlands</text:p>
          </table:table-cell>
          <table:table-cell office:value-type="float" office:value="5603000.2000000002" table:style-name="ce21">
            <text:p>5,603,000</text:p>
          </table:table-cell>
          <table:table-cell office:value-type="float" office:value="9017986.8000000007" table:style-name="ce21">
            <text:p>9,017,987</text:p>
          </table:table-cell>
          <table:table-cell office:value-type="float" office:value="6686393.0999999996" table:style-name="ce21">
            <text:p>6,686,393</text:p>
          </table:table-cell>
          <table:table-cell office:value-type="float" office:value="7538675.7000000002" table:style-name="ce21">
            <text:p>7,538,676</text:p>
          </table:table-cell>
          <table:table-cell office:value-type="float" office:value="6969246.5999999996" table:style-name="ce21">
            <text:p>6,969,247</text:p>
          </table:table-cell>
          <table:table-cell office:value-type="float" office:value="7536221" table:style-name="ce21">
            <text:p>7,536,221</text:p>
          </table:table-cell>
          <table:table-cell office:value-type="float" office:value="5546171.2000000002" table:style-name="ce21">
            <text:p>5,546,171</text:p>
          </table:table-cell>
          <table:table-cell office:value-type="float" office:value="6530597.9000000004" table:style-name="ce21">
            <text:p>6,530,598</text:p>
          </table:table-cell>
          <table:table-cell office:value-type="float" office:value="6362587.2999999998" table:style-name="ce21">
            <text:p>6,362,587</text:p>
          </table:table-cell>
          <table:table-cell office:value-type="float" office:value="7285039.9000000004" table:style-name="ce21">
            <text:p>7,285,040</text:p>
          </table:table-cell>
          <table:table-cell office:value-type="float" office:value="28846055.800000001" table:style-name="ce21">
            <text:p>28,846,056</text:p>
          </table:table-cell>
          <table:table-cell office:value-type="float" office:value="26582236.699999999" table:style-name="ce21">
            <text:p>26,582,237</text:p>
          </table:table-cell>
          <table:table-cell office:value-type="float" office:value="13647627.199999999" table:style-name="ce21">
            <text:p>13,647,627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Hong Kong</text:p>
          </table:table-cell>
          <table:table-cell office:value-type="float" office:value="43884.9" table:style-name="ce21">
            <text:p>43,885</text:p>
          </table:table-cell>
          <table:table-cell office:value-type="float" office:value="43532.5" table:style-name="ce21">
            <text:p>43,533</text:p>
          </table:table-cell>
          <table:table-cell office:value-type="float" office:value="43597.7" table:style-name="ce21">
            <text:p>43,598</text:p>
          </table:table-cell>
          <table:table-cell office:value-type="float" office:value="44539" table:style-name="ce21">
            <text:p>44,539</text:p>
          </table:table-cell>
          <table:table-cell office:value-type="float" office:value="48350.6" table:style-name="ce21">
            <text:p>48,351</text:p>
          </table:table-cell>
          <table:table-cell office:value-type="float" office:value="48464.1" table:style-name="ce21">
            <text:p>48,464</text:p>
          </table:table-cell>
          <table:table-cell office:value-type="float" office:value="44241.8" table:style-name="ce21">
            <text:p>44,242</text:p>
          </table:table-cell>
          <table:table-cell office:value-type="float" office:value="52220.800000000003" table:style-name="ce21">
            <text:p>52,221</text:p>
          </table:table-cell>
          <table:table-cell office:value-type="float" office:value="43708.6" table:style-name="ce21">
            <text:p>43,709</text:p>
          </table:table-cell>
          <table:table-cell office:value-type="float" office:value="41902.199999999997" table:style-name="ce21">
            <text:p>41,902</text:p>
          </table:table-cell>
          <table:table-cell office:value-type="float" office:value="175554.1" table:style-name="ce21">
            <text:p>175,554</text:p>
          </table:table-cell>
          <table:table-cell office:value-type="float" office:value="193277.3" table:style-name="ce21">
            <text:p>193,277</text:p>
          </table:table-cell>
          <table:table-cell office:value-type="float" office:value="85610.8" table:style-name="ce21">
            <text:p>85,611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France</text:p>
          </table:table-cell>
          <table:table-cell office:value-type="float" office:value="1311565.7" table:style-name="ce21">
            <text:p>1,311,566</text:p>
          </table:table-cell>
          <table:table-cell office:value-type="float" office:value="1122324" table:style-name="ce21">
            <text:p>1,122,324</text:p>
          </table:table-cell>
          <table:table-cell office:value-type="float" office:value="1096209.8" table:style-name="ce21">
            <text:p>1,096,210</text:p>
          </table:table-cell>
          <table:table-cell office:value-type="float" office:value="1349575.4" table:style-name="ce21">
            <text:p>1,349,575</text:p>
          </table:table-cell>
          <table:table-cell office:value-type="float" office:value="1637744.4" table:style-name="ce21">
            <text:p>1,637,744</text:p>
          </table:table-cell>
          <table:table-cell office:value-type="float" office:value="1024005.8" table:style-name="ce21">
            <text:p>1,024,006</text:p>
          </table:table-cell>
          <table:table-cell office:value-type="float" office:value="1102624.7" table:style-name="ce21">
            <text:p>1,102,625</text:p>
          </table:table-cell>
          <table:table-cell office:value-type="float" office:value="1161417.2" table:style-name="ce21">
            <text:p>1,161,417</text:p>
          </table:table-cell>
          <table:table-cell office:value-type="float" office:value="1107633" table:style-name="ce21">
            <text:p>1,107,633</text:p>
          </table:table-cell>
          <table:table-cell office:value-type="float" office:value="1210288.8" table:style-name="ce21">
            <text:p>1,210,289</text:p>
          </table:table-cell>
          <table:table-cell office:value-type="float" office:value="4879675" table:style-name="ce21">
            <text:p>4,879,675</text:p>
          </table:table-cell>
          <table:table-cell office:value-type="float" office:value="4925792.0999999996" table:style-name="ce21">
            <text:p>4,925,792</text:p>
          </table:table-cell>
          <table:table-cell office:value-type="float" office:value="2317921.7000000002" table:style-name="ce21">
            <text:p>2,317,922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Ireland</text:p>
          </table:table-cell>
          <table:table-cell office:value-type="float" office:value="4339399.5" table:style-name="ce21">
            <text:p>4,339,400</text:p>
          </table:table-cell>
          <table:table-cell office:value-type="float" office:value="4592149.7" table:style-name="ce21">
            <text:p>4,592,150</text:p>
          </table:table-cell>
          <table:table-cell office:value-type="float" office:value="4494575.2" table:style-name="ce21">
            <text:p>4,494,575</text:p>
          </table:table-cell>
          <table:table-cell office:value-type="float" office:value="4361749.5" table:style-name="ce21">
            <text:p>4,361,750</text:p>
          </table:table-cell>
          <table:table-cell office:value-type="float" office:value="4514502.0999999996" table:style-name="ce21">
            <text:p>4,514,502</text:p>
          </table:table-cell>
          <table:table-cell office:value-type="float" office:value="4512016.0999999996" table:style-name="ce21">
            <text:p>4,512,016</text:p>
          </table:table-cell>
          <table:table-cell office:value-type="float" office:value="4378200.2" table:style-name="ce21">
            <text:p>4,378,200</text:p>
          </table:table-cell>
          <table:table-cell office:value-type="float" office:value="4430871.8" table:style-name="ce21">
            <text:p>4,430,872</text:p>
          </table:table-cell>
          <table:table-cell office:value-type="float" office:value="4409276.5999999996" table:style-name="ce21">
            <text:p>4,409,277</text:p>
          </table:table-cell>
          <table:table-cell office:value-type="float" office:value="4348164" table:style-name="ce21">
            <text:p>4,348,164</text:p>
          </table:table-cell>
          <table:table-cell office:value-type="float" office:value="17787873.800000001" table:style-name="ce21">
            <text:p>17,787,874</text:p>
          </table:table-cell>
          <table:table-cell office:value-type="float" office:value="17835590.199999999" table:style-name="ce21">
            <text:p>17,835,590</text:p>
          </table:table-cell>
          <table:table-cell office:value-type="float" office:value="8757440.5999999996" table:style-name="ce21">
            <text:p>8,757,441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Belgium</text:p>
          </table:table-cell>
          <table:table-cell office:value-type="float" office:value="2563212.9" table:style-name="ce21">
            <text:p>2,563,213</text:p>
          </table:table-cell>
          <table:table-cell office:value-type="float" office:value="2979603.8" table:style-name="ce21">
            <text:p>2,979,604</text:p>
          </table:table-cell>
          <table:table-cell office:value-type="float" office:value="3541188.8" table:style-name="ce21">
            <text:p>3,541,189</text:p>
          </table:table-cell>
          <table:table-cell office:value-type="float" office:value="1936611.5" table:style-name="ce21">
            <text:p>1,936,612</text:p>
          </table:table-cell>
          <table:table-cell office:value-type="float" office:value="1660937.7" table:style-name="ce21">
            <text:p>1,660,938</text:p>
          </table:table-cell>
          <table:table-cell office:value-type="float" office:value="3088142.7" table:style-name="ce21">
            <text:p>3,088,143</text:p>
          </table:table-cell>
          <table:table-cell office:value-type="float" office:value="3401965.7" table:style-name="ce21">
            <text:p>3,401,966</text:p>
          </table:table-cell>
          <table:table-cell office:value-type="float" office:value="1941473.1" table:style-name="ce21">
            <text:p>1,941,473</text:p>
          </table:table-cell>
          <table:table-cell office:value-type="float" office:value="2113175.9" table:style-name="ce21">
            <text:p>2,113,176</text:p>
          </table:table-cell>
          <table:table-cell office:value-type="float" office:value="3016400.6" table:style-name="ce21">
            <text:p>3,016,401</text:p>
          </table:table-cell>
          <table:table-cell office:value-type="float" office:value="11020616.9" table:style-name="ce21">
            <text:p>11,020,617</text:p>
          </table:table-cell>
          <table:table-cell office:value-type="float" office:value="10092519.300000001" table:style-name="ce21">
            <text:p>10,092,519</text:p>
          </table:table-cell>
          <table:table-cell office:value-type="float" office:value="5129576.5" table:style-name="ce21">
            <text:p>5,129,577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Spain</text:p>
          </table:table-cell>
          <table:table-cell office:value-type="float" office:value="779140.7" table:style-name="ce21">
            <text:p>779,141</text:p>
          </table:table-cell>
          <table:table-cell office:value-type="float" office:value="924576.2" table:style-name="ce21">
            <text:p>924,576</text:p>
          </table:table-cell>
          <table:table-cell office:value-type="float" office:value="775889.8" table:style-name="ce21">
            <text:p>775,890</text:p>
          </table:table-cell>
          <table:table-cell office:value-type="float" office:value="715459.7" table:style-name="ce21">
            <text:p>715,460</text:p>
          </table:table-cell>
          <table:table-cell office:value-type="float" office:value="766022.9" table:style-name="ce21">
            <text:p>766,023</text:p>
          </table:table-cell>
          <table:table-cell office:value-type="float" office:value="752569.8" table:style-name="ce21">
            <text:p>752,570</text:p>
          </table:table-cell>
          <table:table-cell office:value-type="float" office:value="777858.7" table:style-name="ce21">
            <text:p>777,859</text:p>
          </table:table-cell>
          <table:table-cell office:value-type="float" office:value="904741.9" table:style-name="ce21">
            <text:p>904,742</text:p>
          </table:table-cell>
          <table:table-cell office:value-type="float" office:value="833632.3" table:style-name="ce21">
            <text:p>833,632</text:p>
          </table:table-cell>
          <table:table-cell office:value-type="float" office:value="915610.3" table:style-name="ce21">
            <text:p>915,610</text:p>
          </table:table-cell>
          <table:table-cell office:value-type="float" office:value="3195066.4" table:style-name="ce21">
            <text:p>3,195,066</text:p>
          </table:table-cell>
          <table:table-cell office:value-type="float" office:value="3201193.3" table:style-name="ce21">
            <text:p>3,201,193</text:p>
          </table:table-cell>
          <table:table-cell office:value-type="float" office:value="1749242.6" table:style-name="ce21">
            <text:p>1,749,243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India</text:p>
          </table:table-cell>
          <table:table-cell office:value-type="float" office:value="694840.4" table:style-name="ce21">
            <text:p>694,840</text:p>
          </table:table-cell>
          <table:table-cell office:value-type="float" office:value="744860.7" table:style-name="ce21">
            <text:p>744,861</text:p>
          </table:table-cell>
          <table:table-cell office:value-type="float" office:value="708632.1" table:style-name="ce21">
            <text:p>708,632</text:p>
          </table:table-cell>
          <table:table-cell office:value-type="float" office:value="861622.3" table:style-name="ce21">
            <text:p>861,622</text:p>
          </table:table-cell>
          <table:table-cell office:value-type="float" office:value="888726.9" table:style-name="ce21">
            <text:p>888,727</text:p>
          </table:table-cell>
          <table:table-cell office:value-type="float" office:value="862046.7" table:style-name="ce21">
            <text:p>862,047</text:p>
          </table:table-cell>
          <table:table-cell office:value-type="float" office:value="858580.5" table:style-name="ce21">
            <text:p>858,581</text:p>
          </table:table-cell>
          <table:table-cell office:value-type="float" office:value="915534.1" table:style-name="ce21">
            <text:p>915,534</text:p>
          </table:table-cell>
          <table:table-cell office:value-type="float" office:value="878335.8" table:style-name="ce21">
            <text:p>878,336</text:p>
          </table:table-cell>
          <table:table-cell office:value-type="float" office:value="859075.2" table:style-name="ce21">
            <text:p>859,075</text:p>
          </table:table-cell>
          <table:table-cell office:value-type="float" office:value="3009955.5" table:style-name="ce21">
            <text:p>3,009,956</text:p>
          </table:table-cell>
          <table:table-cell office:value-type="float" office:value="3524888.1" table:style-name="ce21">
            <text:p>3,524,888</text:p>
          </table:table-cell>
          <table:table-cell office:value-type="float" office:value="1737411" table:style-name="ce21">
            <text:p>1,737,411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UAE</text:p>
          </table:table-cell>
          <table:table-cell office:value-type="float" office:value="111786.4" table:style-name="ce21">
            <text:p>111,786</text:p>
          </table:table-cell>
          <table:table-cell office:value-type="float" office:value="116970.9" table:style-name="ce21">
            <text:p>116,971</text:p>
          </table:table-cell>
          <table:table-cell office:value-type="float" office:value="127976.9" table:style-name="ce21">
            <text:p>127,977</text:p>
          </table:table-cell>
          <table:table-cell office:value-type="float" office:value="126467.8" table:style-name="ce21">
            <text:p>126,468</text:p>
          </table:table-cell>
          <table:table-cell office:value-type="float" office:value="125663.4" table:style-name="ce21">
            <text:p>125,663</text:p>
          </table:table-cell>
          <table:table-cell office:value-type="float" office:value="123669" table:style-name="ce21">
            <text:p>123,669</text:p>
          </table:table-cell>
          <table:table-cell office:value-type="float" office:value="134374.20000000001" table:style-name="ce21">
            <text:p>134,374</text:p>
          </table:table-cell>
          <table:table-cell office:value-type="float" office:value="133619.9" table:style-name="ce21">
            <text:p>133,620</text:p>
          </table:table-cell>
          <table:table-cell office:value-type="float" office:value="104167" table:style-name="ce21">
            <text:p>104,167</text:p>
          </table:table-cell>
          <table:table-cell office:value-type="float" office:value="56023.8" table:style-name="ce21">
            <text:p>56,024</text:p>
          </table:table-cell>
          <table:table-cell office:value-type="float" office:value="483202" table:style-name="ce21">
            <text:p>483,202</text:p>
          </table:table-cell>
          <table:table-cell office:value-type="float" office:value="517326.5" table:style-name="ce21">
            <text:p>517,327</text:p>
          </table:table-cell>
          <table:table-cell office:value-type="float" office:value="160190.79999999999" table:style-name="ce21">
            <text:p>160,191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Italy</text:p>
          </table:table-cell>
          <table:table-cell office:value-type="float" office:value="293261.5" table:style-name="ce21">
            <text:p>293,262</text:p>
          </table:table-cell>
          <table:table-cell office:value-type="float" office:value="461945.8" table:style-name="ce21">
            <text:p>461,946</text:p>
          </table:table-cell>
          <table:table-cell office:value-type="float" office:value="627574.69999999995" table:style-name="ce21">
            <text:p>627,575</text:p>
          </table:table-cell>
          <table:table-cell office:value-type="float" office:value="351292.7" table:style-name="ce21">
            <text:p>351,293</text:p>
          </table:table-cell>
          <table:table-cell office:value-type="float" office:value="288661.7" table:style-name="ce21">
            <text:p>288,662</text:p>
          </table:table-cell>
          <table:table-cell office:value-type="float" office:value="473145" table:style-name="ce21">
            <text:p>473,145</text:p>
          </table:table-cell>
          <table:table-cell office:value-type="float" office:value="457138.2" table:style-name="ce21">
            <text:p>457,138</text:p>
          </table:table-cell>
          <table:table-cell office:value-type="float" office:value="261007.3" table:style-name="ce21">
            <text:p>261,007</text:p>
          </table:table-cell>
          <table:table-cell office:value-type="float" office:value="530574.80000000005" table:style-name="ce21">
            <text:p>530,575</text:p>
          </table:table-cell>
          <table:table-cell office:value-type="float" office:value="385026.8" table:style-name="ce21">
            <text:p>385,027</text:p>
          </table:table-cell>
          <table:table-cell office:value-type="float" office:value="1734074.7" table:style-name="ce21">
            <text:p>1,734,075</text:p>
          </table:table-cell>
          <table:table-cell office:value-type="float" office:value="1479952.2" table:style-name="ce21">
            <text:p>1,479,952</text:p>
          </table:table-cell>
          <table:table-cell office:value-type="float" office:value="915601.6" table:style-name="ce21">
            <text:p>915,602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Singapore</text:p>
          </table:table-cell>
          <table:table-cell office:value-type="float" office:value="38876.5" table:style-name="ce21">
            <text:p>38,877</text:p>
          </table:table-cell>
          <table:table-cell office:value-type="float" office:value="42623" table:style-name="ce21">
            <text:p>42,623</text:p>
          </table:table-cell>
          <table:table-cell office:value-type="float" office:value="44352" table:style-name="ce21">
            <text:p>44,352</text:p>
          </table:table-cell>
          <table:table-cell office:value-type="float" office:value="51806.2" table:style-name="ce21">
            <text:p>51,806</text:p>
          </table:table-cell>
          <table:table-cell office:value-type="float" office:value="87055.7" table:style-name="ce21">
            <text:p>87,056</text:p>
          </table:table-cell>
          <table:table-cell office:value-type="float" office:value="38136.1" table:style-name="ce21">
            <text:p>38,136</text:p>
          </table:table-cell>
          <table:table-cell office:value-type="float" office:value="58143.5" table:style-name="ce21">
            <text:p>58,144</text:p>
          </table:table-cell>
          <table:table-cell office:value-type="float" office:value="59360.7" table:style-name="ce21">
            <text:p>59,361</text:p>
          </table:table-cell>
          <table:table-cell office:value-type="float" office:value="75930.600000000006" table:style-name="ce21">
            <text:p>75,931</text:p>
          </table:table-cell>
          <table:table-cell office:value-type="float" office:value="64824.1" table:style-name="ce21">
            <text:p>64,824</text:p>
          </table:table-cell>
          <table:table-cell office:value-type="float" office:value="177657.7" table:style-name="ce21">
            <text:p>177,658</text:p>
          </table:table-cell>
          <table:table-cell office:value-type="float" office:value="242696" table:style-name="ce21">
            <text:p>242,696</text:p>
          </table:table-cell>
          <table:table-cell office:value-type="float" office:value="140754.70000000001" table:style-name="ce21">
            <text:p>140,755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Switzerland</text:p>
          </table:table-cell>
          <table:table-cell office:value-type="float" office:value="41807.800000000003" table:style-name="ce21">
            <text:p>41,808</text:p>
          </table:table-cell>
          <table:table-cell office:value-type="float" office:value="41865.800000000003" table:style-name="ce21">
            <text:p>41,866</text:p>
          </table:table-cell>
          <table:table-cell office:value-type="float" office:value="45739.8" table:style-name="ce21">
            <text:p>45,740</text:p>
          </table:table-cell>
          <table:table-cell office:value-type="float" office:value="44002.8" table:style-name="ce21">
            <text:p>44,003</text:p>
          </table:table-cell>
          <table:table-cell office:value-type="float" office:value="67191.8" table:style-name="ce21">
            <text:p>67,192</text:p>
          </table:table-cell>
          <table:table-cell office:value-type="float" office:value="50814.7" table:style-name="ce21">
            <text:p>50,815</text:p>
          </table:table-cell>
          <table:table-cell office:value-type="float" office:value="52500.5" table:style-name="ce21">
            <text:p>52,501</text:p>
          </table:table-cell>
          <table:table-cell office:value-type="float" office:value="63213.1" table:style-name="ce21">
            <text:p>63,213</text:p>
          </table:table-cell>
          <table:table-cell office:value-type="float" office:value="69424.100000000006" table:style-name="ce21">
            <text:p>69,424</text:p>
          </table:table-cell>
          <table:table-cell office:value-type="float" office:value="55033.5" table:style-name="ce21">
            <text:p>55,034</text:p>
          </table:table-cell>
          <table:table-cell office:value-type="float" office:value="173416.2" table:style-name="ce21">
            <text:p>173,416</text:p>
          </table:table-cell>
          <table:table-cell office:value-type="float" office:value="233720.1" table:style-name="ce21">
            <text:p>233,720</text:p>
          </table:table-cell>
          <table:table-cell office:value-type="float" office:value="124457.60000000001" table:style-name="ce21">
            <text:p>124,458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Poland</text:p>
          </table:table-cell>
          <table:table-cell office:value-type="float" office:value="1512501.4" table:style-name="ce21">
            <text:p>1,512,501</text:p>
          </table:table-cell>
          <table:table-cell office:value-type="float" office:value="870860.9" table:style-name="ce21">
            <text:p>870,861</text:p>
          </table:table-cell>
          <table:table-cell office:value-type="float" office:value="1303246.3999999999" table:style-name="ce21">
            <text:p>1,303,246</text:p>
          </table:table-cell>
          <table:table-cell office:value-type="float" office:value="1469192.6" table:style-name="ce21">
            <text:p>1,469,193</text:p>
          </table:table-cell>
          <table:table-cell office:value-type="float" office:value="1862157.8" table:style-name="ce21">
            <text:p>1,862,158</text:p>
          </table:table-cell>
          <table:table-cell office:value-type="float" office:value="2390061.2999999998" table:style-name="ce21">
            <text:p>2,390,061</text:p>
          </table:table-cell>
          <table:table-cell office:value-type="float" office:value="2724244.2" table:style-name="ce21">
            <text:p>2,724,244</text:p>
          </table:table-cell>
          <table:table-cell office:value-type="float" office:value="620026.19999999995" table:style-name="ce21">
            <text:p>620,026</text:p>
          </table:table-cell>
          <table:table-cell office:value-type="float" office:value="1516182.8" table:style-name="ce21">
            <text:p>1,516,183</text:p>
          </table:table-cell>
          <table:table-cell office:value-type="float" office:value="779772.1" table:style-name="ce21">
            <text:p>779,772</text:p>
          </table:table-cell>
          <table:table-cell office:value-type="float" office:value="5155801.3" table:style-name="ce21">
            <text:p>5,155,801</text:p>
          </table:table-cell>
          <table:table-cell office:value-type="float" office:value="7596489.5" table:style-name="ce21">
            <text:p>7,596,490</text:p>
          </table:table-cell>
          <table:table-cell office:value-type="float" office:value="2295954.9" table:style-name="ce21">
            <text:p>2,295,955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Low Value Trade EU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Turkey</text:p>
          </table:table-cell>
          <table:table-cell office:value-type="float" office:value="986582" table:style-name="ce21">
            <text:p>986,582</text:p>
          </table:table-cell>
          <table:table-cell office:value-type="float" office:value="775739.8" table:style-name="ce21">
            <text:p>775,740</text:p>
          </table:table-cell>
          <table:table-cell office:value-type="float" office:value="695715.8" table:style-name="ce21">
            <text:p>695,716</text:p>
          </table:table-cell>
          <table:table-cell office:value-type="float" office:value="1059925.3999999999" table:style-name="ce21">
            <text:p>1,059,925</text:p>
          </table:table-cell>
          <table:table-cell office:value-type="float" office:value="797227.7" table:style-name="ce21">
            <text:p>797,228</text:p>
          </table:table-cell>
          <table:table-cell office:value-type="float" office:value="992656.4" table:style-name="ce21">
            <text:p>992,656</text:p>
          </table:table-cell>
          <table:table-cell office:value-type="float" office:value="892999.4" table:style-name="ce21">
            <text:p>892,999</text:p>
          </table:table-cell>
          <table:table-cell office:value-type="float" office:value="954468" table:style-name="ce21">
            <text:p>954,468</text:p>
          </table:table-cell>
          <table:table-cell office:value-type="float" office:value="934673.4" table:style-name="ce21">
            <text:p>934,673</text:p>
          </table:table-cell>
          <table:table-cell office:value-type="float" office:value="790146.9" table:style-name="ce21">
            <text:p>790,147</text:p>
          </table:table-cell>
          <table:table-cell office:value-type="float" office:value="3517963.1" table:style-name="ce21">
            <text:p>3,517,963</text:p>
          </table:table-cell>
          <table:table-cell office:value-type="float" office:value="3637351.6" table:style-name="ce21">
            <text:p>3,637,352</text:p>
          </table:table-cell>
          <table:table-cell office:value-type="float" office:value="1724820.3" table:style-name="ce21">
            <text:p>1,724,820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Japan</text:p>
          </table:table-cell>
          <table:table-cell office:value-type="float" office:value="85361.7" table:style-name="ce21">
            <text:p>85,362</text:p>
          </table:table-cell>
          <table:table-cell office:value-type="float" office:value="81516.600000000006" table:style-name="ce21">
            <text:p>81,517</text:p>
          </table:table-cell>
          <table:table-cell office:value-type="float" office:value="88433" table:style-name="ce21">
            <text:p>88,433</text:p>
          </table:table-cell>
          <table:table-cell office:value-type="float" office:value="93312.6" table:style-name="ce21">
            <text:p>93,313</text:p>
          </table:table-cell>
          <table:table-cell office:value-type="float" office:value="78855.199999999997" table:style-name="ce21">
            <text:p>78,855</text:p>
          </table:table-cell>
          <table:table-cell office:value-type="float" office:value="75952.7" table:style-name="ce21">
            <text:p>75,953</text:p>
          </table:table-cell>
          <table:table-cell office:value-type="float" office:value="72984.5" table:style-name="ce21">
            <text:p>72,985</text:p>
          </table:table-cell>
          <table:table-cell office:value-type="float" office:value="85396.3" table:style-name="ce21">
            <text:p>85,396</text:p>
          </table:table-cell>
          <table:table-cell office:value-type="float" office:value="73618.399999999994" table:style-name="ce21">
            <text:p>73,618</text:p>
          </table:table-cell>
          <table:table-cell office:value-type="float" office:value="74128" table:style-name="ce21">
            <text:p>74,128</text:p>
          </table:table-cell>
          <table:table-cell office:value-type="float" office:value="348623.9" table:style-name="ce21">
            <text:p>348,624</text:p>
          </table:table-cell>
          <table:table-cell office:value-type="float" office:value="313188.7" table:style-name="ce21">
            <text:p>313,189</text:p>
          </table:table-cell>
          <table:table-cell office:value-type="float" office:value="147746.4" table:style-name="ce21">
            <text:p>147,74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Sweden</text:p>
          </table:table-cell>
          <table:table-cell office:value-type="float" office:value="1529531.2" table:style-name="ce21">
            <text:p>1,529,531</text:p>
          </table:table-cell>
          <table:table-cell office:value-type="float" office:value="1035816.6" table:style-name="ce21">
            <text:p>1,035,817</text:p>
          </table:table-cell>
          <table:table-cell office:value-type="float" office:value="992257.8" table:style-name="ce21">
            <text:p>992,258</text:p>
          </table:table-cell>
          <table:table-cell office:value-type="float" office:value="1320660.3" table:style-name="ce21">
            <text:p>1,320,660</text:p>
          </table:table-cell>
          <table:table-cell office:value-type="float" office:value="1358201.4" table:style-name="ce21">
            <text:p>1,358,201</text:p>
          </table:table-cell>
          <table:table-cell office:value-type="float" office:value="1327709.3999999999" table:style-name="ce21">
            <text:p>1,327,709</text:p>
          </table:table-cell>
          <table:table-cell office:value-type="float" office:value="549379.69999999995" table:style-name="ce21">
            <text:p>549,380</text:p>
          </table:table-cell>
          <table:table-cell office:value-type="float" office:value="1098297.7" table:style-name="ce21">
            <text:p>1,098,298</text:p>
          </table:table-cell>
          <table:table-cell office:value-type="float" office:value="1155876.3999999999" table:style-name="ce21">
            <text:p>1,155,876</text:p>
          </table:table-cell>
          <table:table-cell office:value-type="float" office:value="1312139.7" table:style-name="ce21">
            <text:p>1,312,140</text:p>
          </table:table-cell>
          <table:table-cell office:value-type="float" office:value="4878266" table:style-name="ce21">
            <text:p>4,878,266</text:p>
          </table:table-cell>
          <table:table-cell office:value-type="float" office:value="4333588.3" table:style-name="ce21">
            <text:p>4,333,588</text:p>
          </table:table-cell>
          <table:table-cell office:value-type="float" office:value="2468016.2000000002" table:style-name="ce21">
            <text:p>2,468,01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Canada</text:p>
          </table:table-cell>
          <table:table-cell office:value-type="float" office:value="206048.4" table:style-name="ce21">
            <text:p>206,048</text:p>
          </table:table-cell>
          <table:table-cell office:value-type="float" office:value="706802.5" table:style-name="ce21">
            <text:p>706,803</text:p>
          </table:table-cell>
          <table:table-cell office:value-type="float" office:value="626398" table:style-name="ce21">
            <text:p>626,398</text:p>
          </table:table-cell>
          <table:table-cell office:value-type="float" office:value="282742.09999999998" table:style-name="ce21">
            <text:p>282,742</text:p>
          </table:table-cell>
          <table:table-cell office:value-type="float" office:value="233945.7" table:style-name="ce21">
            <text:p>233,946</text:p>
          </table:table-cell>
          <table:table-cell office:value-type="float" office:value="613974.5" table:style-name="ce21">
            <text:p>613,975</text:p>
          </table:table-cell>
          <table:table-cell office:value-type="float" office:value="360095" table:style-name="ce21">
            <text:p>360,095</text:p>
          </table:table-cell>
          <table:table-cell office:value-type="float" office:value="716925.7" table:style-name="ce21">
            <text:p>716,926</text:p>
          </table:table-cell>
          <table:table-cell office:value-type="float" office:value="165450.70000000001" table:style-name="ce21">
            <text:p>165,451</text:p>
          </table:table-cell>
          <table:table-cell office:value-type="float" office:value="204075.8" table:style-name="ce21">
            <text:p>204,076</text:p>
          </table:table-cell>
          <table:table-cell office:value-type="float" office:value="1821991" table:style-name="ce21">
            <text:p>1,821,991</text:p>
          </table:table-cell>
          <table:table-cell office:value-type="float" office:value="1924940.9" table:style-name="ce21">
            <text:p>1,924,941</text:p>
          </table:table-cell>
          <table:table-cell office:value-type="float" office:value="369526.4" table:style-name="ce21">
            <text:p>369,52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Saudi Arabia</text:p>
          </table:table-cell>
          <table:table-cell office:value-type="float" office:value="88420.3" table:style-name="ce21">
            <text:p>88,420</text:p>
          </table:table-cell>
          <table:table-cell office:value-type="float" office:value="172656.3" table:style-name="ce21">
            <text:p>172,656</text:p>
          </table:table-cell>
          <table:table-cell office:value-type="float" office:value="50879.7" table:style-name="ce21">
            <text:p>50,880</text:p>
          </table:table-cell>
          <table:table-cell office:value-type="float" office:value="58544.2" table:style-name="ce21">
            <text:p>58,544</text:p>
          </table:table-cell>
          <table:table-cell office:value-type="float" office:value="97551.4" table:style-name="ce21">
            <text:p>97,551</text:p>
          </table:table-cell>
          <table:table-cell office:value-type="float" office:value="103453.8" table:style-name="ce21">
            <text:p>103,454</text:p>
          </table:table-cell>
          <table:table-cell office:value-type="float" office:value="58491.5" table:style-name="ce21">
            <text:p>58,492</text:p>
          </table:table-cell>
          <table:table-cell office:value-type="float" office:value="54780.6" table:style-name="ce21">
            <text:p>54,781</text:p>
          </table:table-cell>
          <table:table-cell office:value-type="float" office:value="46388.3" table:style-name="ce21">
            <text:p>46,388</text:p>
          </table:table-cell>
          <table:table-cell office:value-type="float" office:value="52262.8" table:style-name="ce21">
            <text:p>52,263</text:p>
          </table:table-cell>
          <table:table-cell office:value-type="float" office:value="370500.4" table:style-name="ce21">
            <text:p>370,500</text:p>
          </table:table-cell>
          <table:table-cell office:value-type="float" office:value="314277.3" table:style-name="ce21">
            <text:p>314,277</text:p>
          </table:table-cell>
          <table:table-cell office:value-type="float" office:value="98651.1" table:style-name="ce21">
            <text:p>98,651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Australia</text:p>
          </table:table-cell>
          <table:table-cell office:value-type="float" office:value="81023.7" table:style-name="ce21">
            <text:p>81,024</text:p>
          </table:table-cell>
          <table:table-cell office:value-type="float" office:value="98596.5" table:style-name="ce21">
            <text:p>98,597</text:p>
          </table:table-cell>
          <table:table-cell office:value-type="float" office:value="95944.9" table:style-name="ce21">
            <text:p>95,945</text:p>
          </table:table-cell>
          <table:table-cell office:value-type="float" office:value="76793.7" table:style-name="ce21">
            <text:p>76,794</text:p>
          </table:table-cell>
          <table:table-cell office:value-type="float" office:value="62668.4" table:style-name="ce21">
            <text:p>62,668</text:p>
          </table:table-cell>
          <table:table-cell office:value-type="float" office:value="73598.399999999994" table:style-name="ce21">
            <text:p>73,598</text:p>
          </table:table-cell>
          <table:table-cell office:value-type="float" office:value="67684.600000000006" table:style-name="ce21">
            <text:p>67,685</text:p>
          </table:table-cell>
          <table:table-cell office:value-type="float" office:value="66513.3" table:style-name="ce21">
            <text:p>66,513</text:p>
          </table:table-cell>
          <table:table-cell office:value-type="float" office:value="66179.600000000006" table:style-name="ce21">
            <text:p>66,180</text:p>
          </table:table-cell>
          <table:table-cell office:value-type="float" office:value="111098.8" table:style-name="ce21">
            <text:p>111,099</text:p>
          </table:table-cell>
          <table:table-cell office:value-type="float" office:value="352358.8" table:style-name="ce21">
            <text:p>352,359</text:p>
          </table:table-cell>
          <table:table-cell office:value-type="float" office:value="270464.59999999998" table:style-name="ce21">
            <text:p>270,465</text:p>
          </table:table-cell>
          <table:table-cell office:value-type="float" office:value="177278.4" table:style-name="ce21">
            <text:p>177,278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Low Value non-EU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Norway</text:p>
          </table:table-cell>
          <table:table-cell office:value-type="float" office:value="323932.90000000002" table:style-name="ce21">
            <text:p>323,933</text:p>
          </table:table-cell>
          <table:table-cell office:value-type="float" office:value="462663" table:style-name="ce21">
            <text:p>462,663</text:p>
          </table:table-cell>
          <table:table-cell office:value-type="float" office:value="434617.4" table:style-name="ce21">
            <text:p>434,617</text:p>
          </table:table-cell>
          <table:table-cell office:value-type="float" office:value="299626.90000000002" table:style-name="ce21">
            <text:p>299,627</text:p>
          </table:table-cell>
          <table:table-cell office:value-type="float" office:value="231577.60000000001" table:style-name="ce21">
            <text:p>231,578</text:p>
          </table:table-cell>
          <table:table-cell office:value-type="float" office:value="261197.1" table:style-name="ce21">
            <text:p>261,197</text:p>
          </table:table-cell>
          <table:table-cell office:value-type="float" office:value="257967.2" table:style-name="ce21">
            <text:p>257,967</text:p>
          </table:table-cell>
          <table:table-cell office:value-type="float" office:value="223846" table:style-name="ce21">
            <text:p>223,846</text:p>
          </table:table-cell>
          <table:table-cell office:value-type="float" office:value="287753.2" table:style-name="ce21">
            <text:p>287,753</text:p>
          </table:table-cell>
          <table:table-cell office:value-type="float" office:value="249222.7" table:style-name="ce21">
            <text:p>249,223</text:p>
          </table:table-cell>
          <table:table-cell office:value-type="float" office:value="1520840.2" table:style-name="ce21">
            <text:p>1,520,840</text:p>
          </table:table-cell>
          <table:table-cell office:value-type="float" office:value="974587.8" table:style-name="ce21">
            <text:p>974,588</text:p>
          </table:table-cell>
          <table:table-cell office:value-type="float" office:value="536975.9" table:style-name="ce21">
            <text:p>536,97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South Korea</text:p>
          </table:table-cell>
          <table:table-cell office:value-type="float" office:value="43478.400000000001" table:style-name="ce21">
            <text:p>43,478</text:p>
          </table:table-cell>
          <table:table-cell office:value-type="float" office:value="49773.5" table:style-name="ce21">
            <text:p>49,774</text:p>
          </table:table-cell>
          <table:table-cell office:value-type="float" office:value="582907.19999999995" table:style-name="ce21">
            <text:p>582,907</text:p>
          </table:table-cell>
          <table:table-cell office:value-type="float" office:value="40751.9" table:style-name="ce21">
            <text:p>40,752</text:p>
          </table:table-cell>
          <table:table-cell office:value-type="float" office:value="552416.6" table:style-name="ce21">
            <text:p>552,417</text:p>
          </table:table-cell>
          <table:table-cell office:value-type="float" office:value="41184.699999999997" table:style-name="ce21">
            <text:p>41,185</text:p>
          </table:table-cell>
          <table:table-cell office:value-type="float" office:value="37569.4" table:style-name="ce21">
            <text:p>37,569</text:p>
          </table:table-cell>
          <table:table-cell office:value-type="float" office:value="38769.9" table:style-name="ce21">
            <text:p>38,770</text:p>
          </table:table-cell>
          <table:table-cell office:value-type="float" office:value="36049.5" table:style-name="ce21">
            <text:p>36,050</text:p>
          </table:table-cell>
          <table:table-cell office:value-type="float" office:value="37953.4" table:style-name="ce21">
            <text:p>37,953</text:p>
          </table:table-cell>
          <table:table-cell office:value-type="float" office:value="716911" table:style-name="ce21">
            <text:p>716,911</text:p>
          </table:table-cell>
          <table:table-cell office:value-type="float" office:value="669940.69999999995" table:style-name="ce21">
            <text:p>669,941</text:p>
          </table:table-cell>
          <table:table-cell office:value-type="float" office:value="74002.8" table:style-name="ce21">
            <text:p>74,003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Brazil</text:p>
          </table:table-cell>
          <table:table-cell office:value-type="float" office:value="38694" table:style-name="ce21">
            <text:p>38,694</text:p>
          </table:table-cell>
          <table:table-cell office:value-type="float" office:value="89093.9" table:style-name="ce21">
            <text:p>89,094</text:p>
          </table:table-cell>
          <table:table-cell office:value-type="float" office:value="100799.9" table:style-name="ce21">
            <text:p>100,800</text:p>
          </table:table-cell>
          <table:table-cell office:value-type="float" office:value="91289.7" table:style-name="ce21">
            <text:p>91,290</text:p>
          </table:table-cell>
          <table:table-cell office:value-type="float" office:value="67707.7" table:style-name="ce21">
            <text:p>67,708</text:p>
          </table:table-cell>
          <table:table-cell office:value-type="float" office:value="69282.600000000006" table:style-name="ce21">
            <text:p>69,283</text:p>
          </table:table-cell>
          <table:table-cell office:value-type="float" office:value="94464.6" table:style-name="ce21">
            <text:p>94,465</text:p>
          </table:table-cell>
          <table:table-cell office:value-type="float" office:value="44705" table:style-name="ce21">
            <text:p>44,705</text:p>
          </table:table-cell>
          <table:table-cell office:value-type="float" office:value="78712" table:style-name="ce21">
            <text:p>78,712</text:p>
          </table:table-cell>
          <table:table-cell office:value-type="float" office:value="119837.3" table:style-name="ce21">
            <text:p>119,837</text:p>
          </table:table-cell>
          <table:table-cell office:value-type="float" office:value="319877.5" table:style-name="ce21">
            <text:p>319,878</text:p>
          </table:table-cell>
          <table:table-cell office:value-type="float" office:value="276160" table:style-name="ce21">
            <text:p>276,160</text:p>
          </table:table-cell>
          <table:table-cell office:value-type="float" office:value="198549.4" table:style-name="ce21">
            <text:p>198,549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Denmark</text:p>
          </table:table-cell>
          <table:table-cell office:value-type="float" office:value="209111.6" table:style-name="ce21">
            <text:p>209,112</text:p>
          </table:table-cell>
          <table:table-cell office:value-type="float" office:value="455398" table:style-name="ce21">
            <text:p>455,398</text:p>
          </table:table-cell>
          <table:table-cell office:value-type="float" office:value="267498" table:style-name="ce21">
            <text:p>267,498</text:p>
          </table:table-cell>
          <table:table-cell office:value-type="float" office:value="221394.4" table:style-name="ce21">
            <text:p>221,394</text:p>
          </table:table-cell>
          <table:table-cell office:value-type="float" office:value="482741.1" table:style-name="ce21">
            <text:p>482,741</text:p>
          </table:table-cell>
          <table:table-cell office:value-type="float" office:value="440301.1" table:style-name="ce21">
            <text:p>440,301</text:p>
          </table:table-cell>
          <table:table-cell office:value-type="float" office:value="524385.5" table:style-name="ce21">
            <text:p>524,386</text:p>
          </table:table-cell>
          <table:table-cell office:value-type="float" office:value="225842.3" table:style-name="ce21">
            <text:p>225,842</text:p>
          </table:table-cell>
          <table:table-cell office:value-type="float" office:value="202065" table:style-name="ce21">
            <text:p>202,065</text:p>
          </table:table-cell>
          <table:table-cell office:value-type="float" office:value="336153" table:style-name="ce21">
            <text:p>336,153</text:p>
          </table:table-cell>
          <table:table-cell office:value-type="float" office:value="1153402" table:style-name="ce21">
            <text:p>1,153,402</text:p>
          </table:table-cell>
          <table:table-cell office:value-type="float" office:value="1673270" table:style-name="ce21">
            <text:p>1,673,270</text:p>
          </table:table-cell>
          <table:table-cell office:value-type="float" office:value="538218" table:style-name="ce21">
            <text:p>538,218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Czechia</text:p>
          </table:table-cell>
          <table:table-cell office:value-type="float" office:value="64772.2" table:style-name="ce21">
            <text:p>64,772</text:p>
          </table:table-cell>
          <table:table-cell office:value-type="float" office:value="67510.2" table:style-name="ce21">
            <text:p>67,510</text:p>
          </table:table-cell>
          <table:table-cell office:value-type="float" office:value="58139.9" table:style-name="ce21">
            <text:p>58,140</text:p>
          </table:table-cell>
          <table:table-cell office:value-type="float" office:value="60795.8" table:style-name="ce21">
            <text:p>60,796</text:p>
          </table:table-cell>
          <table:table-cell office:value-type="float" office:value="63261.7" table:style-name="ce21">
            <text:p>63,262</text:p>
          </table:table-cell>
          <table:table-cell office:value-type="float" office:value="65222.7" table:style-name="ce21">
            <text:p>65,223</text:p>
          </table:table-cell>
          <table:table-cell office:value-type="float" office:value="57774.400000000001" table:style-name="ce21">
            <text:p>57,774</text:p>
          </table:table-cell>
          <table:table-cell office:value-type="float" office:value="53386.6" table:style-name="ce21">
            <text:p>53,387</text:p>
          </table:table-cell>
          <table:table-cell office:value-type="float" office:value="55779.8" table:style-name="ce21">
            <text:p>55,780</text:p>
          </table:table-cell>
          <table:table-cell office:value-type="float" office:value="56153.599999999999" table:style-name="ce21">
            <text:p>56,154</text:p>
          </table:table-cell>
          <table:table-cell office:value-type="float" office:value="251218.2" table:style-name="ce21">
            <text:p>251,218</text:p>
          </table:table-cell>
          <table:table-cell office:value-type="float" office:value="239645.4" table:style-name="ce21">
            <text:p>239,645</text:p>
          </table:table-cell>
          <table:table-cell office:value-type="float" office:value="111933.5" table:style-name="ce21">
            <text:p>111,934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Qatar</text:p>
          </table:table-cell>
          <table:table-cell office:value-type="float" office:value="10945" table:style-name="ce21">
            <text:p>10,945</text:p>
          </table:table-cell>
          <table:table-cell office:value-type="float" office:value="10689.8" table:style-name="ce21">
            <text:p>10,690</text:p>
          </table:table-cell>
          <table:table-cell office:value-type="float" office:value="8801.7999999999993" table:style-name="ce21">
            <text:p>8,802</text:p>
          </table:table-cell>
          <table:table-cell office:value-type="float" office:value="316435.5" table:style-name="ce21">
            <text:p>316,436</text:p>
          </table:table-cell>
          <table:table-cell office:value-type="float" office:value="10393.200000000001" table:style-name="ce21">
            <text:p>10,393</text:p>
          </table:table-cell>
          <table:table-cell office:value-type="float" office:value="10948.9" table:style-name="ce21">
            <text:p>10,949</text:p>
          </table:table-cell>
          <table:table-cell office:value-type="float" office:value="10758.5" table:style-name="ce21">
            <text:p>10,759</text:p>
          </table:table-cell>
          <table:table-cell office:value-type="float" office:value="9997.4" table:style-name="ce21">
            <text:p>9,997</text:p>
          </table:table-cell>
          <table:table-cell office:value-type="float" office:value="7574.6" table:style-name="ce21">
            <text:p>7,575</text:p>
          </table:table-cell>
          <table:table-cell office:value-type="float" office:value="5074.1000000000004" table:style-name="ce21">
            <text:p>5,074</text:p>
          </table:table-cell>
          <table:table-cell office:value-type="float" office:value="346872.1" table:style-name="ce21">
            <text:p>346,872</text:p>
          </table:table-cell>
          <table:table-cell office:value-type="float" office:value="42098" table:style-name="ce21">
            <text:p>42,098</text:p>
          </table:table-cell>
          <table:table-cell office:value-type="float" office:value="12648.6" table:style-name="ce21">
            <text:p>12,649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North Macedonia</text:p>
          </table:table-cell>
          <table:table-cell office:value-type="float" office:value="1578.8" table:style-name="ce21">
            <text:p>1,579</text:p>
          </table:table-cell>
          <table:table-cell office:value-type="float" office:value="1270.9000000000001" table:style-name="ce21">
            <text:p>1,271</text:p>
          </table:table-cell>
          <table:table-cell office:value-type="float" office:value="1149.5999999999999" table:style-name="ce21">
            <text:p>1,150</text:p>
          </table:table-cell>
          <table:table-cell office:value-type="float" office:value="1394.1" table:style-name="ce21">
            <text:p>1,394</text:p>
          </table:table-cell>
          <table:table-cell office:value-type="float" office:value="997.9" table:style-name="ce21">
            <text:p>998</text:p>
          </table:table-cell>
          <table:table-cell office:value-type="float" office:value="1159.8" table:style-name="ce21">
            <text:p>1,160</text:p>
          </table:table-cell>
          <table:table-cell office:value-type="float" office:value="1359.4" table:style-name="ce21">
            <text:p>1,359</text:p>
          </table:table-cell>
          <table:table-cell office:value-type="float" office:value="1426" table:style-name="ce21">
            <text:p>1,426</text:p>
          </table:table-cell>
          <table:table-cell office:value-type="float" office:value="1159.2" table:style-name="ce21">
            <text:p>1,159</text:p>
          </table:table-cell>
          <table:table-cell office:value-type="float" office:value="1254.5999999999999" table:style-name="ce21">
            <text:p>1,255</text:p>
          </table:table-cell>
          <table:table-cell office:value-type="float" office:value="5393.4" table:style-name="ce21">
            <text:p>5,393</text:p>
          </table:table-cell>
          <table:table-cell office:value-type="float" office:value="4943" table:style-name="ce21">
            <text:p>4,943</text:p>
          </table:table-cell>
          <table:table-cell office:value-type="float" office:value="2413.6999999999998" table:style-name="ce21">
            <text:p>2,414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Taiwan</text:p>
          </table:table-cell>
          <table:table-cell office:value-type="float" office:value="25256" table:style-name="ce21">
            <text:p>25,256</text:p>
          </table:table-cell>
          <table:table-cell office:value-type="float" office:value="38270.400000000001" table:style-name="ce21">
            <text:p>38,270</text:p>
          </table:table-cell>
          <table:table-cell office:value-type="float" office:value="39373" table:style-name="ce21">
            <text:p>39,373</text:p>
          </table:table-cell>
          <table:table-cell office:value-type="float" office:value="26074" table:style-name="ce21">
            <text:p>26,074</text:p>
          </table:table-cell>
          <table:table-cell office:value-type="float" office:value="21991.4" table:style-name="ce21">
            <text:p>21,991</text:p>
          </table:table-cell>
          <table:table-cell office:value-type="float" office:value="22365.1" table:style-name="ce21">
            <text:p>22,365</text:p>
          </table:table-cell>
          <table:table-cell office:value-type="float" office:value="21942.9" table:style-name="ce21">
            <text:p>21,943</text:p>
          </table:table-cell>
          <table:table-cell office:value-type="float" office:value="19746.7" table:style-name="ce21">
            <text:p>19,747</text:p>
          </table:table-cell>
          <table:table-cell office:value-type="float" office:value="16428.8" table:style-name="ce21">
            <text:p>16,429</text:p>
          </table:table-cell>
          <table:table-cell office:value-type="float" office:value="19970" table:style-name="ce21">
            <text:p>19,970</text:p>
          </table:table-cell>
          <table:table-cell office:value-type="float" office:value="128973.4" table:style-name="ce21">
            <text:p>128,973</text:p>
          </table:table-cell>
          <table:table-cell office:value-type="float" office:value="86046.2" table:style-name="ce21">
            <text:p>86,046</text:p>
          </table:table-cell>
          <table:table-cell office:value-type="float" office:value="36398.800000000003" table:style-name="ce21">
            <text:p>36,399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Austria</text:p>
          </table:table-cell>
          <table:table-cell office:value-type="float" office:value="36566.6" table:style-name="ce21">
            <text:p>36,567</text:p>
          </table:table-cell>
          <table:table-cell office:value-type="float" office:value="39937.300000000003" table:style-name="ce21">
            <text:p>39,937</text:p>
          </table:table-cell>
          <table:table-cell office:value-type="float" office:value="43949.7" table:style-name="ce21">
            <text:p>43,950</text:p>
          </table:table-cell>
          <table:table-cell office:value-type="float" office:value="39528.199999999997" table:style-name="ce21">
            <text:p>39,528</text:p>
          </table:table-cell>
          <table:table-cell office:value-type="float" office:value="45937.2" table:style-name="ce21">
            <text:p>45,937</text:p>
          </table:table-cell>
          <table:table-cell office:value-type="float" office:value="55434.400000000001" table:style-name="ce21">
            <text:p>55,434</text:p>
          </table:table-cell>
          <table:table-cell office:value-type="float" office:value="38478.5" table:style-name="ce21">
            <text:p>38,479</text:p>
          </table:table-cell>
          <table:table-cell office:value-type="float" office:value="34246" table:style-name="ce21">
            <text:p>34,246</text:p>
          </table:table-cell>
          <table:table-cell office:value-type="float" office:value="37024.6" table:style-name="ce21">
            <text:p>37,025</text:p>
          </table:table-cell>
          <table:table-cell office:value-type="float" office:value="34011.300000000003" table:style-name="ce21">
            <text:p>34,011</text:p>
          </table:table-cell>
          <table:table-cell office:value-type="float" office:value="159981.9" table:style-name="ce21">
            <text:p>159,982</text:p>
          </table:table-cell>
          <table:table-cell office:value-type="float" office:value="174096.2" table:style-name="ce21">
            <text:p>174,096</text:p>
          </table:table-cell>
          <table:table-cell office:value-type="float" office:value="71035.899999999994" table:style-name="ce21">
            <text:p>71,03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Mexico</text:p>
          </table:table-cell>
          <table:table-cell office:value-type="float" office:value="61520.5" table:style-name="ce21">
            <text:p>61,521</text:p>
          </table:table-cell>
          <table:table-cell office:value-type="float" office:value="62719.6" table:style-name="ce21">
            <text:p>62,720</text:p>
          </table:table-cell>
          <table:table-cell office:value-type="float" office:value="65511.1" table:style-name="ce21">
            <text:p>65,511</text:p>
          </table:table-cell>
          <table:table-cell office:value-type="float" office:value="30658.6" table:style-name="ce21">
            <text:p>30,659</text:p>
          </table:table-cell>
          <table:table-cell office:value-type="float" office:value="28666.2" table:style-name="ce21">
            <text:p>28,666</text:p>
          </table:table-cell>
          <table:table-cell office:value-type="float" office:value="24166.7" table:style-name="ce21">
            <text:p>24,167</text:p>
          </table:table-cell>
          <table:table-cell office:value-type="float" office:value="73549.7" table:style-name="ce21">
            <text:p>73,550</text:p>
          </table:table-cell>
          <table:table-cell office:value-type="float" office:value="31541.5" table:style-name="ce21">
            <text:p>31,542</text:p>
          </table:table-cell>
          <table:table-cell office:value-type="float" office:value="87537.600000000006" table:style-name="ce21">
            <text:p>87,538</text:p>
          </table:table-cell>
          <table:table-cell office:value-type="float" office:value="58078.7" table:style-name="ce21">
            <text:p>58,079</text:p>
          </table:table-cell>
          <table:table-cell office:value-type="float" office:value="220409.9" table:style-name="ce21">
            <text:p>220,410</text:p>
          </table:table-cell>
          <table:table-cell office:value-type="float" office:value="157924.1" table:style-name="ce21">
            <text:p>157,924</text:p>
          </table:table-cell>
          <table:table-cell office:value-type="float" office:value="145616.29999999999" table:style-name="ce21">
            <text:p>145,61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Egypt</text:p>
          </table:table-cell>
          <table:table-cell office:value-type="float" office:value="680532.9" table:style-name="ce21">
            <text:p>680,533</text:p>
          </table:table-cell>
          <table:table-cell office:value-type="float" office:value="396118" table:style-name="ce21">
            <text:p>396,118</text:p>
          </table:table-cell>
          <table:table-cell office:value-type="float" office:value="420595.8" table:style-name="ce21">
            <text:p>420,596</text:p>
          </table:table-cell>
          <table:table-cell office:value-type="float" office:value="536787.9" table:style-name="ce21">
            <text:p>536,788</text:p>
          </table:table-cell>
          <table:table-cell office:value-type="float" office:value="380848" table:style-name="ce21">
            <text:p>380,848</text:p>
          </table:table-cell>
          <table:table-cell office:value-type="float" office:value="267339.90000000002" table:style-name="ce21">
            <text:p>267,340</text:p>
          </table:table-cell>
          <table:table-cell office:value-type="float" office:value="340757.5" table:style-name="ce21">
            <text:p>340,758</text:p>
          </table:table-cell>
          <table:table-cell office:value-type="float" office:value="540986.30000000005" table:style-name="ce21">
            <text:p>540,986</text:p>
          </table:table-cell>
          <table:table-cell office:value-type="float" office:value="415140.7" table:style-name="ce21">
            <text:p>415,141</text:p>
          </table:table-cell>
          <table:table-cell office:value-type="float" office:value="523515.3" table:style-name="ce21">
            <text:p>523,515</text:p>
          </table:table-cell>
          <table:table-cell office:value-type="float" office:value="2034034.6" table:style-name="ce21">
            <text:p>2,034,035</text:p>
          </table:table-cell>
          <table:table-cell office:value-type="float" office:value="1529931.7" table:style-name="ce21">
            <text:p>1,529,932</text:p>
          </table:table-cell>
          <table:table-cell office:value-type="float" office:value="938656" table:style-name="ce21">
            <text:p>938,65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South Africa</text:p>
          </table:table-cell>
          <table:table-cell office:value-type="float" office:value="73416.100000000006" table:style-name="ce21">
            <text:p>73,416</text:p>
          </table:table-cell>
          <table:table-cell office:value-type="float" office:value="72543.3" table:style-name="ce21">
            <text:p>72,543</text:p>
          </table:table-cell>
          <table:table-cell office:value-type="float" office:value="66419.8" table:style-name="ce21">
            <text:p>66,420</text:p>
          </table:table-cell>
          <table:table-cell office:value-type="float" office:value="66127.899999999994" table:style-name="ce21">
            <text:p>66,128</text:p>
          </table:table-cell>
          <table:table-cell office:value-type="float" office:value="64300.9" table:style-name="ce21">
            <text:p>64,301</text:p>
          </table:table-cell>
          <table:table-cell office:value-type="float" office:value="59377.4" table:style-name="ce21">
            <text:p>59,377</text:p>
          </table:table-cell>
          <table:table-cell office:value-type="float" office:value="72828.600000000006" table:style-name="ce21">
            <text:p>72,829</text:p>
          </table:table-cell>
          <table:table-cell office:value-type="float" office:value="61101" table:style-name="ce21">
            <text:p>61,101</text:p>
          </table:table-cell>
          <table:table-cell office:value-type="float" office:value="52318" table:style-name="ce21">
            <text:p>52,318</text:p>
          </table:table-cell>
          <table:table-cell office:value-type="float" office:value="102167.4" table:style-name="ce21">
            <text:p>102,167</text:p>
          </table:table-cell>
          <table:table-cell office:value-type="float" office:value="278507.09999999998" table:style-name="ce21">
            <text:p>278,507</text:p>
          </table:table-cell>
          <table:table-cell office:value-type="float" office:value="257607.8" table:style-name="ce21">
            <text:p>257,608</text:p>
          </table:table-cell>
          <table:table-cell office:value-type="float" office:value="154485.29999999999" table:style-name="ce21">
            <text:p>154,485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Slovakia</text:p>
          </table:table-cell>
          <table:table-cell office:value-type="float" office:value="37951.1" table:style-name="ce21">
            <text:p>37,951</text:p>
          </table:table-cell>
          <table:table-cell office:value-type="float" office:value="42767.4" table:style-name="ce21">
            <text:p>42,767</text:p>
          </table:table-cell>
          <table:table-cell office:value-type="float" office:value="37901.199999999997" table:style-name="ce21">
            <text:p>37,901</text:p>
          </table:table-cell>
          <table:table-cell office:value-type="float" office:value="47066.1" table:style-name="ce21">
            <text:p>47,066</text:p>
          </table:table-cell>
          <table:table-cell office:value-type="float" office:value="61104.1" table:style-name="ce21">
            <text:p>61,104</text:p>
          </table:table-cell>
          <table:table-cell office:value-type="float" office:value="41756.1" table:style-name="ce21">
            <text:p>41,756</text:p>
          </table:table-cell>
          <table:table-cell office:value-type="float" office:value="26503.1" table:style-name="ce21">
            <text:p>26,503</text:p>
          </table:table-cell>
          <table:table-cell office:value-type="float" office:value="28612.799999999999" table:style-name="ce21">
            <text:p>28,613</text:p>
          </table:table-cell>
          <table:table-cell office:value-type="float" office:value="34942.699999999997" table:style-name="ce21">
            <text:p>34,943</text:p>
          </table:table-cell>
          <table:table-cell office:value-type="float" office:value="32724.5" table:style-name="ce21">
            <text:p>32,725</text:p>
          </table:table-cell>
          <table:table-cell office:value-type="float" office:value="165685.79999999999" table:style-name="ce21">
            <text:p>165,686</text:p>
          </table:table-cell>
          <table:table-cell office:value-type="float" office:value="157976" table:style-name="ce21">
            <text:p>157,976</text:p>
          </table:table-cell>
          <table:table-cell office:value-type="float" office:value="67667.199999999997" table:style-name="ce21">
            <text:p>67,667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Israel</text:p>
          </table:table-cell>
          <table:table-cell office:value-type="float" office:value="23540" table:style-name="ce21">
            <text:p>23,540</text:p>
          </table:table-cell>
          <table:table-cell office:value-type="float" office:value="23718.799999999999" table:style-name="ce21">
            <text:p>23,719</text:p>
          </table:table-cell>
          <table:table-cell office:value-type="float" office:value="26687.5" table:style-name="ce21">
            <text:p>26,688</text:p>
          </table:table-cell>
          <table:table-cell office:value-type="float" office:value="29810.799999999999" table:style-name="ce21">
            <text:p>29,811</text:p>
          </table:table-cell>
          <table:table-cell office:value-type="float" office:value="29860.1" table:style-name="ce21">
            <text:p>29,860</text:p>
          </table:table-cell>
          <table:table-cell office:value-type="float" office:value="26699.5" table:style-name="ce21">
            <text:p>26,700</text:p>
          </table:table-cell>
          <table:table-cell office:value-type="float" office:value="22697.5" table:style-name="ce21">
            <text:p>22,698</text:p>
          </table:table-cell>
          <table:table-cell office:value-type="float" office:value="23836.400000000001" table:style-name="ce21">
            <text:p>23,836</text:p>
          </table:table-cell>
          <table:table-cell office:value-type="float" office:value="26792.2" table:style-name="ce21">
            <text:p>26,792</text:p>
          </table:table-cell>
          <table:table-cell office:value-type="float" office:value="29039.599999999999" table:style-name="ce21">
            <text:p>29,040</text:p>
          </table:table-cell>
          <table:table-cell office:value-type="float" office:value="103757.1" table:style-name="ce21">
            <text:p>103,757</text:p>
          </table:table-cell>
          <table:table-cell office:value-type="float" office:value="103093.5" table:style-name="ce21">
            <text:p>103,094</text:p>
          </table:table-cell>
          <table:table-cell office:value-type="float" office:value="55831.8" table:style-name="ce21">
            <text:p>55,832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Morocco</text:p>
          </table:table-cell>
          <table:table-cell office:value-type="float" office:value="370440.5" table:style-name="ce21">
            <text:p>370,441</text:p>
          </table:table-cell>
          <table:table-cell office:value-type="float" office:value="361865.4" table:style-name="ce21">
            <text:p>361,865</text:p>
          </table:table-cell>
          <table:table-cell office:value-type="float" office:value="391734.3" table:style-name="ce21">
            <text:p>391,734</text:p>
          </table:table-cell>
          <table:table-cell office:value-type="float" office:value="420794.9" table:style-name="ce21">
            <text:p>420,795</text:p>
          </table:table-cell>
          <table:table-cell office:value-type="float" office:value="475738.5" table:style-name="ce21">
            <text:p>475,739</text:p>
          </table:table-cell>
          <table:table-cell office:value-type="float" office:value="437318.7" table:style-name="ce21">
            <text:p>437,319</text:p>
          </table:table-cell>
          <table:table-cell office:value-type="float" office:value="483092" table:style-name="ce21">
            <text:p>483,092</text:p>
          </table:table-cell>
          <table:table-cell office:value-type="float" office:value="476306.2" table:style-name="ce21">
            <text:p>476,306</text:p>
          </table:table-cell>
          <table:table-cell office:value-type="float" office:value="495596" table:style-name="ce21">
            <text:p>495,596</text:p>
          </table:table-cell>
          <table:table-cell office:value-type="float" office:value="563970.1" table:style-name="ce21">
            <text:p>563,970</text:p>
          </table:table-cell>
          <table:table-cell office:value-type="float" office:value="1544835.1" table:style-name="ce21">
            <text:p>1,544,835</text:p>
          </table:table-cell>
          <table:table-cell office:value-type="float" office:value="1872455.4" table:style-name="ce21">
            <text:p>1,872,455</text:p>
          </table:table-cell>
          <table:table-cell office:value-type="float" office:value="1059566.1000000001" table:style-name="ce21">
            <text:p>1,059,56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Thailand</text:p>
          </table:table-cell>
          <table:table-cell office:value-type="float" office:value="125203.7" table:style-name="ce21">
            <text:p>125,204</text:p>
          </table:table-cell>
          <table:table-cell office:value-type="float" office:value="99823.1" table:style-name="ce21">
            <text:p>99,823</text:p>
          </table:table-cell>
          <table:table-cell office:value-type="float" office:value="95294.5" table:style-name="ce21">
            <text:p>95,295</text:p>
          </table:table-cell>
          <table:table-cell office:value-type="float" office:value="122711.2" table:style-name="ce21">
            <text:p>122,711</text:p>
          </table:table-cell>
          <table:table-cell office:value-type="float" office:value="111789.1" table:style-name="ce21">
            <text:p>111,789</text:p>
          </table:table-cell>
          <table:table-cell office:value-type="float" office:value="98474.2" table:style-name="ce21">
            <text:p>98,474</text:p>
          </table:table-cell>
          <table:table-cell office:value-type="float" office:value="142319.79999999999" table:style-name="ce21">
            <text:p>142,320</text:p>
          </table:table-cell>
          <table:table-cell office:value-type="float" office:value="126441.4" table:style-name="ce21">
            <text:p>126,441</text:p>
          </table:table-cell>
          <table:table-cell office:value-type="float" office:value="200524.6" table:style-name="ce21">
            <text:p>200,525</text:p>
          </table:table-cell>
          <table:table-cell office:value-type="float" office:value="96708.7" table:style-name="ce21">
            <text:p>96,709</text:p>
          </table:table-cell>
          <table:table-cell office:value-type="float" office:value="443032.5" table:style-name="ce21">
            <text:p>443,033</text:p>
          </table:table-cell>
          <table:table-cell office:value-type="float" office:value="479024.4" table:style-name="ce21">
            <text:p>479,024</text:p>
          </table:table-cell>
          <table:table-cell office:value-type="float" office:value="297233.3" table:style-name="ce21">
            <text:p>297,233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Hungary</text:p>
          </table:table-cell>
          <table:table-cell office:value-type="float" office:value="39563" table:style-name="ce21">
            <text:p>39,563</text:p>
          </table:table-cell>
          <table:table-cell office:value-type="float" office:value="36686.699999999997" table:style-name="ce21">
            <text:p>36,687</text:p>
          </table:table-cell>
          <table:table-cell office:value-type="float" office:value="32743.5" table:style-name="ce21">
            <text:p>32,744</text:p>
          </table:table-cell>
          <table:table-cell office:value-type="float" office:value="33261.5" table:style-name="ce21">
            <text:p>33,262</text:p>
          </table:table-cell>
          <table:table-cell office:value-type="float" office:value="36607.1" table:style-name="ce21">
            <text:p>36,607</text:p>
          </table:table-cell>
          <table:table-cell office:value-type="float" office:value="31197.200000000001" table:style-name="ce21">
            <text:p>31,197</text:p>
          </table:table-cell>
          <table:table-cell office:value-type="float" office:value="29845" table:style-name="ce21">
            <text:p>29,845</text:p>
          </table:table-cell>
          <table:table-cell office:value-type="float" office:value="29733.4" table:style-name="ce21">
            <text:p>29,733</text:p>
          </table:table-cell>
          <table:table-cell office:value-type="float" office:value="38541.300000000003" table:style-name="ce21">
            <text:p>38,541</text:p>
          </table:table-cell>
          <table:table-cell office:value-type="float" office:value="31251.8" table:style-name="ce21">
            <text:p>31,252</text:p>
          </table:table-cell>
          <table:table-cell office:value-type="float" office:value="142254.70000000001" table:style-name="ce21">
            <text:p>142,255</text:p>
          </table:table-cell>
          <table:table-cell office:value-type="float" office:value="127382.7" table:style-name="ce21">
            <text:p>127,383</text:p>
          </table:table-cell>
          <table:table-cell office:value-type="float" office:value="69793.2" table:style-name="ce21">
            <text:p>69,793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Ukraine</text:p>
          </table:table-cell>
          <table:table-cell office:value-type="float" office:value="32469.8" table:style-name="ce21">
            <text:p>32,470</text:p>
          </table:table-cell>
          <table:table-cell office:value-type="float" office:value="32393.5" table:style-name="ce21">
            <text:p>32,394</text:p>
          </table:table-cell>
          <table:table-cell office:value-type="float" office:value="29560.1" table:style-name="ce21">
            <text:p>29,560</text:p>
          </table:table-cell>
          <table:table-cell office:value-type="float" office:value="37023.4" table:style-name="ce21">
            <text:p>37,023</text:p>
          </table:table-cell>
          <table:table-cell office:value-type="float" office:value="33863.699999999997" table:style-name="ce21">
            <text:p>33,864</text:p>
          </table:table-cell>
          <table:table-cell office:value-type="float" office:value="35433.4" table:style-name="ce21">
            <text:p>35,433</text:p>
          </table:table-cell>
          <table:table-cell office:value-type="float" office:value="31324.799999999999" table:style-name="ce21">
            <text:p>31,325</text:p>
          </table:table-cell>
          <table:table-cell office:value-type="float" office:value="32742.799999999999" table:style-name="ce21">
            <text:p>32,743</text:p>
          </table:table-cell>
          <table:table-cell office:value-type="float" office:value="27151" table:style-name="ce21">
            <text:p>27,151</text:p>
          </table:table-cell>
          <table:table-cell office:value-type="float" office:value="29560.400000000001" table:style-name="ce21">
            <text:p>29,560</text:p>
          </table:table-cell>
          <table:table-cell office:value-type="float" office:value="131446.79999999999" table:style-name="ce21">
            <text:p>131,447</text:p>
          </table:table-cell>
          <table:table-cell office:value-type="float" office:value="133364.6" table:style-name="ce21">
            <text:p>133,365</text:p>
          </table:table-cell>
          <table:table-cell office:value-type="float" office:value="56711.4" table:style-name="ce21">
            <text:p>56,711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Portugal</text:p>
          </table:table-cell>
          <table:table-cell office:value-type="float" office:value="236833.8" table:style-name="ce21">
            <text:p>236,834</text:p>
          </table:table-cell>
          <table:table-cell office:value-type="float" office:value="254855.3" table:style-name="ce21">
            <text:p>254,855</text:p>
          </table:table-cell>
          <table:table-cell office:value-type="float" office:value="241037.5" table:style-name="ce21">
            <text:p>241,038</text:p>
          </table:table-cell>
          <table:table-cell office:value-type="float" office:value="245449.7" table:style-name="ce21">
            <text:p>245,450</text:p>
          </table:table-cell>
          <table:table-cell office:value-type="float" office:value="194222.1" table:style-name="ce21">
            <text:p>194,222</text:p>
          </table:table-cell>
          <table:table-cell office:value-type="float" office:value="286597.5" table:style-name="ce21">
            <text:p>286,598</text:p>
          </table:table-cell>
          <table:table-cell office:value-type="float" office:value="275411.5" table:style-name="ce21">
            <text:p>275,412</text:p>
          </table:table-cell>
          <table:table-cell office:value-type="float" office:value="246506.9" table:style-name="ce21">
            <text:p>246,507</text:p>
          </table:table-cell>
          <table:table-cell office:value-type="float" office:value="230628" table:style-name="ce21">
            <text:p>230,628</text:p>
          </table:table-cell>
          <table:table-cell office:value-type="float" office:value="245684.9" table:style-name="ce21">
            <text:p>245,685</text:p>
          </table:table-cell>
          <table:table-cell office:value-type="float" office:value="978176.3" table:style-name="ce21">
            <text:p>978,176</text:p>
          </table:table-cell>
          <table:table-cell office:value-type="float" office:value="1002738" table:style-name="ce21">
            <text:p>1,002,738</text:p>
          </table:table-cell>
          <table:table-cell office:value-type="float" office:value="476312.8" table:style-name="ce21">
            <text:p>476,313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Malaysia</text:p>
          </table:table-cell>
          <table:table-cell office:value-type="float" office:value="252643.3" table:style-name="ce21">
            <text:p>252,643</text:p>
          </table:table-cell>
          <table:table-cell office:value-type="float" office:value="210227.9" table:style-name="ce21">
            <text:p>210,228</text:p>
          </table:table-cell>
          <table:table-cell office:value-type="float" office:value="216056.8" table:style-name="ce21">
            <text:p>216,057</text:p>
          </table:table-cell>
          <table:table-cell office:value-type="float" office:value="195731.7" table:style-name="ce21">
            <text:p>195,732</text:p>
          </table:table-cell>
          <table:table-cell office:value-type="float" office:value="193164.79999999999" table:style-name="ce21">
            <text:p>193,165</text:p>
          </table:table-cell>
          <table:table-cell office:value-type="float" office:value="165658.9" table:style-name="ce21">
            <text:p>165,659</text:p>
          </table:table-cell>
          <table:table-cell office:value-type="float" office:value="181946.8" table:style-name="ce21">
            <text:p>181,947</text:p>
          </table:table-cell>
          <table:table-cell office:value-type="float" office:value="204277.1" table:style-name="ce21">
            <text:p>204,277</text:p>
          </table:table-cell>
          <table:table-cell office:value-type="float" office:value="200480.4" table:style-name="ce21">
            <text:p>200,480</text:p>
          </table:table-cell>
          <table:table-cell office:value-type="float" office:value="204919.8" table:style-name="ce21">
            <text:p>204,920</text:p>
          </table:table-cell>
          <table:table-cell office:value-type="float" office:value="874659.7" table:style-name="ce21">
            <text:p>874,660</text:p>
          </table:table-cell>
          <table:table-cell office:value-type="float" office:value="745047.6" table:style-name="ce21">
            <text:p>745,048</text:p>
          </table:table-cell>
          <table:table-cell office:value-type="float" office:value="405400.2" table:style-name="ce21">
            <text:p>405,400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Nigeria</text:p>
          </table:table-cell>
          <table:table-cell office:value-type="float" office:value="296943.40000000002" table:style-name="ce21">
            <text:p>296,943</text:p>
          </table:table-cell>
          <table:table-cell office:value-type="float" office:value="322415.09999999998" table:style-name="ce21">
            <text:p>322,415</text:p>
          </table:table-cell>
          <table:table-cell office:value-type="float" office:value="302048.8" table:style-name="ce21">
            <text:p>302,049</text:p>
          </table:table-cell>
          <table:table-cell office:value-type="float" office:value="492705" table:style-name="ce21">
            <text:p>492,705</text:p>
          </table:table-cell>
          <table:table-cell office:value-type="float" office:value="613837.80000000005" table:style-name="ce21">
            <text:p>613,838</text:p>
          </table:table-cell>
          <table:table-cell office:value-type="float" office:value="542282.9" table:style-name="ce21">
            <text:p>542,283</text:p>
          </table:table-cell>
          <table:table-cell office:value-type="float" office:value="221563.2" table:style-name="ce21">
            <text:p>221,563</text:p>
          </table:table-cell>
          <table:table-cell office:value-type="float" office:value="313779.20000000001" table:style-name="ce21">
            <text:p>313,779</text:p>
          </table:table-cell>
          <table:table-cell office:value-type="float" office:value="261591.1" table:style-name="ce21">
            <text:p>261,591</text:p>
          </table:table-cell>
          <table:table-cell office:value-type="float" office:value="308494.3" table:style-name="ce21">
            <text:p>308,494</text:p>
          </table:table-cell>
          <table:table-cell office:value-type="float" office:value="1414112.3" table:style-name="ce21">
            <text:p>1,414,112</text:p>
          </table:table-cell>
          <table:table-cell office:value-type="float" office:value="1691463.2" table:style-name="ce21">
            <text:p>1,691,463</text:p>
          </table:table-cell>
          <table:table-cell office:value-type="float" office:value="570085.4" table:style-name="ce21">
            <text:p>570,085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Romania</text:p>
          </table:table-cell>
          <table:table-cell office:value-type="float" office:value="44943.1" table:style-name="ce21">
            <text:p>44,943</text:p>
          </table:table-cell>
          <table:table-cell office:value-type="float" office:value="42033.3" table:style-name="ce21">
            <text:p>42,033</text:p>
          </table:table-cell>
          <table:table-cell office:value-type="float" office:value="36781.5" table:style-name="ce21">
            <text:p>36,782</text:p>
          </table:table-cell>
          <table:table-cell office:value-type="float" office:value="38191.599999999999" table:style-name="ce21">
            <text:p>38,192</text:p>
          </table:table-cell>
          <table:table-cell office:value-type="float" office:value="40546.800000000003" table:style-name="ce21">
            <text:p>40,547</text:p>
          </table:table-cell>
          <table:table-cell office:value-type="float" office:value="49588.5" table:style-name="ce21">
            <text:p>49,589</text:p>
          </table:table-cell>
          <table:table-cell office:value-type="float" office:value="37759.4" table:style-name="ce21">
            <text:p>37,759</text:p>
          </table:table-cell>
          <table:table-cell office:value-type="float" office:value="32073.200000000001" table:style-name="ce21">
            <text:p>32,073</text:p>
          </table:table-cell>
          <table:table-cell office:value-type="float" office:value="33201.300000000003" table:style-name="ce21">
            <text:p>33,201</text:p>
          </table:table-cell>
          <table:table-cell office:value-type="float" office:value="29560.6" table:style-name="ce21">
            <text:p>29,561</text:p>
          </table:table-cell>
          <table:table-cell office:value-type="float" office:value="161949.4" table:style-name="ce21">
            <text:p>161,949</text:p>
          </table:table-cell>
          <table:table-cell office:value-type="float" office:value="159967.79999999999" table:style-name="ce21">
            <text:p>159,968</text:p>
          </table:table-cell>
          <table:table-cell office:value-type="float" office:value="62762" table:style-name="ce21">
            <text:p>62,762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Iceland</text:p>
          </table:table-cell>
          <table:table-cell office:value-type="float" office:value="29441.8" table:style-name="ce21">
            <text:p>29,442</text:p>
          </table:table-cell>
          <table:table-cell office:value-type="float" office:value="61193.599999999999" table:style-name="ce21">
            <text:p>61,194</text:p>
          </table:table-cell>
          <table:table-cell office:value-type="float" office:value="35878.9" table:style-name="ce21">
            <text:p>35,879</text:p>
          </table:table-cell>
          <table:table-cell office:value-type="float" office:value="35314.400000000001" table:style-name="ce21">
            <text:p>35,314</text:p>
          </table:table-cell>
          <table:table-cell office:value-type="float" office:value="36117.199999999997" table:style-name="ce21">
            <text:p>36,117</text:p>
          </table:table-cell>
          <table:table-cell office:value-type="float" office:value="77141.899999999994" table:style-name="ce21">
            <text:p>77,142</text:p>
          </table:table-cell>
          <table:table-cell office:value-type="float" office:value="77210.399999999994" table:style-name="ce21">
            <text:p>77,210</text:p>
          </table:table-cell>
          <table:table-cell office:value-type="float" office:value="46451.9" table:style-name="ce21">
            <text:p>46,452</text:p>
          </table:table-cell>
          <table:table-cell office:value-type="float" office:value="51482.400000000001" table:style-name="ce21">
            <text:p>51,482</text:p>
          </table:table-cell>
          <table:table-cell office:value-type="float" office:value="33615" table:style-name="ce21">
            <text:p>33,615</text:p>
          </table:table-cell>
          <table:table-cell office:value-type="float" office:value="161828.6" table:style-name="ce21">
            <text:p>161,829</text:p>
          </table:table-cell>
          <table:table-cell office:value-type="float" office:value="236921.3" table:style-name="ce21">
            <text:p>236,921</text:p>
          </table:table-cell>
          <table:table-cell office:value-type="float" office:value="85097.4" table:style-name="ce21">
            <text:p>85,097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Vietnam</text:p>
          </table:table-cell>
          <table:table-cell office:value-type="float" office:value="132565.70000000001" table:style-name="ce21">
            <text:p>132,566</text:p>
          </table:table-cell>
          <table:table-cell office:value-type="float" office:value="155026.20000000001" table:style-name="ce21">
            <text:p>155,026</text:p>
          </table:table-cell>
          <table:table-cell office:value-type="float" office:value="184679.8" table:style-name="ce21">
            <text:p>184,680</text:p>
          </table:table-cell>
          <table:table-cell office:value-type="float" office:value="166211.29999999999" table:style-name="ce21">
            <text:p>166,211</text:p>
          </table:table-cell>
          <table:table-cell office:value-type="float" office:value="165928.9" table:style-name="ce21">
            <text:p>165,929</text:p>
          </table:table-cell>
          <table:table-cell office:value-type="float" office:value="47698.6" table:style-name="ce21">
            <text:p>47,699</text:p>
          </table:table-cell>
          <table:table-cell office:value-type="float" office:value="109241.1" table:style-name="ce21">
            <text:p>109,241</text:p>
          </table:table-cell>
          <table:table-cell office:value-type="float" office:value="87625.8" table:style-name="ce21">
            <text:p>87,626</text:p>
          </table:table-cell>
          <table:table-cell office:value-type="float" office:value="82610.100000000006" table:style-name="ce21">
            <text:p>82,610</text:p>
          </table:table-cell>
          <table:table-cell office:value-type="float" office:value="125735.5" table:style-name="ce21">
            <text:p>125,736</text:p>
          </table:table-cell>
          <table:table-cell office:value-type="float" office:value="638483.1" table:style-name="ce21">
            <text:p>638,483</text:p>
          </table:table-cell>
          <table:table-cell office:value-type="float" office:value="410494.3" table:style-name="ce21">
            <text:p>410,494</text:p>
          </table:table-cell>
          <table:table-cell office:value-type="float" office:value="208345.7" table:style-name="ce21">
            <text:p>208,346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0">
            <text:p>Finland</text:p>
          </table:table-cell>
          <table:table-cell office:value-type="float" office:value="598081.30000000005" table:style-name="ce21">
            <text:p>598,081</text:p>
          </table:table-cell>
          <table:table-cell office:value-type="float" office:value="76423" table:style-name="ce21">
            <text:p>76,423</text:p>
          </table:table-cell>
          <table:table-cell office:value-type="float" office:value="264562.90000000002" table:style-name="ce21">
            <text:p>264,563</text:p>
          </table:table-cell>
          <table:table-cell office:value-type="float" office:value="425649.1" table:style-name="ce21">
            <text:p>425,649</text:p>
          </table:table-cell>
          <table:table-cell office:value-type="float" office:value="193794.2" table:style-name="ce21">
            <text:p>193,794</text:p>
          </table:table-cell>
          <table:table-cell office:value-type="float" office:value="77962.600000000006" table:style-name="ce21">
            <text:p>77,963</text:p>
          </table:table-cell>
          <table:table-cell office:value-type="float" office:value="72635.5" table:style-name="ce21">
            <text:p>72,636</text:p>
          </table:table-cell>
          <table:table-cell office:value-type="float" office:value="96789.1" table:style-name="ce21">
            <text:p>96,789</text:p>
          </table:table-cell>
          <table:table-cell office:value-type="float" office:value="62215.8" table:style-name="ce21">
            <text:p>62,216</text:p>
          </table:table-cell>
          <table:table-cell office:value-type="float" office:value="90672.6" table:style-name="ce21">
            <text:p>90,673</text:p>
          </table:table-cell>
          <table:table-cell office:value-type="float" office:value="1364716.3" table:style-name="ce21">
            <text:p>1,364,716</text:p>
          </table:table-cell>
          <table:table-cell office:value-type="float" office:value="441181.3" table:style-name="ce21">
            <text:p>441,181</text:p>
          </table:table-cell>
          <table:table-cell office:value-type="float" office:value="152888.4" table:style-name="ce21">
            <text:p>152,888</text:p>
          </table:table-cell>
          <table:table-cell table:number-columns-repeated="2" table:style-name="ce18"/>
          <table:table-cell table:number-columns-repeated="16368" table:style-name="ce16"/>
        </table:table-row>
        <table:table-row table:style-name="ro3">
          <table:table-cell office:value-type="string" table:style-name="ce22">
            <text:p>Greece</text:p>
          </table:table-cell>
          <table:table-cell office:value-type="float" office:value="41350.400000000001" table:style-name="ce23">
            <text:p>41,350</text:p>
          </table:table-cell>
          <table:table-cell office:value-type="float" office:value="46006.3" table:style-name="ce23">
            <text:p>46,006</text:p>
          </table:table-cell>
          <table:table-cell office:value-type="float" office:value="42516.800000000003" table:style-name="ce23">
            <text:p>42,517</text:p>
          </table:table-cell>
          <table:table-cell office:value-type="float" office:value="51168.6" table:style-name="ce23">
            <text:p>51,169</text:p>
          </table:table-cell>
          <table:table-cell office:value-type="float" office:value="40626" table:style-name="ce23">
            <text:p>40,626</text:p>
          </table:table-cell>
          <table:table-cell office:value-type="float" office:value="47165.2" table:style-name="ce23">
            <text:p>47,165</text:p>
          </table:table-cell>
          <table:table-cell office:value-type="float" office:value="46191.7" table:style-name="ce23">
            <text:p>46,192</text:p>
          </table:table-cell>
          <table:table-cell office:value-type="float" office:value="48075.7" table:style-name="ce23">
            <text:p>48,076</text:p>
          </table:table-cell>
          <table:table-cell office:value-type="float" office:value="49962" table:style-name="ce23">
            <text:p>49,962</text:p>
          </table:table-cell>
          <table:table-cell office:value-type="float" office:value="56545" table:style-name="ce21">
            <text:p>56,545</text:p>
          </table:table-cell>
          <table:table-cell office:value-type="float" office:value="181042" table:style-name="ce23">
            <text:p>181,042</text:p>
          </table:table-cell>
          <table:table-cell office:value-type="float" office:value="182058.7" table:style-name="ce23">
            <text:p>182,059</text:p>
          </table:table-cell>
          <table:table-cell office:value-type="float" office:value="106507" table:style-name="ce23">
            <text:p>106,507</text:p>
          </table:table-cell>
          <table:table-cell table:number-columns-repeated="2" table:style-name="ce15"/>
          <table:table-cell table:number-columns-repeated="16368" table:style-name="ce7"/>
        </table:table-row>
        <table:table-row table:style-name="ro3">
          <table:table-cell office:value-type="string" table:style-name="ce22">
            <text:p>Indonesia</text:p>
          </table:table-cell>
          <table:table-cell office:value-type="float" office:value="97334.5" table:style-name="ce23">
            <text:p>97,335</text:p>
          </table:table-cell>
          <table:table-cell office:value-type="float" office:value="65759.7" table:style-name="ce23">
            <text:p>65,760</text:p>
          </table:table-cell>
          <table:table-cell office:value-type="float" office:value="95799.3" table:style-name="ce23">
            <text:p>95,799</text:p>
          </table:table-cell>
          <table:table-cell office:value-type="float" office:value="112941.9" table:style-name="ce23">
            <text:p>112,942</text:p>
          </table:table-cell>
          <table:table-cell office:value-type="float" office:value="114821" table:style-name="ce23">
            <text:p>114,821</text:p>
          </table:table-cell>
          <table:table-cell office:value-type="float" office:value="62883.4" table:style-name="ce23">
            <text:p>62,883</text:p>
          </table:table-cell>
          <table:table-cell office:value-type="float" office:value="105173.1" table:style-name="ce23">
            <text:p>105,173</text:p>
          </table:table-cell>
          <table:table-cell office:value-type="float" office:value="115258.6" table:style-name="ce23">
            <text:p>115,259</text:p>
          </table:table-cell>
          <table:table-cell office:value-type="float" office:value="101501.5" table:style-name="ce23">
            <text:p>101,502</text:p>
          </table:table-cell>
          <table:table-cell office:value-type="float" office:value="185000.7" table:style-name="ce21">
            <text:p>185,001</text:p>
          </table:table-cell>
          <table:table-cell office:value-type="float" office:value="371835.4" table:style-name="ce23">
            <text:p>371,835</text:p>
          </table:table-cell>
          <table:table-cell office:value-type="float" office:value="398136.1" table:style-name="ce23">
            <text:p>398,136</text:p>
          </table:table-cell>
          <table:table-cell office:value-type="float" office:value="286502.2" table:style-name="ce23">
            <text:p>286,502</text:p>
          </table:table-cell>
          <table:table-cell table:number-columns-repeated="2" table:style-name="ce15"/>
          <table:table-cell table:number-columns-repeated="16368" table:style-name="ce7"/>
        </table:table-row>
        <table:table-row table:style-name="ro3">
          <table:table-cell table:style-name="ce6"/>
          <table:table-cell table:number-columns-repeated="9" table:style-name="ce15"/>
          <table:table-cell table:style-name="ce18"/>
          <table:table-cell table:number-columns-repeated="5" table:style-name="ce15"/>
          <table:table-cell table:number-columns-repeated="16368" table:style-name="ce7"/>
        </table:table-row>
        <table:table-row table:number-rows-repeated="1048519" table:style-name="ro6">
          <table:table-cell table:number-columns-repeated="16384"/>
        </table:table-row>
        <table:named-expressions>
          <table:named-range table:name="Print_Area" table:cell-range-address="Exports_tonnes.$A$1:Exports_tonnes.$N$57" table:base-cell-address="Exports_tonnes.$A$1"/>
        </table:named-expressions>
      </table:table>
      <table:table table:name="Notes_and_copyright_information" table:style-name="ta5">
        <table:table-column table:style-name="co8" table:default-cell-style-name="ce58"/>
        <table:table-column table:style-name="co9" table:default-cell-style-name="ce34"/>
        <table:table-column table:style-name="co3" table:default-cell-style-name="ce34"/>
        <table:table-column table:style-name="co10" table:number-columns-repeated="16381" table:default-cell-style-name="ce34"/>
        <table:table-row table:style-name="ro3">
          <table:table-cell office:value-type="string" table:style-name="ce32">
            <text:p>Accessibility:</text:p>
          </table:table-cell>
          <table:table-cell office:value-type="string" table:style-name="ce33">
            <text:p>General</text:p>
          </table:table-cell>
          <table:table-cell table:number-columns-repeated="6" table:style-name="ce34"/>
          <table:table-cell table:number-columns-repeated="16376" table:style-name="ce35"/>
        </table:table-row>
        <table:table-row table:style-name="ro3">
          <table:table-cell office:value-type="string" table:style-name="ce32">
            <text:p>Publisher:</text:p>
          </table:table-cell>
          <table:table-cell office:value-type="string" table:style-name="ce33">
            <text:p>HM Revenue &amp; Customs</text:p>
          </table:table-cell>
          <table:table-cell table:number-columns-repeated="16382" table:style-name="ce35"/>
        </table:table-row>
        <table:table-row table:style-name="ro3">
          <table:table-cell office:value-type="string" table:style-name="ce32">
            <text:p>Updated:</text:p>
          </table:table-cell>
          <table:table-cell office:value-type="date" office:date-value="2026-08-13T00:00:00" table:style-name="ce36">
            <text:p>13 August 2026</text:p>
          </table:table-cell>
          <table:table-cell table:number-columns-repeated="16382" table:style-name="ce35"/>
        </table:table-row>
        <table:table-row table:style-name="ro3">
          <table:table-cell office:value-type="string" table:style-name="ce32">
            <text:p>Subject:</text:p>
          </table:table-cell>
          <table:table-cell office:value-type="string" table:style-name="ce33">
            <text:p>Trade Statistics</text:p>
          </table:table-cell>
          <table:table-cell table:number-columns-repeated="16382" table:style-name="ce35"/>
        </table:table-row>
        <table:table-row table:style-name="ro7">
          <table:table-cell office:value-type="string" table:style-name="ce37">
            <text:p>Title:</text:p>
          </table:table-cell>
          <table:table-cell office:value-type="string" table:style-name="ce38">
            <text:p>Quarterly Table, Top 50 Trading partners</text:p>
            <text:p>UK exports and imports: Special trade</text:p>
          </table:table-cell>
          <table:table-cell table:number-columns-repeated="16382" table:style-name="ce35"/>
        </table:table-row>
        <table:table-row table:style-name="ro8">
          <table:table-cell office:value-type="string" table:style-name="ce39">
            <text:p>Note:<text:s/></text:p>
          </table:table-cell>
          <table:table-cell office:value-type="string" table:style-name="ce40">
            <text:p>Table includes non-EU and EU Exports and Imports. EU data includes estimates of data below the Intrastat threshold.</text:p>
            <text:p/>
          </table:table-cell>
          <table:table-cell table:number-columns-repeated="16382" table:style-name="ce35"/>
        </table:table-row>
        <table:table-row table:style-name="ro9">
          <table:table-cell table:style-name="ce41"/>
          <table:table-cell office:value-type="string" table:style-name="ce42">
            <text:p>There are separate worksheets for Exports and Imports values and tonnage.</text:p>
            <text:p/>
          </table:table-cell>
          <table:table-cell table:number-columns-repeated="16382" table:style-name="ce43"/>
        </table:table-row>
        <table:table-row table:style-name="ro9">
          <table:table-cell table:style-name="ce41"/>
          <table:table-cell office:value-type="string" table:style-name="ce42">
            <text:p>Exports are based on Country of destination. Imports are based on Country of dispatch.</text:p>
            <text:p/>
          </table:table-cell>
          <table:table-cell table:number-columns-repeated="16382" table:style-name="ce43"/>
        </table:table-row>
        <table:table-row table:style-name="ro9">
          <table:table-cell table:style-name="ce44"/>
          <table:table-cell office:value-type="string" table:style-name="ce42">
            <text:p>Values are expressed in £ millions and net mass in metric tonnes.</text:p>
            <text:p/>
          </table:table-cell>
          <table:table-cell table:number-columns-repeated="16382" table:style-name="ce45"/>
        </table:table-row>
        <table:table-row table:style-name="ro8">
          <table:table-cell table:style-name="ce44"/>
          <table:table-cell office:value-type="string" table:style-name="ce46">
            <text:p>Data is ranked in descending order of the current year to date value (£ millions) though this may not necessarily be reflected in the tonnage figures.</text:p>
            <text:p/>
          </table:table-cell>
          <table:table-cell table:number-columns-repeated="16382" table:style-name="ce45"/>
        </table:table-row>
        <table:table-row table:style-name="ro10">
          <table:table-cell table:style-name="ce44"/>
          <table:table-cell office:value-type="string" table:style-name="ce42">
            <text:p>Up to 3 years data are presented in a quarterly time series. Data for 2026 are provisional. All data for 2024 and 2025 is final.</text:p>
          </table:table-cell>
          <table:table-cell table:number-columns-repeated="16382" table:style-name="ce45"/>
        </table:table-row>
        <table:table-row table:style-name="ro9">
          <table:table-cell table:style-name="ce44"/>
          <table:table-cell office:value-type="string" table:style-name="ce42">
            <text:p>The data is not confidential.</text:p>
            <text:p/>
          </table:table-cell>
          <table:table-cell table:number-columns-repeated="16382" table:style-name="ce45"/>
        </table:table-row>
        <table:table-row table:style-name="ro8">
          <table:table-cell table:style-name="ce47"/>
          <table:table-cell office:value-type="string" table:style-name="ce48">
            <text:p>Tonnage tables include commodity codes for which net mass is not mandatory for example, Low value trade.</text:p>
            <text:p/>
          </table:table-cell>
          <table:table-cell table:number-columns-repeated="16382" table:style-name="ce49"/>
        </table:table-row>
        <table:table-row table:style-name="ro3">
          <table:table-cell table:style-name="ce50"/>
          <table:table-cell table:number-columns-repeated="16383" table:style-name="ce35"/>
        </table:table-row>
        <table:table-row table:style-name="ro11">
          <table:table-cell office:value-type="string" table:style-name="ce51">
            <text:p>© Crown copyright 2026</text:p>
          </table:table-cell>
          <table:table-cell table:number-columns-repeated="16383" table:style-name="ce35"/>
        </table:table-row>
        <table:table-row table:style-name="ro12">
          <table:table-cell table:style-name="ce50">
            <draw:frame draw:z-index="1" draw:id="id0" draw:style-name="a0" draw:name="Picture 5" svg:x="0in" svg:y="0in" svg:width="0.99022in" svg:height="0.60672in" style:rel-width="scale" style:rel-height="scale">
              <draw:image xlink:href="media/image1.png" xlink:type="simple" xlink:show="embed" xlink:actuate="onLoad"/>
              <svg:title/>
              <svg:desc>Open Government Licence logo (OGL)</svg:desc>
            </draw:frame>
          </table:table-cell>
          <table:table-cell table:number-columns-repeated="16383" table:style-name="ce35"/>
        </table:table-row>
        <table:table-row table:style-name="ro3">
          <table:table-cell office:value-type="string" table:style-name="ce52">
            <text:p>This publication is licensed under the terms of the Open Government Licence v3.0 except where otherwise stated.<text:s/></text:p>
          </table:table-cell>
          <table:table-cell table:style-name="ce53"/>
          <table:table-cell table:number-columns-repeated="16382" table:style-name="ce54"/>
        </table:table-row>
        <table:table-row table:style-name="ro3">
          <table:table-cell office:value-type="string" table:style-name="ce52">
            <text:p>To view this licence, visit:</text:p>
          </table:table-cell>
          <table:table-cell table:style-name="ce53"/>
          <table:table-cell table:number-columns-repeated="16382" table:style-name="ce54"/>
        </table:table-row>
        <table:table-row table:style-name="ro3">
          <table:table-cell office:value-type="string" table:style-name="ce55">
            <text:p><text:a xlink:href="https://eur03.safelinks.protection.outlook.com/?url=http%3A%2F%2Fwww.nationalarchives.gov.uk%2Fdoc%2Fopen-government-licence%2Fversion%2F3&amp;data=02|01|holly.mansfield%40hmrc.gov.uk|bb41a5d58b904105ed2d08d85efb202d|ac52f73cfd1a4a9a8e7a4a248f3139e1|0|0|637363779948320451&amp;sdata=GpsPBDVRaN0usa7bDvNJZ%2By9tkieAx%2FCElw00owoQ34%3D&amp;reserved=0">nationalarchives.gov.uk/doc/open-government-licence/version/3</text:a></text:p>
          </table:table-cell>
          <table:table-cell table:style-name="ce53"/>
          <table:table-cell table:number-columns-repeated="16382" table:style-name="ce54"/>
        </table:table-row>
        <table:table-row table:style-name="ro3">
          <table:table-cell table:style-name="ce52"/>
          <table:table-cell table:style-name="ce53"/>
          <table:table-cell table:number-columns-repeated="16382" table:style-name="ce54"/>
        </table:table-row>
        <table:table-row table:style-name="ro3">
          <table:table-cell office:value-type="string" table:style-name="ce56">
            <text:p>You may re-use this document or publication free of charge in any format for research, private study or internal circulation within an organisation.<text:s/></text:p>
          </table:table-cell>
          <table:table-cell table:number-columns-repeated="16383" table:style-name="ce54"/>
        </table:table-row>
        <table:table-row table:style-name="ro3">
          <table:table-cell office:value-type="string" table:style-name="ce53">
            <text:p>You must re-use it accurately and not use it in a misleading context.<text:s/></text:p>
          </table:table-cell>
          <table:table-cell table:number-columns-repeated="16383" table:style-name="ce54"/>
        </table:table-row>
        <table:table-row table:style-name="ro3">
          <table:table-cell office:value-type="string" table:style-name="ce53">
            <text:p>The material must be acknowledged as Crown copyright and you must give the title of the source document or publication.</text:p>
          </table:table-cell>
          <table:table-cell table:number-columns-repeated="16383" table:style-name="ce54"/>
        </table:table-row>
        <table:table-row table:style-name="ro3">
          <table:table-cell office:value-type="string" table:style-name="ce57">
            <text:p>Where we have identified any third party copyright information you will need to obtain permission from the copyright holders concerned.</text:p>
          </table:table-cell>
          <table:table-cell table:number-columns-repeated="16383" table:style-name="ce54"/>
        </table:table-row>
        <table:table-row table:style-name="ro3">
          <table:table-cell table:style-name="ce53"/>
          <table:table-cell table:number-columns-repeated="16383" table:style-name="ce54"/>
        </table:table-row>
        <table:table-row table:style-name="ro3">
          <table:table-cell office:value-type="string" table:style-name="ce53">
            <text:p>Any enquiries regarding this publication should be sent to:</text:p>
          </table:table-cell>
          <table:table-cell table:number-columns-repeated="16383" table:style-name="ce54"/>
        </table:table-row>
        <table:table-row table:style-name="ro3">
          <table:table-cell office:value-type="string" table:style-name="ce55">
            <text:p><text:a xlink:href="mailto:uktradeinfo@hmrc.gov.uk">uktradeinfo@hmrc.gov.uk</text:a></text:p>
          </table:table-cell>
          <table:table-cell table:number-columns-repeated="16383" table:style-name="ce54"/>
        </table:table-row>
        <table:table-row table:number-rows-repeated="1048549" table:style-name="ro13">
          <table:table-cell table:number-columns-repeated="16384"/>
        </table:table-row>
        <table:named-expressions>
          <table:named-range table:name="Print_Area" table:cell-range-address="Notes_and_copyright_information.$A$1:Notes_and_copyright_information.$H$28" table:base-cell-address="Notes_and_copyright_informatio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">
      <number:number number:decimal-places="1" number:min-decimal-places="1" number:min-integer-digits="1" number:grouping="true"/>
    </number:number-style>
    <number:currency-style style:name="N37" number:language="en" number:country="GB">
      <number:currency-symbol number:language="en" number:country="GB">£</number:currency-symbol>
      <number:number number:decimal-places="1" number:min-decimal-places="1" number:min-integer-digits="1" number:grouping="true"/>
    </number:currency-style>
    <number:date-style style:name="N38P0" number:language="en" number:country="GB">
      <number:day/>
      <number:text> </number:text>
      <number:month number:style="long" number:textual="true"/>
      <number:text> </number:text>
      <number:year number:style="long"/>
    </number:date-style>
    <number:text-style style:name="N38">
      <number:text-content/>
      <style:map style:condition="value()&gt;=0" style:apply-style-name="N38P0"/>
    </number:text-style>
    <style:style style:name="Hyperlink_32_3" style:display-name="Hyperlink 3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Verdana" style:font-name-asian="Verdana" style:font-name-complex="Verdana" fo:font-size="8pt" style:font-size-asian="8pt" style:font-size-complex="8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2" style:display-name="Normal 2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sitcimpqty" style:family="table-cell" style:data-style-name="N0">
      <style:table-cell-properties style:vertical-align="automatic" fo:background-color="transparent"/>
    </style:style>
    <style:style style:name="Normal_t50cq3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45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print-orientation="landscape" style:print-page-order="ttb" style:first-page-number="continue" style:scale-to="39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print-orientation="landscape" style:print-page-order="ttb" style:first-page-number="continue" style:scale-to="46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5in" fo:margin-bottom="0.5in" fo:margin-left="0.75in" fo:margin-right="0.75in" style:print-orientation="landscape" style:print-page-order="ttb" style:first-page-number="continue" style:scale-to="43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5">
      <style:page-layout-properties fo:margin-top="0.3in" fo:margin-bottom="0.3in" fo:margin-left="0.7in" fo:margin-right="0.7in" style:print-orientation="portrait" style:print-page-order="ttb" style:first-page-number="continue" style:scale-to="5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3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5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7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8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9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10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Top 50 Imports value 2512</text:p>
        </style:region-left>
        <style:region-center>
          <text:p/>
          <text:p><text:span text:style-name="T1">#</text:span><text:span text:style-name="T2"> </text:span><text:span text:style-name="T2">OFFICIAL</text:span></text:p>
        </style:region-center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left>
          <text:p>Top 50 Imports tonnes 2512</text:p>
        </style:region-left>
        <style:region-center>
          <text:p/>
          <text:p><text:span text:style-name="T3">#</text:span><text:span text:style-name="T4"> </text:span><text:span text:style-name="T4">OFFICIAL</text:span></text:p>
        </style:region-center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style:region-left>
          <text:p>Top 50 Exports Value 2512</text:p>
        </style:region-left>
        <style:region-center>
          <text:p/>
          <text:p><text:span text:style-name="T5">#</text:span><text:span text:style-name="T6"> </text:span><text:span text:style-name="T6">OFFICIAL</text:span></text:p>
        </style:region-center>
      </style:footer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>
        <style:region-left>
          <text:p>Top 50 Exports Tonnes 2512</text:p>
        </style:region-left>
        <style:region-center>
          <text:p/>
          <text:p><text:span text:style-name="T7">#</text:span><text:span text:style-name="T8"> </text:span><text:span text:style-name="T8">OFFICIAL</text:span></text:p>
        </style:region-center>
      </style:footer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>
        <text:p/>
        <text:p><text:span text:style-name="T9">#</text:span><text:span text:style-name="T10"> </text:span><text:span text:style-name="T10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Import and exports quarterly table, Top 50 Trading partners</dc:title>
    <meta:keyword>Import and Exports Quarterly Table</meta:keyword>
    <meta:keyword> Top 50</meta:keyword>
    <meta:keyword> Trading partners</meta:keyword>
    <meta:initial-creator>HM Revenue &amp; Customs</meta:initial-creator>
    <meta:creation-date>2026-08-05T07:43:26Z</meta:creation-date>
    <dc:date>2026-08-06T09:58:39Z</dc: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